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2.965cm"/>
    </style:style>
    <style:style style:name="co3" style:family="table-column">
      <style:table-column-properties fo:break-before="auto" style:column-width="5.454cm"/>
    </style:style>
    <style:style style:name="co4" style:family="table-column">
      <style:table-column-properties fo:break-before="auto" style:column-width="2.574cm"/>
    </style:style>
    <style:style style:name="co5" style:family="table-column">
      <style:table-column-properties fo:break-before="auto" style:column-width="7.747cm"/>
    </style:style>
    <style:style style:name="co6" style:family="table-column">
      <style:table-column-properties fo:break-before="auto" style:column-width="6.518cm"/>
    </style:style>
    <style:style style:name="co7" style:family="table-column">
      <style:table-column-properties fo:break-before="auto" style:column-width="3.944cm"/>
    </style:style>
    <style:style style:name="co8" style:family="table-column">
      <style:table-column-properties fo:break-before="auto" style:column-width="10.936cm"/>
    </style:style>
    <style:style style:name="co9" style:family="table-column">
      <style:table-column-properties fo:break-before="auto" style:column-width="11.523cm"/>
    </style:style>
    <style:style style:name="co10" style:family="table-column">
      <style:table-column-properties fo:break-before="auto" style:column-width="3.3cm"/>
    </style:style>
    <style:style style:name="ro1" style:family="table-row">
      <style:table-row-properties style:row-height="0.635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27cm" fo:break-before="auto" style:use-optimal-row-height="false"/>
    </style:style>
    <style:style style:name="ro4" style:family="table-row">
      <style:table-row-properties style:row-height="1.058cm" fo:break-before="auto" style:use-optimal-row-height="true"/>
    </style:style>
    <style:style style:name="ro5" style:family="table-row">
      <style:table-row-properties style:row-height="1.588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background-color="#ffff00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" style:family="table-cell" style:parent-style-name="Default">
      <style:table-cell-properties fo:background-color="#92d050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" style:family="table-cell" style:parent-style-name="Default">
      <style:table-cell-properties fo:background-color="#d9d9d9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5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6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 style:data-style-name="N0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10" style:family="table-cell" style:parent-style-name="Default" style:data-style-name="N113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1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2" style:family="table-cell" style:parent-style-name="Default" style:data-style-name="N113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3" style:family="table-cell" style:parent-style-name="Default" style:data-style-name="N11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precision-as-shown="tru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1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1" table:default-cell-style-name="ce7"/>
        <table:table-column table:style-name="co6" table:default-cell-style-name="ce7"/>
        <table:table-column table:style-name="co1" table:default-cell-style-name="ce7"/>
        <table:table-column table:style-name="co7" table:default-cell-style-name="ce7"/>
        <table:table-column table:style-name="co1" table:default-cell-style-name="ce7"/>
        <table:table-column table:style-name="co8" table:default-cell-style-name="ce3"/>
        <table:table-column table:style-name="co1" table:default-cell-style-name="ce7"/>
        <table:table-column table:style-name="co9" table:default-cell-style-name="ce3"/>
        <table:table-column table:style-name="co10" table:default-cell-style-name="ce9"/>
        <table:table-column table:style-name="co10" table:default-cell-style-name="ce11"/>
        <table:table-column table:style-name="co10" table:default-cell-style-name="ce3"/>
        <table:table-column table:style-name="co1" table:number-columns-repeated="16367" table:default-cell-style-name="ce3"/>
        <table:table-row table:style-name="ro1">
          <table:table-cell table:style-name="ce1" office:value-type="string" calcext:value-type="string" table:number-columns-spanned="17" table:number-rows-spanned="1">
            <text:p>GUARDIA DI FINANZA</text:p>
          </table:table-cell>
          <table:covered-table-cell table:number-columns-repeated="16" table:style-name="ce1"/>
          <table:table-cell table:number-columns-repeated="16367"/>
        </table:table-row>
        <table:table-row table:style-name="ro2">
          <table:table-cell table:style-name="ce2" office:value-type="string" calcext:value-type="string" table:number-columns-spanned="17" table:number-rows-spanned="1">
            <text:p>BILANCIO CONSUNTIVO 2023</text:p>
          </table:table-cell>
          <table:covered-table-cell table:number-columns-repeated="16" table:style-name="ce2"/>
          <table:table-cell table:number-columns-repeated="16367"/>
        </table:table-row>
        <table:table-row table:style-name="ro2">
          <table:table-cell table:number-columns-repeated="16384"/>
        </table:table-row>
        <table:table-row table:style-name="ro3">
          <table:table-cell table:style-name="ce4" office:value-type="string" calcext:value-type="string">
            <text:p>ANNO GESTIONE</text:p>
          </table:table-cell>
          <table:table-cell table:style-name="ce4" office:value-type="string" calcext:value-type="string">
            <text:p>DESCRIZIONE AMMINISTRAZIONE</text:p>
          </table:table-cell>
          <table:table-cell table:style-name="ce4" office:value-type="string" calcext:value-type="string">
            <text:p>MISSIONE</text:p>
          </table:table-cell>
          <table:table-cell table:style-name="ce4" office:value-type="string" calcext:value-type="string">
            <text:p>DESCRIZIONE MISSIONE</text:p>
          </table:table-cell>
          <table:table-cell table:style-name="ce4" office:value-type="string" calcext:value-type="string">
            <text:p>PROGRAMMA</text:p>
          </table:table-cell>
          <table:table-cell table:style-name="ce4" office:value-type="string" calcext:value-type="string">
            <text:p>DESCRIZIONE PROGRAMMA</text:p>
          </table:table-cell>
          <table:table-cell table:style-name="ce4" office:value-type="string" calcext:value-type="string">
            <text:p>CODICE LIVELLO 3</text:p>
          </table:table-cell>
          <table:table-cell table:style-name="ce4" office:value-type="string" calcext:value-type="string">
            <text:p>DESCRIZIONE LIVELLO 3</text:p>
          </table:table-cell>
          <table:table-cell table:style-name="ce4" office:value-type="string" calcext:value-type="string">
            <text:p>CODICE CDR</text:p>
          </table:table-cell>
          <table:table-cell table:style-name="ce4" office:value-type="string" calcext:value-type="string">
            <text:p>DESCRIZIONE CDR </text:p>
          </table:table-cell>
          <table:table-cell table:style-name="ce4" office:value-type="string" calcext:value-type="string">
            <text:p>CAPITOLO</text:p>
          </table:table-cell>
          <table:table-cell table:style-name="ce4" office:value-type="string" calcext:value-type="string">
            <text:p>DESCRIZIONE CAP</text:p>
          </table:table-cell>
          <table:table-cell table:style-name="ce4" office:value-type="string" calcext:value-type="string">
            <text:p>PIANO GESTIONE</text:p>
          </table:table-cell>
          <table:table-cell table:style-name="ce4" office:value-type="string" calcext:value-type="string">
            <text:p>DESCRIZIONE PG</text:p>
          </table:table-cell>
          <table:table-cell table:style-name="ce4" office:value-type="string" calcext:value-type="string">
            <text:p>LEGGE BILANCIO</text:p>
          </table:table-cell>
          <table:table-cell table:style-name="ce4" office:value-type="string" calcext:value-type="string">
            <text:p>STANZIAMENTI DEFINITIVI</text:p>
          </table:table-cell>
          <table:table-cell table:style-name="ce4" office:value-type="string" calcext:value-type="string">
            <text:p>IMPEGNATO DEFINITIVO</text:p>
          </table:table-cell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8</text:p>
          </table:table-cell>
          <table:table-cell table:style-name="ce8" office:value-type="string" calcext:value-type="string">
            <text:p>ASSEGNI UNA TANTUM PER FINALITA' PEREQUATIVE DA CORRISPONDERE AL PERSONALE DELLA GUARDIA DI FINANZ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ASSEGNO UNA TANTUM - COMPONENTE NETT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8</text:p>
          </table:table-cell>
          <table:table-cell table:style-name="ce8" office:value-type="string" calcext:value-type="string">
            <text:p>ASSEGNI UNA TANTUM PER FINALITA' PEREQUATIVE DA CORRISPONDERE AL PERSONALE DELLA GUARDIA DI FINANZA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ASSEGNO UNA TANTUM - IMPOSTE SULLA RETRIBUZIONE A CARICO DEL DIPENDENT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8</text:p>
          </table:table-cell>
          <table:table-cell table:style-name="ce8" office:value-type="string" calcext:value-type="string">
            <text:p>ASSEGNI UNA TANTUM PER FINALITA' PEREQUATIVE DA CORRISPONDERE AL PERSONALE DELLA GUARDIA DI FINANZ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ASSEGNO UNA TANTUM - CONTRIBUTI SOCIALI A CARICO DEL DIPENDENT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8</text:p>
          </table:table-cell>
          <table:table-cell table:style-name="ce8" office:value-type="string" calcext:value-type="string">
            <text:p>ASSEGNI UNA TANTUM PER FINALITA' PEREQUATIVE DA CORRISPONDERE AL PERSONALE DELLA GUARDIA DI FINANZA</text:p>
          </table:table-cell>
          <table:table-cell table:style-name="ce6" office:value-type="string" calcext:value-type="string">
            <text:p>81</text:p>
          </table:table-cell>
          <table:table-cell table:style-name="ce8" office:value-type="string" calcext:value-type="string">
            <text:p>REISCRIZIONE RESIDUI PASSIVI PERENTI RELATIVI A: STIPENDI E ALTRI ASSEGNI FISS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TIPENDI E ASSEGNI FISSI AL PERSONALE, COMPRENSIVI DEGLI ONERI FISCALI E CONTRIBUTIVI A CARICO DEL LAVORATORE, ECC</text:p>
          </table:table-cell>
          <table:table-cell table:style-name="ce10" office:value-type="float" office:value="907245458" calcext:value-type="float">
            <text:p>907.245.458,00 €</text:p>
          </table:table-cell>
          <table:table-cell table:style-name="ce12" office:value-type="float" office:value="939081109" calcext:value-type="float">
            <text:p>939.081.109,00 €</text:p>
          </table:table-cell>
          <table:table-cell table:style-name="ce13" office:value-type="float" office:value="906027013.62" calcext:value-type="float">
            <text:p>906.027.013,6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CONTRIBUTI PREVIDENZIALI E ASSISTENZIALI A CARICO DELL'AMMINISTRAZIONE RELATIVI ALLE SPESE FISSE</text:p>
          </table:table-cell>
          <table:table-cell table:style-name="ce10" office:value-type="float" office:value="270677223" calcext:value-type="float">
            <text:p>270.677.223,00 €</text:p>
          </table:table-cell>
          <table:table-cell table:style-name="ce12" office:value-type="float" office:value="280292935" calcext:value-type="float">
            <text:p>280.292.935,00 €</text:p>
          </table:table-cell>
          <table:table-cell table:style-name="ce13" office:value-type="float" office:value="274951327.08" calcext:value-type="float">
            <text:p>274.951.327,08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COMPENSO PER LAVORO STRAORDINARIO AL PERSONALE, COMPRENSIVO DEGLI ONERI FISCALI E CONTRIBUTIVI A CARICO DEL LAVORATORE</text:p>
          </table:table-cell>
          <table:table-cell table:style-name="ce10" office:value-type="float" office:value="41514204" calcext:value-type="float">
            <text:p>41.514.204,00 €</text:p>
          </table:table-cell>
          <table:table-cell table:style-name="ce12" office:value-type="float" office:value="78428896" calcext:value-type="float">
            <text:p>78.428.896,00 €</text:p>
          </table:table-cell>
          <table:table-cell table:style-name="ce13" office:value-type="float" office:value="78428896" calcext:value-type="float">
            <text:p>78.428.896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FONDO PER L'EFFICIENZA DEI SERVIZI ISTITUZIONALI, COMPRENSIVI DEGLI ONERI FISCALI E CONTRIBUTIVI, ECC.</text:p>
          </table:table-cell>
          <table:table-cell table:style-name="ce10" office:value-type="float" office:value="29890286" calcext:value-type="float">
            <text:p>29.890.286,00 €</text:p>
          </table:table-cell>
          <table:table-cell table:style-name="ce12" office:value-type="float" office:value="59742762" calcext:value-type="float">
            <text:p>59.742.762,00 €</text:p>
          </table:table-cell>
          <table:table-cell table:style-name="ce13" office:value-type="float" office:value="59742762" calcext:value-type="float">
            <text:p>59.742.762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TRIBUTI PREVIDENZIALI E ASSISTENZIALI A CARICO DELL'AMMINISTRAZIONE RELATIVI ALLE COMPETENZE ACCESSORIE</text:p>
          </table:table-cell>
          <table:table-cell table:style-name="ce10" office:value-type="float" office:value="27334712" calcext:value-type="float">
            <text:p>27.334.712,00 €</text:p>
          </table:table-cell>
          <table:table-cell table:style-name="ce12" office:value-type="float" office:value="47447721" calcext:value-type="float">
            <text:p>47.447.721,00 €</text:p>
          </table:table-cell>
          <table:table-cell table:style-name="ce13" office:value-type="float" office:value="39862410.34" calcext:value-type="float">
            <text:p>39.862.410,3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INDENNITA' DI RISCHIO, DI MANEGGIO VALORI DI CASSA, MECCANOGRAFICA.</text:p>
          </table:table-cell>
          <table:table-cell table:style-name="ce10" office:value-type="float" office:value="561422" calcext:value-type="float">
            <text:p>561.422,00 €</text:p>
          </table:table-cell>
          <table:table-cell table:style-name="ce12" office:value-type="float" office:value="1179843" calcext:value-type="float">
            <text:p>1.179.843,00 €</text:p>
          </table:table-cell>
          <table:table-cell table:style-name="ce13" office:value-type="float" office:value="1179843" calcext:value-type="float">
            <text:p>1.179.843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ASSEGNI UNA TANTUM PER FINALITA' PEREQUATIVE DA CORRISPONDERE AL PERSONALE DEL CORPO DELLA GUARDIA DI FINANZ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27000" calcext:value-type="float">
            <text:p>27.000,00 €</text:p>
          </table:table-cell>
          <table:table-cell table:style-name="ce13" office:value-type="float" office:value="27000" calcext:value-type="float">
            <text:p>27.0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8</text:p>
          </table:table-cell>
          <table:table-cell table:style-name="ce8" office:value-type="string" calcext:value-type="string">
            <text:p>COMPENSO PER LE GIORNATE DI RIPOSO NON FRUITE, PAGAMENTO PER LICENZE NON POTUTE FRUIRE NEI CASI PREVISTI, ECC.</text:p>
          </table:table-cell>
          <table:table-cell table:style-name="ce10" office:value-type="float" office:value="491230" calcext:value-type="float">
            <text:p>491.230,00 €</text:p>
          </table:table-cell>
          <table:table-cell table:style-name="ce12" office:value-type="float" office:value="602690" calcext:value-type="float">
            <text:p>602.690,00 €</text:p>
          </table:table-cell>
          <table:table-cell table:style-name="ce13" office:value-type="float" office:value="596971.45" calcext:value-type="float">
            <text:p>596.971,45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9</text:p>
          </table:table-cell>
          <table:table-cell table:style-name="ce8" office:value-type="string" calcext:value-type="string">
            <text:p>INDENNITA' DOVUTA AL PERSONALE DELLA GUARDIA DI FINANZA IMPIEGATO IN SERVIZIO DI ORDINE PUBBLICO E DI SICUREZZA , ECC.</text:p>
          </table:table-cell>
          <table:table-cell table:style-name="ce10" office:value-type="float" office:value="634350" calcext:value-type="float">
            <text:p>634.350,00 €</text:p>
          </table:table-cell>
          <table:table-cell table:style-name="ce12" office:value-type="float" office:value="14077740" calcext:value-type="float">
            <text:p>14.077.740,00 €</text:p>
          </table:table-cell>
          <table:table-cell table:style-name="ce13" office:value-type="float" office:value="14077740" calcext:value-type="float">
            <text:p>14.077.74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10</text:p>
          </table:table-cell>
          <table:table-cell table:style-name="ce8" office:value-type="string" calcext:value-type="string">
            <text:p>INDENNITA' DOVUTA AL PERSONALE DELLA GUARDIA DI FINANZA IN SERVIZIO PRESSO LA DIA, ECC.</text:p>
          </table:table-cell>
          <table:table-cell table:style-name="ce10" office:value-type="float" office:value="261125" calcext:value-type="float">
            <text:p>261.125,00 €</text:p>
          </table:table-cell>
          <table:table-cell table:style-name="ce12" office:value-type="float" office:value="520677" calcext:value-type="float">
            <text:p>520.677,00 €</text:p>
          </table:table-cell>
          <table:table-cell table:style-name="ce13" office:value-type="float" office:value="520677" calcext:value-type="float">
            <text:p>520.677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11</text:p>
          </table:table-cell>
          <table:table-cell table:style-name="ce8" office:value-type="string" calcext:value-type="string">
            <text:p>INDENNITA' DI PRESENZA QUALIFICATA DA CORRISPONDERE AL PERSONALE DIRIGENZIALE, ECC.</text:p>
          </table:table-cell>
          <table:table-cell table:style-name="ce10" office:value-type="float" office:value="27534" calcext:value-type="float">
            <text:p>27.534,00 €</text:p>
          </table:table-cell>
          <table:table-cell table:style-name="ce12" office:value-type="float" office:value="34919" calcext:value-type="float">
            <text:p>34.919,00 €</text:p>
          </table:table-cell>
          <table:table-cell table:style-name="ce13" office:value-type="float" office:value="34919" calcext:value-type="float">
            <text:p>34.919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12</text:p>
          </table:table-cell>
          <table:table-cell table:style-name="ce8" office:value-type="string" calcext:value-type="string">
            <text:p>PREMI AGLI APPARTENENTI ALLA GUARDIA DI FINANZA PER SEGNALATI SERVIZI DI POLIZIA COMPRENSIVI DEGLI ONERI FISCALI , ECC.</text:p>
          </table:table-cell>
          <table:table-cell table:style-name="ce10" office:value-type="float" office:value="375" calcext:value-type="float">
            <text:p>375,00 €</text:p>
          </table:table-cell>
          <table:table-cell table:style-name="ce12" office:value-type="float" office:value="12000" calcext:value-type="float">
            <text:p>12.000,00 €</text:p>
          </table:table-cell>
          <table:table-cell table:style-name="ce13" office:value-type="float" office:value="12000" calcext:value-type="float">
            <text:p>12.00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13</text:p>
          </table:table-cell>
          <table:table-cell table:style-name="ce8" office:value-type="string" calcext:value-type="string">
            <text:p>INDENNITA' DOVUTA AL PERSONALE DELLA GUARDIA DI FINANZA IMPIEGATO CONGIUNTAMENTE AL PERSONALE, ECC.</text:p>
          </table:table-cell>
          <table:table-cell table:style-name="ce10" office:value-type="float" office:value="191420" calcext:value-type="float">
            <text:p>191.420,00 €</text:p>
          </table:table-cell>
          <table:table-cell table:style-name="ce12" office:value-type="float" office:value="1265572" calcext:value-type="float">
            <text:p>1.265.572,00 €</text:p>
          </table:table-cell>
          <table:table-cell table:style-name="ce13" office:value-type="float" office:value="1265572" calcext:value-type="float">
            <text:p>1.265.572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15</text:p>
          </table:table-cell>
          <table:table-cell table:style-name="ce8" office:value-type="string" calcext:value-type="string">
            <text:p>FONDO PER LA VALORIZZAZIONE DI SPECIFICI PROGRAMMI O IL RAGGIUNGIMENTO DI QUALIFICATI OBIETTIVI, ECC.</text:p>
          </table:table-cell>
          <table:table-cell table:style-name="ce10" office:value-type="float" office:value="818433" calcext:value-type="float">
            <text:p>818.433,00 €</text:p>
          </table:table-cell>
          <table:table-cell table:style-name="ce12" office:value-type="float" office:value="1638896" calcext:value-type="float">
            <text:p>1.638.896,00 €</text:p>
          </table:table-cell>
          <table:table-cell table:style-name="ce13" office:value-type="float" office:value="1638896" calcext:value-type="float">
            <text:p>1.638.896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16</text:p>
          </table:table-cell>
          <table:table-cell table:style-name="ce8" office:value-type="string" calcext:value-type="string">
            <text:p>INDENNITA' PER ATTIVITA' ISPETTIVA, ECC.</text:p>
          </table:table-cell>
          <table:table-cell table:style-name="ce10" office:value-type="float" office:value="2194400" calcext:value-type="float">
            <text:p>2.194.400,00 €</text:p>
          </table:table-cell>
          <table:table-cell table:style-name="ce12" office:value-type="float" office:value="4219945" calcext:value-type="float">
            <text:p>4.219.945,00 €</text:p>
          </table:table-cell>
          <table:table-cell table:style-name="ce13" office:value-type="float" office:value="4219945" calcext:value-type="float">
            <text:p>4.219.945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17</text:p>
          </table:table-cell>
          <table:table-cell table:style-name="ce8" office:value-type="string" calcext:value-type="string">
            <text:p>INDENNITA' CYBER, ECC.</text:p>
          </table:table-cell>
          <table:table-cell table:style-name="ce10" office:value-type="float" office:value="82850" calcext:value-type="float">
            <text:p>82.850,00 €</text:p>
          </table:table-cell>
          <table:table-cell table:style-name="ce12" office:value-type="float" office:value="165555" calcext:value-type="float">
            <text:p>165.555,00 €</text:p>
          </table:table-cell>
          <table:table-cell table:style-name="ce13" office:value-type="float" office:value="165555" calcext:value-type="float">
            <text:p>165.555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18</text:p>
          </table:table-cell>
          <table:table-cell table:style-name="ce8" office:value-type="string" calcext:value-type="string">
            <text:p>INDENNITA' MENSILE, ECC.</text:p>
          </table:table-cell>
          <table:table-cell table:style-name="ce10" office:value-type="float" office:value="2600" calcext:value-type="float">
            <text:p>2.600,00 €</text:p>
          </table:table-cell>
          <table:table-cell table:style-name="ce12" office:value-type="float" office:value="5200" calcext:value-type="float">
            <text:p>5.200,00 €</text:p>
          </table:table-cell>
          <table:table-cell table:style-name="ce13" office:value-type="float" office:value="5200" calcext:value-type="float">
            <text:p>5.20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19</text:p>
          </table:table-cell>
          <table:table-cell table:style-name="ce8" office:value-type="string" calcext:value-type="string">
            <text:p>INDENNITA' PER SOCCORRITORI, ECC.</text:p>
          </table:table-cell>
          <table:table-cell table:style-name="ce10" office:value-type="float" office:value="121500" calcext:value-type="float">
            <text:p>121.500,00 €</text:p>
          </table:table-cell>
          <table:table-cell table:style-name="ce12" office:value-type="float" office:value="165576" calcext:value-type="float">
            <text:p>165.576,00 €</text:p>
          </table:table-cell>
          <table:table-cell table:style-name="ce13" office:value-type="float" office:value="165576" calcext:value-type="float">
            <text:p>165.576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20</text:p>
          </table:table-cell>
          <table:table-cell table:style-name="ce8" office:value-type="string" calcext:value-type="string">
            <text:p>ASSEGNO DI LUNGO SERVIZIO ALL'ESTERO E INDENNITA' SPECIALE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210116" calcext:value-type="float">
            <text:p>210.116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30</text:p>
          </table:table-cell>
          <table:table-cell table:style-name="ce8" office:value-type="string" calcext:value-type="string">
            <text:p>SOMME PER LE ASSUNZIONI DI PERSONALE DA EFFETTUARE MEDIANTE UTILIZZO DELLE FACOLTA' ASSUNZIONALI NON ESERCITAT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47</text:p>
          </table:table-cell>
          <table:table-cell table:style-name="ce8" office:value-type="string" calcext:value-type="string">
            <text:p>INDENNITA` UNA TANTUM, DA CORRISPONDERE AL PERSONALE DELLE FORZE DI POLIZIA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1835507" calcext:value-type="float">
            <text:p>1.835.507,00 €</text:p>
          </table:table-cell>
          <table:table-cell table:style-name="ce13" office:value-type="float" office:value="1835507" calcext:value-type="float">
            <text:p>1.835.507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49</text:p>
          </table:table-cell>
          <table:table-cell table:style-name="ce8" office:value-type="string" calcext:value-type="string">
            <text:p>CONTRIBUTO STRAORDINARIO PER LE ECCEZIONALI ESIGENZE DI SICUREZZA NAZIONAL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9</text:p>
          </table:table-cell>
          <table:table-cell table:style-name="ce8" office:value-type="string" calcext:value-type="string">
            <text:p>COMPETENZE FISSE E ACCESSORIE AL PERSONALE AL NETTO DELL'IMPOSTA REGIONALE SULLE ATTIVITA' PRODUTTIVE</text:p>
          </table:table-cell>
          <table:table-cell table:style-name="ce6" office:value-type="string" calcext:value-type="string">
            <text:p>50</text:p>
          </table:table-cell>
          <table:table-cell table:style-name="ce8" office:value-type="string" calcext:value-type="string">
            <text:p>RIEMISSIONE DEI PAGAMENTI NON ANDATI A BUON FIN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48918" calcext:value-type="float">
            <text:p>48.918,00 €</text:p>
          </table:table-cell>
          <table:table-cell table:style-name="ce13" office:value-type="float" office:value="48917.19" calcext:value-type="float">
            <text:p>48.917,19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7</text:p>
          </table:table-cell>
          <table:table-cell table:style-name="ce8" office:value-type="string" calcext:value-type="string">
            <text:p>PROVVIDENZE A FAVORE DEL PERSONALE MILITAR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PROVVIDENZE A FAVORE DEL PERSONALE MILITARE, ECC.</text:p>
          </table:table-cell>
          <table:table-cell table:style-name="ce10" office:value-type="float" office:value="235942" calcext:value-type="float">
            <text:p>235.942,00 €</text:p>
          </table:table-cell>
          <table:table-cell table:style-name="ce12" office:value-type="float" office:value="239984" calcext:value-type="float">
            <text:p>239.984,00 €</text:p>
          </table:table-cell>
          <table:table-cell table:style-name="ce13" office:value-type="float" office:value="239984" calcext:value-type="float">
            <text:p>239.984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MPENSI PER LAVORO STRAORDINARIO AL PERSONALE CIVIL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IMPOSTE SULLE RETRIBUZIO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CONTRIBUTI SOCIALI A CARICO DEL LAVORATOR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COMPENSI PER LAVORO STRAORDINARIO AL PERSONALE - COMPONENTE NETT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SOMMA OCCORRENTE PER LA CONCESSIONE DI BUONI PASTO AL PERSONALE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8</text:p>
          </table:table-cell>
          <table:table-cell table:style-name="ce8" office:value-type="string" calcext:value-type="string">
            <text:p>PROVVIDENZE A FAVORE DEL PERSONALE MILITARE E SALARIATO IN SERVIZIO, DI QUELLO CESSATO DAL SERVIZIO, ECC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9</text:p>
          </table:table-cell>
          <table:table-cell table:style-name="ce8" office:value-type="string" calcext:value-type="string">
            <text:p>CONTRIBUTI E SOVVENZIONI IN FAVORE DI CIRCOLI E MENSE MILITARI</text:p>
          </table:table-cell>
          <table:table-cell table:style-name="ce10" office:value-type="float" office:value="44779" calcext:value-type="float">
            <text:p>44.779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10</text:p>
          </table:table-cell>
          <table:table-cell table:style-name="ce8" office:value-type="string" calcext:value-type="string">
            <text:p>ASSISTENZA MORALE E BENESSERE DEL PERSONALE IN SERVIZIO ED IN CONGEDO DELLA GUARDIA DI FINANZA, NONCHE', ECC.</text:p>
          </table:table-cell>
          <table:table-cell table:style-name="ce10" office:value-type="float" office:value="37316" calcext:value-type="float">
            <text:p>37.316,00 €</text:p>
          </table:table-cell>
          <table:table-cell table:style-name="ce12" office:value-type="float" office:value="82095" calcext:value-type="float">
            <text:p>82.095,00 €</text:p>
          </table:table-cell>
          <table:table-cell table:style-name="ce13" office:value-type="float" office:value="82095" calcext:value-type="float">
            <text:p>82.095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11</text:p>
          </table:table-cell>
          <table:table-cell table:style-name="ce8" office:value-type="string" calcext:value-type="string">
            <text:p>FONDO UNICO PER L'EFFICIENZA DEI SERVIZI ISTITUZIONALI - COMPONENTE NETT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82</text:p>
          </table:table-cell>
          <table:table-cell table:style-name="ce8" office:value-type="string" calcext:value-type="string">
            <text:p>REISCRIZIONE RESIDUI PASSIVI PERENTI RELATIVI A: STIPENDI LAVORO STRAORDINARI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9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83</text:p>
          </table:table-cell>
          <table:table-cell table:style-name="ce8" office:value-type="string" calcext:value-type="string">
            <text:p>REISCRIZIONE RESIDUI PASSIVI PERENTI RELATIVI A: FONDO UNICO AMMINISTRAZION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3</text:p>
          </table:table-cell>
          <table:table-cell table:style-name="ce8" office:value-type="string" calcext:value-type="string">
            <text:p>SUSSIDI ALLE FAMIGLIE DEL PERSONALE DECEDUTO PER INCIDENTI DI VOLO O PER ALTRI INCIDENTI DI SERVIZIO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USSIDI ALLE FAMIGLIE DEL PERSONALE DECEDUTO PER INCIDENTI DI VOLO O PER ALTRI INCIDENTI DI SERVIZIO, ECC.</text:p>
          </table:table-cell>
          <table:table-cell table:style-name="ce10" office:value-type="float" office:value="4042" calcext:value-type="float">
            <text:p>4.042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4</text:p>
          </table:table-cell>
          <table:table-cell table:style-name="ce8" office:value-type="string" calcext:value-type="string">
            <text:p>SOVVENZIONI ALL'ASSOCIAZIONE NAZIONALE DEI FINANZIERI IN CONGEDO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OVVENZIONI ALL'ASSOCIAZIONE NAZIONALE DEI FINANZIERI IN CONGEDO</text:p>
          </table:table-cell>
          <table:table-cell table:style-name="ce10" office:value-type="float" office:value="472" calcext:value-type="float">
            <text:p>472,00 €</text:p>
          </table:table-cell>
          <table:table-cell table:style-name="ce12" office:value-type="float" office:value="472" calcext:value-type="float">
            <text:p>472,00 €</text:p>
          </table:table-cell>
          <table:table-cell table:style-name="ce13" office:value-type="float" office:value="472" calcext:value-type="float">
            <text:p>472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5</text:p>
          </table:table-cell>
          <table:table-cell table:style-name="ce8" office:value-type="string" calcext:value-type="string">
            <text:p>EQUO INDENNIZZO AL PERSONALE MILITARE PER LA PERDITA DELL'INTEGRITA' FISICA SUBITA PER INFERMITA' CONTRATTA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EQUO INDENNIZZO AL PERSONALE MILITARE PER LA PERDITA DELL'INTEGRITA' FISICA SUBITA PER INFERMITA' CONTRATTA, ECC.</text:p>
          </table:table-cell>
          <table:table-cell table:style-name="ce10" office:value-type="float" office:value="1125081" calcext:value-type="float">
            <text:p>1.125.081,00 €</text:p>
          </table:table-cell>
          <table:table-cell table:style-name="ce12" office:value-type="float" office:value="1125081" calcext:value-type="float">
            <text:p>1.125.081,00 €</text:p>
          </table:table-cell>
          <table:table-cell table:style-name="ce13" office:value-type="float" office:value="932162.26" calcext:value-type="float">
            <text:p>932.162,26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5</text:p>
          </table:table-cell>
          <table:table-cell table:style-name="ce8" office:value-type="string" calcext:value-type="string">
            <text:p>EQUO INDENNIZZO AL PERSONALE MILITARE PER LA PERDITA DELL'INTEGRITA' FISICA SUBITA PER INFERMITA' CONTRATTA, ECC.</text:p>
          </table:table-cell>
          <table:table-cell table:style-name="ce6" office:value-type="string" calcext:value-type="string">
            <text:p>96</text:p>
          </table:table-cell>
          <table:table-cell table:style-name="ce8" office:value-type="string" calcext:value-type="string">
            <text:p>REISCRIZIONE RESIDUI PASSIVI PERENTI RELATIVI A:CONTRIBUTI SOCIALI FIGURATIVI A CARICO DEL DATORE DI LAVOR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6</text:p>
          </table:table-cell>
          <table:table-cell table:style-name="ce8" office:value-type="string" calcext:value-type="string">
            <text:p>SPESE PER INTERESSI O RIVALUTAZIONE MONETARIA PER RITARDATO PAGAMENTO DELLE RETRIBUZIONI, PENSIONI O PROVVIDENZ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NTERESSI O RIVALUTAZIONE MONETARIA PER RITARDATO PAGAMENTO DELLE RETRIBUZIONI, PENSIONI O PROVVIDENZE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8</text:p>
          </table:table-cell>
          <table:table-cell table:style-name="ce8" office:value-type="string" calcext:value-type="string">
            <text:p>ONERI SOCIALI A CARICO DELL'AMMINISTRAZIONE SULLE RETRIBUZIONI CORRISPOSTE AL PERSONALE MILITARE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NTRIBUTI SOCIALI A CARICO DEL DATORE DI LAVORO SULLE COMPETENZE FISSE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8</text:p>
          </table:table-cell>
          <table:table-cell table:style-name="ce8" office:value-type="string" calcext:value-type="string">
            <text:p>ONERI SOCIALI A CARICO DELL'AMMINISTRAZIONE SULLE RETRIBUZIONI CORRISPOSTE AL PERSONALE MILITARE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CONTRIBUTI SOCIALI A CARICO DEL DATORE DI LAVORO SULLE COMPETENZE ACCESSORIE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8</text:p>
          </table:table-cell>
          <table:table-cell table:style-name="ce8" office:value-type="string" calcext:value-type="string">
            <text:p>ONERI SOCIALI A CARICO DELL'AMMINISTRAZIONE SULLE RETRIBUZIONI CORRISPOSTE AL PERSONALE MILITARE</text:p>
          </table:table-cell>
          <table:table-cell table:style-name="ce6" office:value-type="string" calcext:value-type="string">
            <text:p>91</text:p>
          </table:table-cell>
          <table:table-cell table:style-name="ce8" office:value-type="string" calcext:value-type="string">
            <text:p>REISCRIZIONE RESIDUI PASSIVI PERENTI RELATIVI A: CONTRIBUTI SOCIALI EFFETTIVI A CARICO DEL DATORE DI LAVOR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9</text:p>
          </table:table-cell>
          <table:table-cell table:style-name="ce8" office:value-type="string" calcext:value-type="string">
            <text:p>SOMME DOVUTE A TITOLO DI IMPOSTA REGIONALE SULLE ATTIVITA' PRODUTTIVE SULLE RETRIBUZIONI CORRISPOSTE AL PERSONAL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IRAP SULLE COMPETENZE FISSE.</text:p>
          </table:table-cell>
          <table:table-cell table:style-name="ce10" office:value-type="float" office:value="76645505" calcext:value-type="float">
            <text:p>76.645.505,00 €</text:p>
          </table:table-cell>
          <table:table-cell table:style-name="ce12" office:value-type="float" office:value="79506585" calcext:value-type="float">
            <text:p>79.506.585,00 €</text:p>
          </table:table-cell>
          <table:table-cell table:style-name="ce13" office:value-type="float" office:value="76447357.83" calcext:value-type="float">
            <text:p>76.447.357,83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9</text:p>
          </table:table-cell>
          <table:table-cell table:style-name="ce8" office:value-type="string" calcext:value-type="string">
            <text:p>SOMME DOVUTE A TITOLO DI IMPOSTA REGIONALE SULLE ATTIVITA' PRODUTTIVE SULLE RETRIBUZIONI CORRISPOSTE AL PERSONALE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IRAP SULLE COMPETENZE ACCESSORIE.</text:p>
          </table:table-cell>
          <table:table-cell table:style-name="ce10" office:value-type="float" office:value="11149604" calcext:value-type="float">
            <text:p>11.149.604,00 €</text:p>
          </table:table-cell>
          <table:table-cell table:style-name="ce12" office:value-type="float" office:value="18214090" calcext:value-type="float">
            <text:p>18.214.090,00 €</text:p>
          </table:table-cell>
          <table:table-cell table:style-name="ce13" office:value-type="float" office:value="14006132.88" calcext:value-type="float">
            <text:p>14.006.132,88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9</text:p>
          </table:table-cell>
          <table:table-cell table:style-name="ce8" office:value-type="string" calcext:value-type="string">
            <text:p>SOMME DOVUTE A TITOLO DI IMPOSTA REGIONALE SULLE ATTIVITA' PRODUTTIVE SULLE RETRIBUZIONI CORRISPOSTE AL PERSONALE, ECC.</text:p>
          </table:table-cell>
          <table:table-cell table:style-name="ce6" office:value-type="string" calcext:value-type="string">
            <text:p>81</text:p>
          </table:table-cell>
          <table:table-cell table:style-name="ce8" office:value-type="string" calcext:value-type="string">
            <text:p>REISCRIZIONE RESIDUI PASSIVI PERENTI RELATIVI A:IMPOSTE PAGATE SULLA PRODUZION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44</text:p>
          </table:table-cell>
          <table:table-cell table:style-name="ce8" office:value-type="string" calcext:value-type="string">
            <text:p>SPESE PER LA MANUTENZIONE DEI BENI ACQUISTATI NELL'AMBITO DELLE DOTAZIONI TECNICHE E LOGISTICH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A MANUTENZIONE DEI BENI ACQUISTATI NELL'AMBITO DELLE DOTAZIONI TECNICHE E LOGISTICHE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45</text:p>
          </table:table-cell>
          <table:table-cell table:style-name="ce8" office:value-type="string" calcext:value-type="string">
            <text:p>MANUTENZIONE ORDINARIA DEGLI IMMOBIL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MANUTENZIONE ORDINARIA DEGLI IMMOBILI</text:p>
          </table:table-cell>
          <table:table-cell table:style-name="ce10" office:value-type="float" office:value="144411" calcext:value-type="float">
            <text:p>144.411,00 €</text:p>
          </table:table-cell>
          <table:table-cell table:style-name="ce12" office:value-type="float" office:value="144411" calcext:value-type="float">
            <text:p>144.411,00 €</text:p>
          </table:table-cell>
          <table:table-cell table:style-name="ce13" office:value-type="float" office:value="139866.28" calcext:value-type="float">
            <text:p>139.866,28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47</text:p>
          </table:table-cell>
          <table:table-cell table:style-name="ce8" office:value-type="string" calcext:value-type="string">
            <text:p>MANUTENZIONE ORDINARIA DEGLI IMMOBIL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MANUTENZIONE ORDINARIA DEGLI IMMOBILI</text:p>
          </table:table-cell>
          <table:table-cell table:style-name="ce10" office:value-type="float" office:value="118153" calcext:value-type="float">
            <text:p>118.153,00 €</text:p>
          </table:table-cell>
          <table:table-cell table:style-name="ce12" office:value-type="float" office:value="118153" calcext:value-type="float">
            <text:p>118.153,00 €</text:p>
          </table:table-cell>
          <table:table-cell table:style-name="ce13" office:value-type="float" office:value="116802.87" calcext:value-type="float">
            <text:p>116.802,87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57</text:p>
          </table:table-cell>
          <table:table-cell table:style-name="ce8" office:value-type="string" calcext:value-type="string">
            <text:p>SOMMA DA ASSEGNARE ALL'AGENZIA DEL DEMANIO PER IL PAGAMENTO DEI CANONI DI LOCAZIONE PER GLI IMMOBILI ASSEGNAT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ANONI DI AFFITTO PER GLI IMMOBILI IN USO, ECC.</text:p>
          </table:table-cell>
          <table:table-cell table:style-name="ce10" office:value-type="float" office:value="19612866" calcext:value-type="float">
            <text:p>19.612.866,00 €</text:p>
          </table:table-cell>
          <table:table-cell table:style-name="ce12" office:value-type="float" office:value="19612866" calcext:value-type="float">
            <text:p>19.612.866,00 €</text:p>
          </table:table-cell>
          <table:table-cell table:style-name="ce13" office:value-type="float" office:value="19612866" calcext:value-type="float">
            <text:p>19.612.866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57</text:p>
          </table:table-cell>
          <table:table-cell table:style-name="ce8" office:value-type="string" calcext:value-type="string">
            <text:p>SOMMA DA ASSEGNARE ALL'AGENZIA DEL DEMANIO PER IL PAGAMENTO DEI CANONI DI LOCAZIONE PER GLI IMMOBILI ASSEGNATI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OMMA DA ASSEGNARE ALL'AGENZIA DEL DEMANIO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3</text:p>
          </table:table-cell>
          <table:table-cell table:style-name="ce8" office:value-type="string" calcext:value-type="string">
            <text:p>ASSICURAZIONE CONTRO LA RESPONSABILITA' CIVILE ED AMMINISTRATIVA PER GLI EVENTI DANNOSI NON DOLOSI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ASSICURAZIONE CONTRO LA RESPONSABILITA' CIVILE ED AMMINISTRATIVA PER GLI EVENTI DANNOSI NON DOLOSI CAUSATI A TERZI DAGLI</text:p>
          </table:table-cell>
          <table:table-cell table:style-name="ce10" office:value-type="float" office:value="78267" calcext:value-type="float">
            <text:p>78.267,00 €</text:p>
          </table:table-cell>
          <table:table-cell table:style-name="ce12" office:value-type="float" office:value="78267" calcext:value-type="float">
            <text:p>78.267,00 €</text:p>
          </table:table-cell>
          <table:table-cell table:style-name="ce13" office:value-type="float" office:value="78267" calcext:value-type="float">
            <text:p>78.267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A COMUNICAZIONE E L'INFORMAZIONE PUBBLICA</text:p>
          </table:table-cell>
          <table:table-cell table:style-name="ce10" office:value-type="float" office:value="3789" calcext:value-type="float">
            <text:p>3.789,00 €</text:p>
          </table:table-cell>
          <table:table-cell table:style-name="ce12" office:value-type="float" office:value="3789" calcext:value-type="float">
            <text:p>3.789,00 €</text:p>
          </table:table-cell>
          <table:table-cell table:style-name="ce13" office:value-type="float" office:value="3789" calcext:value-type="float">
            <text:p>3.789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PESE PER MISSIONI ALL'INTERNO DEL PERSONALE MILITARE</text:p>
          </table:table-cell>
          <table:table-cell table:style-name="ce10" office:value-type="float" office:value="2964746" calcext:value-type="float">
            <text:p>2.964.746,00 €</text:p>
          </table:table-cell>
          <table:table-cell table:style-name="ce12" office:value-type="float" office:value="2964746" calcext:value-type="float">
            <text:p>2.964.746,00 €</text:p>
          </table:table-cell>
          <table:table-cell table:style-name="ce13" office:value-type="float" office:value="2962753.54" calcext:value-type="float">
            <text:p>2.962.753,5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SPESE PER MISSIONI ALL'ESTERO DEL PERSONALE MILITARE</text:p>
          </table:table-cell>
          <table:table-cell table:style-name="ce10" office:value-type="float" office:value="69022" calcext:value-type="float">
            <text:p>69.022,00 €</text:p>
          </table:table-cell>
          <table:table-cell table:style-name="ce12" office:value-type="float" office:value="2751038" calcext:value-type="float">
            <text:p>2.751.038,00 €</text:p>
          </table:table-cell>
          <table:table-cell table:style-name="ce13" office:value-type="float" office:value="1776270.03" calcext:value-type="float">
            <text:p>1.776.270,0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PESE PER TRASFERIMENTI DEL PERSONALE MILITARE</text:p>
          </table:table-cell>
          <table:table-cell table:style-name="ce10" office:value-type="float" office:value="1293891" calcext:value-type="float">
            <text:p>1.293.891,00 €</text:p>
          </table:table-cell>
          <table:table-cell table:style-name="ce12" office:value-type="float" office:value="1293891" calcext:value-type="float">
            <text:p>1.293.891,00 €</text:p>
          </table:table-cell>
          <table:table-cell table:style-name="ce13" office:value-type="float" office:value="1293891" calcext:value-type="float">
            <text:p>1.293.891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SPESE PER MISSIONI ALL'INTERNO DEL PERSONALE CIVIL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SPESE PER MISSIONI ALL'ESTERO DEL PERSONALE CIVIL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INDENNITA' E SPESE DI VIAGGIO PER SERVIZI COLLETTIVI - SPESEPER TRADUZIONI E SCORTE DI DETENUTI MILITARI E CIVILI</text:p>
          </table:table-cell>
          <table:table-cell table:style-name="ce10" office:value-type="float" office:value="1024" calcext:value-type="float">
            <text:p>1.024,00 €</text:p>
          </table:table-cell>
          <table:table-cell table:style-name="ce12" office:value-type="float" office:value="1024" calcext:value-type="float">
            <text:p>1.024,00 €</text:p>
          </table:table-cell>
          <table:table-cell table:style-name="ce13" office:value-type="float" office:value="425.88" calcext:value-type="float">
            <text:p>425,88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8</text:p>
          </table:table-cell>
          <table:table-cell table:style-name="ce8" office:value-type="string" calcext:value-type="string">
            <text:p>SPESE PER L'ASSISTENZA MORALE E PER LE ATTIVITA' CULTURALI, RICREATIVE E SPORTIVE DEL PERSONALE DELLA GUARDIA DI FINANZA</text:p>
          </table:table-cell>
          <table:table-cell table:style-name="ce10" office:value-type="float" office:value="29495" calcext:value-type="float">
            <text:p>29.495,00 €</text:p>
          </table:table-cell>
          <table:table-cell table:style-name="ce12" office:value-type="float" office:value="38295" calcext:value-type="float">
            <text:p>38.295,00 €</text:p>
          </table:table-cell>
          <table:table-cell table:style-name="ce13" office:value-type="float" office:value="34620.32" calcext:value-type="float">
            <text:p>34.620,3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9</text:p>
          </table:table-cell>
          <table:table-cell table:style-name="ce8" office:value-type="string" calcext:value-type="string">
            <text:p>INDENNITA' PER MISSIONI EFFETTUATE DALLA GUARDIA DI FINANZA PER I SERVIZI DEGLI UFFICI TECNICI DI FINANZA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0</text:p>
          </table:table-cell>
          <table:table-cell table:style-name="ce8" office:value-type="string" calcext:value-type="string">
            <text:p>INDENNITA' PER MISSIONI EFFETTUATE DALLA GUARDIA DI FINANZA PER I SERVIZI SVOLTI NELL'INTERESSE DEL COMMERCIO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2</text:p>
          </table:table-cell>
          <table:table-cell table:style-name="ce8" office:value-type="string" calcext:value-type="string">
            <text:p>COMPENSI AGLI INTERPRETI PER LE ESIGENZE DEI COMANDI DEL CORPO NELLA PROVINCIA DI BOLZAN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3</text:p>
          </table:table-cell>
          <table:table-cell table:style-name="ce8" office:value-type="string" calcext:value-type="string">
            <text:p>FITTO DI LOCALI ED ONERI ACCESSORI.</text:p>
          </table:table-cell>
          <table:table-cell table:style-name="ce10" office:value-type="float" office:value="11417910" calcext:value-type="float">
            <text:p>11.417.910,00 €</text:p>
          </table:table-cell>
          <table:table-cell table:style-name="ce12" office:value-type="float" office:value="12105510" calcext:value-type="float">
            <text:p>12.105.510,00 €</text:p>
          </table:table-cell>
          <table:table-cell table:style-name="ce13" office:value-type="float" office:value="11695754.96" calcext:value-type="float">
            <text:p>11.695.754,9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4</text:p>
          </table:table-cell>
          <table:table-cell table:style-name="ce8" office:value-type="string" calcext:value-type="string">
            <text:p>SPESE RELATIVE ALLA MANUTENZIONE DI IMPIANTI E ATTREZZATURE, ECC.</text:p>
          </table:table-cell>
          <table:table-cell table:style-name="ce10" office:value-type="float" office:value="1214677" calcext:value-type="float">
            <text:p>1.214.677,00 €</text:p>
          </table:table-cell>
          <table:table-cell table:style-name="ce12" office:value-type="float" office:value="1214677" calcext:value-type="float">
            <text:p>1.214.677,00 €</text:p>
          </table:table-cell>
          <table:table-cell table:style-name="ce13" office:value-type="float" office:value="1213007.75" calcext:value-type="float">
            <text:p>1.213.007,7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5</text:p>
          </table:table-cell>
          <table:table-cell table:style-name="ce8" office:value-type="string" calcext:value-type="string">
            <text:p>SPESE PER IL SERVIZIO SANITARIO</text:p>
          </table:table-cell>
          <table:table-cell table:style-name="ce10" office:value-type="float" office:value="821606" calcext:value-type="float">
            <text:p>821.606,00 €</text:p>
          </table:table-cell>
          <table:table-cell table:style-name="ce12" office:value-type="float" office:value="883106" calcext:value-type="float">
            <text:p>883.106,00 €</text:p>
          </table:table-cell>
          <table:table-cell table:style-name="ce13" office:value-type="float" office:value="848472.39" calcext:value-type="float">
            <text:p>848.472,39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6</text:p>
          </table:table-cell>
          <table:table-cell table:style-name="ce8" office:value-type="string" calcext:value-type="string">
            <text:p>MANUTENZIONE DELLA BIBLIOTECA</text:p>
          </table:table-cell>
          <table:table-cell table:style-name="ce10" office:value-type="float" office:value="4178" calcext:value-type="float">
            <text:p>4.178,00 €</text:p>
          </table:table-cell>
          <table:table-cell table:style-name="ce12" office:value-type="float" office:value="4178" calcext:value-type="float">
            <text:p>4.178,00 €</text:p>
          </table:table-cell>
          <table:table-cell table:style-name="ce13" office:value-type="float" office:value="4178" calcext:value-type="float">
            <text:p>4.178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7</text:p>
          </table:table-cell>
          <table:table-cell table:style-name="ce8" office:value-type="string" calcext:value-type="string">
            <text:p>SPESE PER I SERVIZI TIPOGRAFICI, LITOGRAFICI, FOTOMECCANICI, CINEMATOGRAFICI. LABORATORI PER MICROFILM.</text:p>
          </table:table-cell>
          <table:table-cell table:style-name="ce10" office:value-type="float" office:value="432694" calcext:value-type="float">
            <text:p>432.694,00 €</text:p>
          </table:table-cell>
          <table:table-cell table:style-name="ce12" office:value-type="float" office:value="347374" calcext:value-type="float">
            <text:p>347.374,00 €</text:p>
          </table:table-cell>
          <table:table-cell table:style-name="ce13" office:value-type="float" office:value="335299.3" calcext:value-type="float">
            <text:p>335.299,3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8</text:p>
          </table:table-cell>
          <table:table-cell table:style-name="ce8" office:value-type="string" calcext:value-type="string">
            <text:p>CANONI D'ACQUA E SPESE PER PROVVISTA DI ACQUA POTABILE. SPESE PER TRASPORTO VIVERI ED OGGETTI, ECC.</text:p>
          </table:table-cell>
          <table:table-cell table:style-name="ce10" office:value-type="float" office:value="10522879" calcext:value-type="float">
            <text:p>10.522.879,00 €</text:p>
          </table:table-cell>
          <table:table-cell table:style-name="ce12" office:value-type="float" office:value="10522879" calcext:value-type="float">
            <text:p>10.522.879,00 €</text:p>
          </table:table-cell>
          <table:table-cell table:style-name="ce13" office:value-type="float" office:value="10510045.05" calcext:value-type="float">
            <text:p>10.510.045,0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9</text:p>
          </table:table-cell>
          <table:table-cell table:style-name="ce8" office:value-type="string" calcext:value-type="string">
            <text:p>COMBUSTIBILI ED ENERGIA ELETTRICA PER RISCALDAMENTO, PER FUNZIONAMENTO CUCINE E REFETTORI, ECC.</text:p>
          </table:table-cell>
          <table:table-cell table:style-name="ce10" office:value-type="float" office:value="4151068" calcext:value-type="float">
            <text:p>4.151.068,00 €</text:p>
          </table:table-cell>
          <table:table-cell table:style-name="ce12" office:value-type="float" office:value="4151068" calcext:value-type="float">
            <text:p>4.151.068,00 €</text:p>
          </table:table-cell>
          <table:table-cell table:style-name="ce13" office:value-type="float" office:value="4090968.54" calcext:value-type="float">
            <text:p>4.090.968,5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0</text:p>
          </table:table-cell>
          <table:table-cell table:style-name="ce8" office:value-type="string" calcext:value-type="string">
            <text:p>SPESE PER RIVISTE, CONFERENZE E CERIMONIE A CARATTERE MILITARE E DI RAPPRESENTANZA</text:p>
          </table:table-cell>
          <table:table-cell table:style-name="ce10" office:value-type="float" office:value="1911" calcext:value-type="float">
            <text:p>1.911,00 €</text:p>
          </table:table-cell>
          <table:table-cell table:style-name="ce12" office:value-type="float" office:value="26511" calcext:value-type="float">
            <text:p>26.511,00 €</text:p>
          </table:table-cell>
          <table:table-cell table:style-name="ce13" office:value-type="float" office:value="20175.89" calcext:value-type="float">
            <text:p>20.175,89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2</text:p>
          </table:table-cell>
          <table:table-cell table:style-name="ce8" office:value-type="string" calcext:value-type="string">
            <text:p>SPESE D'UFFICIO PER ENTI E CORPI DELLA GUARDIA DI FINANZA, SPESE POSTALI, E TELEGRAFICHE</text:p>
          </table:table-cell>
          <table:table-cell table:style-name="ce10" office:value-type="float" office:value="833615" calcext:value-type="float">
            <text:p>833.615,00 €</text:p>
          </table:table-cell>
          <table:table-cell table:style-name="ce12" office:value-type="float" office:value="805777" calcext:value-type="float">
            <text:p>805.777,00 €</text:p>
          </table:table-cell>
          <table:table-cell table:style-name="ce13" office:value-type="float" office:value="801725.23" calcext:value-type="float">
            <text:p>801.725,2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3</text:p>
          </table:table-cell>
          <table:table-cell table:style-name="ce8" office:value-type="string" calcext:value-type="string">
            <text:p>SPESE PER LA REDAZIONE E PUBBLICAZIONE DELLA RIVISTA DELLA GUARDIA DI FINANZ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4</text:p>
          </table:table-cell>
          <table:table-cell table:style-name="ce8" office:value-type="string" calcext:value-type="string">
            <text:p>SPESE TELEFONICHE.</text:p>
          </table:table-cell>
          <table:table-cell table:style-name="ce10" office:value-type="float" office:value="110752" calcext:value-type="float">
            <text:p>110.752,00 €</text:p>
          </table:table-cell>
          <table:table-cell table:style-name="ce12" office:value-type="float" office:value="115552" calcext:value-type="float">
            <text:p>115.552,00 €</text:p>
          </table:table-cell>
          <table:table-cell table:style-name="ce13" office:value-type="float" office:value="113384.91" calcext:value-type="float">
            <text:p>113.384,91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5</text:p>
          </table:table-cell>
          <table:table-cell table:style-name="ce8" office:value-type="string" calcext:value-type="string">
            <text:p>ACQUISTO, RIPARAZIONE E MANUTENZIONE DI ARMI, DI MATERIALE DI PRECISIONE, DI MATERIALE OTTICO, DI BUFFETTERIE, ECC.</text:p>
          </table:table-cell>
          <table:table-cell table:style-name="ce10" office:value-type="float" office:value="6393" calcext:value-type="float">
            <text:p>6.393,00 €</text:p>
          </table:table-cell>
          <table:table-cell table:style-name="ce12" office:value-type="float" office:value="50893" calcext:value-type="float">
            <text:p>50.893,00 €</text:p>
          </table:table-cell>
          <table:table-cell table:style-name="ce13" office:value-type="float" office:value="46017.98" calcext:value-type="float">
            <text:p>46.017,98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6</text:p>
          </table:table-cell>
          <table:table-cell table:style-name="ce8" office:value-type="string" calcext:value-type="string">
            <text:p>ACQUISTO E MANUTENZIONE DI MATERIALI DI CASERMAGGIO</text:p>
          </table:table-cell>
          <table:table-cell table:style-name="ce10" office:value-type="float" office:value="1144890" calcext:value-type="float">
            <text:p>1.144.890,00 €</text:p>
          </table:table-cell>
          <table:table-cell table:style-name="ce12" office:value-type="float" office:value="1144890" calcext:value-type="float">
            <text:p>1.144.890,00 €</text:p>
          </table:table-cell>
          <table:table-cell table:style-name="ce13" office:value-type="float" office:value="1140804.87" calcext:value-type="float">
            <text:p>1.140.804,87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7</text:p>
          </table:table-cell>
          <table:table-cell table:style-name="ce8" office:value-type="string" calcext:value-type="string">
            <text:p>SPESE GENERALI DEGLI ENTI E CORPI DELLA GUARDIA DI FINANZA, COMPRESE QUELLE PER BANDA E FANFARE</text:p>
          </table:table-cell>
          <table:table-cell table:style-name="ce10" office:value-type="float" office:value="3012354" calcext:value-type="float">
            <text:p>3.012.354,00 €</text:p>
          </table:table-cell>
          <table:table-cell table:style-name="ce12" office:value-type="float" office:value="3153359" calcext:value-type="float">
            <text:p>3.153.359,00 €</text:p>
          </table:table-cell>
          <table:table-cell table:style-name="ce13" office:value-type="float" office:value="3117937.75" calcext:value-type="float">
            <text:p>3.117.937,7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8</text:p>
          </table:table-cell>
          <table:table-cell table:style-name="ce8" office:value-type="string" calcext:value-type="string">
            <text:p>ACQUISTO DI RIVISTE, ECC.</text:p>
          </table:table-cell>
          <table:table-cell table:style-name="ce10" office:value-type="float" office:value="2009" calcext:value-type="float">
            <text:p>2.009,00 €</text:p>
          </table:table-cell>
          <table:table-cell table:style-name="ce12" office:value-type="float" office:value="2009" calcext:value-type="float">
            <text:p>2.009,00 €</text:p>
          </table:table-cell>
          <table:table-cell table:style-name="ce13" office:value-type="float" office:value="6.42" calcext:value-type="float">
            <text:p>6,4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9</text:p>
          </table:table-cell>
          <table:table-cell table:style-name="ce8" office:value-type="string" calcext:value-type="string">
            <text:p>SOMME DESTINATE ALL'ESTINZIONE DEI DEBITI PREGRESSI AL 31 DICEMBRE 2008 PER SPESE INDIFFERIBI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0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1</text:p>
          </table:table-cell>
          <table:table-cell table:style-name="ce8" office:value-type="string" calcext:value-type="string">
            <text:p>SOMME DESTINATE ALL'ESTINZIONE DEI DEBITI PREGRESSI AL 31 DICEMBRE 2011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2</text:p>
          </table:table-cell>
          <table:table-cell table:style-name="ce8" office:value-type="string" calcext:value-type="string">
            <text:p>SOMME DESTINATE AL FUNZIONAMENTO DEL CORPO, ECC.</text:p>
          </table:table-cell>
          <table:table-cell table:style-name="ce10" office:value-type="float" office:value="265000" calcext:value-type="float">
            <text:p>265.00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3</text:p>
          </table:table-cell>
          <table:table-cell table:style-name="ce8" office:value-type="string" calcext:value-type="string">
            <text:p>SPESE DI PULIZIA, SANIFICAZIONE E DISINFEZIONE 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4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4</text:p>
          </table:table-cell>
          <table:table-cell table:style-name="ce8" office:value-type="string" calcext:value-type="string">
            <text:p>SPESE PER L'ACQUISTO DI DISPOSITIVI DI PROTEZIONE INDIVIDUALE E ABBIGLIAMENTO OPERATIVO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5</text:p>
          </table:table-cell>
          <table:table-cell table:style-name="ce8" office:value-type="string" calcext:value-type="string">
            <text:p>SPESE PER IL FUNZIONAMENTO, COMPRESI I GETTONI DI PRESENZA, ECC. DI CONSIGLI, COMITATI E COMMISSION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L FUNZIONAMENTO, COMPRESI I GETTONI DI PRESENZA, ECC. DI CONSIGLI, COMITATI E COMMISSIONI</text:p>
          </table:table-cell>
          <table:table-cell table:style-name="ce10" office:value-type="float" office:value="80" calcext:value-type="float">
            <text:p>80,00 €</text:p>
          </table:table-cell>
          <table:table-cell table:style-name="ce12" office:value-type="float" office:value="80" calcext:value-type="float">
            <text:p>8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6</text:p>
          </table:table-cell>
          <table:table-cell table:style-name="ce8" office:value-type="string" calcext:value-type="string">
            <text:p>SPESE RISERVATE PER L'ATTIVITA' INFORMATIV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RISERVATE PER L'ATTIVITA' INFORMATIVA</text:p>
          </table:table-cell>
          <table:table-cell table:style-name="ce10" office:value-type="float" office:value="74965" calcext:value-type="float">
            <text:p>74.965,00 €</text:p>
          </table:table-cell>
          <table:table-cell table:style-name="ce12" office:value-type="float" office:value="74965" calcext:value-type="float">
            <text:p>74.965,00 €</text:p>
          </table:table-cell>
          <table:table-cell table:style-name="ce13" office:value-type="float" office:value="74965" calcext:value-type="float">
            <text:p>74.965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7</text:p>
          </table:table-cell>
          <table:table-cell table:style-name="ce8" office:value-type="string" calcext:value-type="string">
            <text:p>SPESE DI COPIA, STAMPA, ECC., INERENTI AI CONTRATTI STIPULATI DAL COMANDO GENERALE DELLA GUARDIA DI FINANZ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DI COPIA, STAMPA, ECC., INERENTI AI CONTRATTI STIPULATI DAL COMANDO GENERALE DELLA GUARDIA DI FINANZA</text:p>
          </table:table-cell>
          <table:table-cell table:style-name="ce10" office:value-type="float" office:value="10879" calcext:value-type="float">
            <text:p>10.879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8</text:p>
          </table:table-cell>
          <table:table-cell table:style-name="ce8" office:value-type="string" calcext:value-type="string">
            <text:p>SPESE PER LE ELEZIONI DEI RAPPRESENTANTI DEL PERSONALE MILITARE IN SENO AGLI ORGANISMI DI RAPPRESENTANZA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E ELEZIONI DEI RAPPRESENTANTI DEL PERSONALE MILITARE IN SENO AGLI ORGANISMI DI RAPPRESENTANZA, ECC.</text:p>
          </table:table-cell>
          <table:table-cell table:style-name="ce10" office:value-type="float" office:value="111542" calcext:value-type="float">
            <text:p>111.542,00 €</text:p>
          </table:table-cell>
          <table:table-cell table:style-name="ce12" office:value-type="float" office:value="216183" calcext:value-type="float">
            <text:p>216.183,00 €</text:p>
          </table:table-cell>
          <table:table-cell table:style-name="ce13" office:value-type="float" office:value="213598.28" calcext:value-type="float">
            <text:p>213.598,28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9</text:p>
          </table:table-cell>
          <table:table-cell table:style-name="ce8" office:value-type="string" calcext:value-type="string">
            <text:p>TASSE E CONTRIBUTI PER LA RACCOLTA E LO SMALTIMENTO DEI RIFIUTI URBANI. SPESE PER LA RACCOLTA, IL TRATTAMENTO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A RACCOLTA, IL TRATTAMENTO E LO SMALTIMENTO DEI RIFIUTI SPECIALI, TOSSICI E NOCIVI</text:p>
          </table:table-cell>
          <table:table-cell table:style-name="ce10" office:value-type="float" office:value="4279305" calcext:value-type="float">
            <text:p>4.279.305,00 €</text:p>
          </table:table-cell>
          <table:table-cell table:style-name="ce12" office:value-type="float" office:value="4279305" calcext:value-type="float">
            <text:p>4.279.305,00 €</text:p>
          </table:table-cell>
          <table:table-cell table:style-name="ce13" office:value-type="float" office:value="4024223.98" calcext:value-type="float">
            <text:p>4.024.223,98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9</text:p>
          </table:table-cell>
          <table:table-cell table:style-name="ce8" office:value-type="string" calcext:value-type="string">
            <text:p>TASSE E CONTRIBUTI PER LA RACCOLTA E LO SMALTIMENTO DEI RIFIUTI URBANI. SPESE PER LA RACCOLTA, IL TRATTAMENTO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TASSE COMUNALI PER LA RACCOLTA E LO SMALTIMENTO DEI RIFIUTI URBA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9</text:p>
          </table:table-cell>
          <table:table-cell table:style-name="ce8" office:value-type="string" calcext:value-type="string">
            <text:p>TASSE E CONTRIBUTI PER LA RACCOLTA E LO SMALTIMENTO DEI RIFIUTI URBANI. SPESE PER LA RACCOLTA, IL TRATTAMENTO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9</text:p>
          </table:table-cell>
          <table:table-cell table:style-name="ce8" office:value-type="string" calcext:value-type="string">
            <text:p>TASSE E CONTRIBUTI PER LA RACCOLTA E LO SMALTIMENTO DEI RIFIUTI URBANI. SPESE PER LA RACCOLTA, IL TRATTAMENTO, ECC.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0</text:p>
          </table:table-cell>
          <table:table-cell table:style-name="ce8" office:value-type="string" calcext:value-type="string">
            <text:p>ANTICIPAZIONI AGLI ENTI AMMINISTRATIVI PER PROVVEDERE ALLE MOMENTANEE DEFICIENZE DI FONDI RISPETTO AI PERIODIC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ANTICIPAZIONI AGLI ENTI AMMINISTRATIVI PER PROVVEDERE ALLE MOMENTANEE DEFICIENZE DI FONDI RISPETTO AI PERIODICI, ECC.</text:p>
          </table:table-cell>
          <table:table-cell table:style-name="ce10" office:value-type="float" office:value="17500000" calcext:value-type="float">
            <text:p>17.500.000,00 €</text:p>
          </table:table-cell>
          <table:table-cell table:style-name="ce12" office:value-type="float" office:value="17500000" calcext:value-type="float">
            <text:p>17.500.000,00 €</text:p>
          </table:table-cell>
          <table:table-cell table:style-name="ce13" office:value-type="float" office:value="17500000" calcext:value-type="float">
            <text:p>17.500.00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1</text:p>
          </table:table-cell>
          <table:table-cell table:style-name="ce8" office:value-type="string" calcext:value-type="string">
            <text:p>SPESE PER LITI, ARBITRAGGI, RISARCIMENTI ED ACCESSORI. RIMBORSO DELLE SPESE DI PATROCINIO LEGALE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ITI, ARBITRAGGI, RISARCIMENTI ED ACCESSORI. RIMBORSO DELLE SPESE DI PATROCINIO LEGALE.</text:p>
          </table:table-cell>
          <table:table-cell table:style-name="ce10" office:value-type="float" office:value="3713" calcext:value-type="float">
            <text:p>3.713,00 €</text:p>
          </table:table-cell>
          <table:table-cell table:style-name="ce12" office:value-type="float" office:value="265890" calcext:value-type="float">
            <text:p>265.890,00 €</text:p>
          </table:table-cell>
          <table:table-cell table:style-name="ce13" office:value-type="float" office:value="258157.93" calcext:value-type="float">
            <text:p>258.157,93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2</text:p>
          </table:table-cell>
          <table:table-cell table:style-name="ce8" office:value-type="string" calcext:value-type="string">
            <text:p>FONDO A DISPOSIZIONE PER EVENTUALI DEFICIENZE DEI CAPITOLI RELATIVI AI SERVIZI DEL CORPO DELLA GUARDIA DI FINANZA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FONDO A DISPOSIZIONE PER EVENTUALI DEFICIENZE DEI CAPITOLI RELATIVI AI SERVIZI DEL CORPO DELLA GUARDIA DI FINANZA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A COMUNICAZIONE E L'INFORMAZIONE PUBBLICA</text:p>
          </table:table-cell>
          <table:table-cell table:style-name="ce10" office:value-type="float" office:value="3100" calcext:value-type="float">
            <text:p>3.100,00 €</text:p>
          </table:table-cell>
          <table:table-cell table:style-name="ce12" office:value-type="float" office:value="3100" calcext:value-type="float">
            <text:p>3.100,00 €</text:p>
          </table:table-cell>
          <table:table-cell table:style-name="ce13" office:value-type="float" office:value="3086.82" calcext:value-type="float">
            <text:p>3.086,8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PESE PER MISSIONI ALL'INTERNO DEL PERSONALE MILITARE</text:p>
          </table:table-cell>
          <table:table-cell table:style-name="ce10" office:value-type="float" office:value="2925578" calcext:value-type="float">
            <text:p>2.925.578,00 €</text:p>
          </table:table-cell>
          <table:table-cell table:style-name="ce12" office:value-type="float" office:value="2925578" calcext:value-type="float">
            <text:p>2.925.578,00 €</text:p>
          </table:table-cell>
          <table:table-cell table:style-name="ce13" office:value-type="float" office:value="2924695.65" calcext:value-type="float">
            <text:p>2.924.695,6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SPESE PER MISSIONI ALL'ESTERO DEL PERSONALE MILITARE</text:p>
          </table:table-cell>
          <table:table-cell table:style-name="ce10" office:value-type="float" office:value="56472" calcext:value-type="float">
            <text:p>56.472,00 €</text:p>
          </table:table-cell>
          <table:table-cell table:style-name="ce12" office:value-type="float" office:value="56472" calcext:value-type="float">
            <text:p>56.472,00 €</text:p>
          </table:table-cell>
          <table:table-cell table:style-name="ce13" office:value-type="float" office:value="38898.01" calcext:value-type="float">
            <text:p>38.898,01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PESE PER TRASFERIMENTI DEL PERSONALE MILITARE</text:p>
          </table:table-cell>
          <table:table-cell table:style-name="ce10" office:value-type="float" office:value="1058675" calcext:value-type="float">
            <text:p>1.058.675,00 €</text:p>
          </table:table-cell>
          <table:table-cell table:style-name="ce12" office:value-type="float" office:value="1061904" calcext:value-type="float">
            <text:p>1.061.904,00 €</text:p>
          </table:table-cell>
          <table:table-cell table:style-name="ce13" office:value-type="float" office:value="1059952.06" calcext:value-type="float">
            <text:p>1.059.952,0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INDENNITA' E SPESE DI VIAGGIO PER SERVIZI COLLETTIVI - SPESEPER TRADUZIONI E SCORTE DI DETENUTI MILITARI E CIVILI</text:p>
          </table:table-cell>
          <table:table-cell table:style-name="ce10" office:value-type="float" office:value="837" calcext:value-type="float">
            <text:p>837,00 €</text:p>
          </table:table-cell>
          <table:table-cell table:style-name="ce12" office:value-type="float" office:value="837" calcext:value-type="float">
            <text:p>837,00 €</text:p>
          </table:table-cell>
          <table:table-cell table:style-name="ce13" office:value-type="float" office:value="481.04" calcext:value-type="float">
            <text:p>481,04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8</text:p>
          </table:table-cell>
          <table:table-cell table:style-name="ce8" office:value-type="string" calcext:value-type="string">
            <text:p>SPESE PER L'ASSISTENZA MORALE E PER LE ATTIVITA' CULTURALI, RICREATIVE E SPORTIVE DEL PERSONALE DELLA GUARDIA DI FINANZA</text:p>
          </table:table-cell>
          <table:table-cell table:style-name="ce10" office:value-type="float" office:value="24132" calcext:value-type="float">
            <text:p>24.132,00 €</text:p>
          </table:table-cell>
          <table:table-cell table:style-name="ce12" office:value-type="float" office:value="24132" calcext:value-type="float">
            <text:p>24.132,00 €</text:p>
          </table:table-cell>
          <table:table-cell table:style-name="ce13" office:value-type="float" office:value="23821.58" calcext:value-type="float">
            <text:p>23.821,58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9</text:p>
          </table:table-cell>
          <table:table-cell table:style-name="ce8" office:value-type="string" calcext:value-type="string">
            <text:p>INDENNITA' PER MISSIONI EFFETTUATE DALLA GUARDIA DI FINANZA PER I SERVIZI DEGLI UFFICI TECNICI DI FINANZA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0</text:p>
          </table:table-cell>
          <table:table-cell table:style-name="ce8" office:value-type="string" calcext:value-type="string">
            <text:p>INDENNITA' PER MISSIONI EFFETTUATE DALLA GUARDIA DI FINANZA PER I SERVIZI SVOLTI NELL'INTERESSE DEL COMMERCIO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3</text:p>
          </table:table-cell>
          <table:table-cell table:style-name="ce8" office:value-type="string" calcext:value-type="string">
            <text:p>FITTO DI LOCALI ED ONERI ACCESSORI.</text:p>
          </table:table-cell>
          <table:table-cell table:style-name="ce10" office:value-type="float" office:value="4886758" calcext:value-type="float">
            <text:p>4.886.758,00 €</text:p>
          </table:table-cell>
          <table:table-cell table:style-name="ce12" office:value-type="float" office:value="4886758" calcext:value-type="float">
            <text:p>4.886.758,00 €</text:p>
          </table:table-cell>
          <table:table-cell table:style-name="ce13" office:value-type="float" office:value="4869835.79" calcext:value-type="float">
            <text:p>4.869.835,79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4</text:p>
          </table:table-cell>
          <table:table-cell table:style-name="ce8" office:value-type="string" calcext:value-type="string">
            <text:p>SPESE RELATIVE ALLA MANUTENZIONE DI IMPIANTI E ATTREZZATURE, ECC.</text:p>
          </table:table-cell>
          <table:table-cell table:style-name="ce10" office:value-type="float" office:value="1933372" calcext:value-type="float">
            <text:p>1.933.372,00 €</text:p>
          </table:table-cell>
          <table:table-cell table:style-name="ce12" office:value-type="float" office:value="1933372" calcext:value-type="float">
            <text:p>1.933.372,00 €</text:p>
          </table:table-cell>
          <table:table-cell table:style-name="ce13" office:value-type="float" office:value="1917540.23" calcext:value-type="float">
            <text:p>1.917.540,2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5</text:p>
          </table:table-cell>
          <table:table-cell table:style-name="ce8" office:value-type="string" calcext:value-type="string">
            <text:p>SPESE PER IL SERVIZIO SANITARIO</text:p>
          </table:table-cell>
          <table:table-cell table:style-name="ce10" office:value-type="float" office:value="1598475" calcext:value-type="float">
            <text:p>1.598.475,00 €</text:p>
          </table:table-cell>
          <table:table-cell table:style-name="ce12" office:value-type="float" office:value="1598475" calcext:value-type="float">
            <text:p>1.598.475,00 €</text:p>
          </table:table-cell>
          <table:table-cell table:style-name="ce13" office:value-type="float" office:value="1594506.94" calcext:value-type="float">
            <text:p>1.594.506,9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6</text:p>
          </table:table-cell>
          <table:table-cell table:style-name="ce8" office:value-type="string" calcext:value-type="string">
            <text:p>MANUTENZIONE DELLA BIBLIOTECA</text:p>
          </table:table-cell>
          <table:table-cell table:style-name="ce10" office:value-type="float" office:value="3418" calcext:value-type="float">
            <text:p>3.418,00 €</text:p>
          </table:table-cell>
          <table:table-cell table:style-name="ce12" office:value-type="float" office:value="3418" calcext:value-type="float">
            <text:p>3.418,00 €</text:p>
          </table:table-cell>
          <table:table-cell table:style-name="ce13" office:value-type="float" office:value="3418" calcext:value-type="float">
            <text:p>3.418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7</text:p>
          </table:table-cell>
          <table:table-cell table:style-name="ce8" office:value-type="string" calcext:value-type="string">
            <text:p>SPESE PER I SERVIZI TIPOGRAFICI, LITOGRAFICI, FOTOMECCANICI, CINEMATOGRAFICI. LABORATORI PER MICROFILM.</text:p>
          </table:table-cell>
          <table:table-cell table:style-name="ce10" office:value-type="float" office:value="354022" calcext:value-type="float">
            <text:p>354.022,00 €</text:p>
          </table:table-cell>
          <table:table-cell table:style-name="ce12" office:value-type="float" office:value="158925" calcext:value-type="float">
            <text:p>158.925,00 €</text:p>
          </table:table-cell>
          <table:table-cell table:style-name="ce13" office:value-type="float" office:value="147441.6" calcext:value-type="float">
            <text:p>147.441,6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8</text:p>
          </table:table-cell>
          <table:table-cell table:style-name="ce8" office:value-type="string" calcext:value-type="string">
            <text:p>CANONI D'ACQUA E SPESE PER PROVVISTA DI ACQUA POTABILE. SPESE PER TRASPORTO VIVERI ED OGGETTI, ECC.</text:p>
          </table:table-cell>
          <table:table-cell table:style-name="ce10" office:value-type="float" office:value="6114889" calcext:value-type="float">
            <text:p>6.114.889,00 €</text:p>
          </table:table-cell>
          <table:table-cell table:style-name="ce12" office:value-type="float" office:value="6114889" calcext:value-type="float">
            <text:p>6.114.889,00 €</text:p>
          </table:table-cell>
          <table:table-cell table:style-name="ce13" office:value-type="float" office:value="6111799.46" calcext:value-type="float">
            <text:p>6.111.799,4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9</text:p>
          </table:table-cell>
          <table:table-cell table:style-name="ce8" office:value-type="string" calcext:value-type="string">
            <text:p>COMBUSTIBILI ED ENERGIA ELETTRICA PER RISCALDAMENTO, PER FUNZIONAMENTO CUCINE E REFETTORI, ECC.</text:p>
          </table:table-cell>
          <table:table-cell table:style-name="ce10" office:value-type="float" office:value="3884145" calcext:value-type="float">
            <text:p>3.884.145,00 €</text:p>
          </table:table-cell>
          <table:table-cell table:style-name="ce12" office:value-type="float" office:value="3884145" calcext:value-type="float">
            <text:p>3.884.145,00 €</text:p>
          </table:table-cell>
          <table:table-cell table:style-name="ce13" office:value-type="float" office:value="3831808.7" calcext:value-type="float">
            <text:p>3.831.808,7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0</text:p>
          </table:table-cell>
          <table:table-cell table:style-name="ce8" office:value-type="string" calcext:value-type="string">
            <text:p>SPESE PER RIVISTE, CONFERENZE E CERIMONIE A CARATTERE MILITARE E DI RAPPRESENTANZA</text:p>
          </table:table-cell>
          <table:table-cell table:style-name="ce10" office:value-type="float" office:value="1563" calcext:value-type="float">
            <text:p>1.563,00 €</text:p>
          </table:table-cell>
          <table:table-cell table:style-name="ce12" office:value-type="float" office:value="1563" calcext:value-type="float">
            <text:p>1.563,00 €</text:p>
          </table:table-cell>
          <table:table-cell table:style-name="ce13" office:value-type="float" office:value="1500" calcext:value-type="float">
            <text:p>1.50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2</text:p>
          </table:table-cell>
          <table:table-cell table:style-name="ce8" office:value-type="string" calcext:value-type="string">
            <text:p>SPESE D'UFFICIO PER ENTI E CORPI DELLA GUARDIA DI FINANZA, SPESE POSTALI, E TELEGRAFICHE</text:p>
          </table:table-cell>
          <table:table-cell table:style-name="ce10" office:value-type="float" office:value="682048" calcext:value-type="float">
            <text:p>682.048,00 €</text:p>
          </table:table-cell>
          <table:table-cell table:style-name="ce12" office:value-type="float" office:value="599113" calcext:value-type="float">
            <text:p>599.113,00 €</text:p>
          </table:table-cell>
          <table:table-cell table:style-name="ce13" office:value-type="float" office:value="593019.32" calcext:value-type="float">
            <text:p>593.019,3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4</text:p>
          </table:table-cell>
          <table:table-cell table:style-name="ce8" office:value-type="string" calcext:value-type="string">
            <text:p>SPESE TELEFONICHE.</text:p>
          </table:table-cell>
          <table:table-cell table:style-name="ce10" office:value-type="float" office:value="90614" calcext:value-type="float">
            <text:p>90.614,00 €</text:p>
          </table:table-cell>
          <table:table-cell table:style-name="ce12" office:value-type="float" office:value="90614" calcext:value-type="float">
            <text:p>90.614,00 €</text:p>
          </table:table-cell>
          <table:table-cell table:style-name="ce13" office:value-type="float" office:value="88229.71" calcext:value-type="float">
            <text:p>88.229,71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5</text:p>
          </table:table-cell>
          <table:table-cell table:style-name="ce8" office:value-type="string" calcext:value-type="string">
            <text:p>ACQUISTO, RIPARAZIONE E MANUTENZIONE DI ARMI, DI MATERIALE DI PRECISIONE, DI MATERIALE OTTICO, DI BUFFETTERIE, ECC.</text:p>
          </table:table-cell>
          <table:table-cell table:style-name="ce10" office:value-type="float" office:value="1047276" calcext:value-type="float">
            <text:p>1.047.276,00 €</text:p>
          </table:table-cell>
          <table:table-cell table:style-name="ce12" office:value-type="float" office:value="1047276" calcext:value-type="float">
            <text:p>1.047.276,00 €</text:p>
          </table:table-cell>
          <table:table-cell table:style-name="ce13" office:value-type="float" office:value="1039853.33" calcext:value-type="float">
            <text:p>1.039.853,3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6</text:p>
          </table:table-cell>
          <table:table-cell table:style-name="ce8" office:value-type="string" calcext:value-type="string">
            <text:p>ACQUISTO E MANUTENZIONE DI MATERIALI DI CASERMAGGIO</text:p>
          </table:table-cell>
          <table:table-cell table:style-name="ce10" office:value-type="float" office:value="941726" calcext:value-type="float">
            <text:p>941.726,00 €</text:p>
          </table:table-cell>
          <table:table-cell table:style-name="ce12" office:value-type="float" office:value="1061726" calcext:value-type="float">
            <text:p>1.061.726,00 €</text:p>
          </table:table-cell>
          <table:table-cell table:style-name="ce13" office:value-type="float" office:value="1061615.51" calcext:value-type="float">
            <text:p>1.061.615,51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7</text:p>
          </table:table-cell>
          <table:table-cell table:style-name="ce8" office:value-type="string" calcext:value-type="string">
            <text:p>SPESE GENERALI DEGLI ENTI E CORPI DELLA GUARDIA DI FINANZA, COMPRESE QUELLE PER BANDA E FANFARE</text:p>
          </table:table-cell>
          <table:table-cell table:style-name="ce10" office:value-type="float" office:value="2713743" calcext:value-type="float">
            <text:p>2.713.743,00 €</text:p>
          </table:table-cell>
          <table:table-cell table:style-name="ce12" office:value-type="float" office:value="2871775" calcext:value-type="float">
            <text:p>2.871.775,00 €</text:p>
          </table:table-cell>
          <table:table-cell table:style-name="ce13" office:value-type="float" office:value="2838907.85" calcext:value-type="float">
            <text:p>2.838.907,8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3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8</text:p>
          </table:table-cell>
          <table:table-cell table:style-name="ce8" office:value-type="string" calcext:value-type="string">
            <text:p>ACQUISTO DI RIVISTE, ECC.</text:p>
          </table:table-cell>
          <table:table-cell table:style-name="ce10" office:value-type="float" office:value="1643" calcext:value-type="float">
            <text:p>1.643,00 €</text:p>
          </table:table-cell>
          <table:table-cell table:style-name="ce12" office:value-type="float" office:value="1643" calcext:value-type="float">
            <text:p>1.643,00 €</text:p>
          </table:table-cell>
          <table:table-cell table:style-name="ce13" office:value-type="float" office:value="37.9" calcext:value-type="float">
            <text:p>37,9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4</text:p>
          </table:table-cell>
          <table:table-cell table:style-name="ce8" office:value-type="string" calcext:value-type="string">
            <text:p>VIVERI ED ASSEGNI DI VITTO PER I MILITARI DELLA GUARDIA DI FINANZA.SPESE PER LA PREPARAZIONE DEL VITTO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VIVERI ED ASSEGNI DI VITTO PER I MILITARI DELLA GUARDIA DI FINANZA.SPESE PER LA PREPARAZIONE DEL VITTO</text:p>
          </table:table-cell>
          <table:table-cell table:style-name="ce10" office:value-type="float" office:value="5329700" calcext:value-type="float">
            <text:p>5.329.700,00 €</text:p>
          </table:table-cell>
          <table:table-cell table:style-name="ce12" office:value-type="float" office:value="5700000" calcext:value-type="float">
            <text:p>5.700.000,00 €</text:p>
          </table:table-cell>
          <table:table-cell table:style-name="ce13" office:value-type="float" office:value="5664902.77" calcext:value-type="float">
            <text:p>5.664.902,77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5</text:p>
          </table:table-cell>
          <table:table-cell table:style-name="ce8" office:value-type="string" calcext:value-type="string">
            <text:p>VESTIARIO ED EQUIPAGGIAMENTO. INDUMENTI SPECIALI DA LAVORO, DI BORDO, DI VOLO E PER CONDUTTORI DI AUTOMEZZ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VESTIARIO ED EQUIPAGGIAMENTO. INDUMENTI SPECIALI DA LAVORO, DI BORDO, DI VOLO E PER CONDUTTORI DI AUTOMEZZI, ECC.</text:p>
          </table:table-cell>
          <table:table-cell table:style-name="ce10" office:value-type="float" office:value="5093800" calcext:value-type="float">
            <text:p>5.093.800,00 €</text:p>
          </table:table-cell>
          <table:table-cell table:style-name="ce12" office:value-type="float" office:value="5093800" calcext:value-type="float">
            <text:p>5.093.800,00 €</text:p>
          </table:table-cell>
          <table:table-cell table:style-name="ce13" office:value-type="float" office:value="4784090.83" calcext:value-type="float">
            <text:p>4.784.090,83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5</text:p>
          </table:table-cell>
          <table:table-cell table:style-name="ce8" office:value-type="string" calcext:value-type="string">
            <text:p>VESTIARIO ED EQUIPAGGIAMENTO. INDUMENTI SPECIALI DA LAVORO, DI BORDO, DI VOLO E PER CONDUTTORI DI AUTOMEZZI, ECC.</text:p>
          </table:table-cell>
          <table:table-cell table:style-name="ce6" office:value-type="string" calcext:value-type="string">
            <text:p>89</text:p>
          </table:table-cell>
          <table:table-cell table:style-name="ce8" office:value-type="string" calcext:value-type="string">
            <text:p>REISCRIZIONE RESIDUI PASSIVI PERENTI RELATIVI A: VESTIARI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6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HARDWARE E SOFTWARE DI BASE</text:p>
          </table:table-cell>
          <table:table-cell table:style-name="ce10" office:value-type="float" office:value="628961" calcext:value-type="float">
            <text:p>628.961,00 €</text:p>
          </table:table-cell>
          <table:table-cell table:style-name="ce12" office:value-type="float" office:value="638961" calcext:value-type="float">
            <text:p>638.961,00 €</text:p>
          </table:table-cell>
          <table:table-cell table:style-name="ce13" office:value-type="float" office:value="636249.46" calcext:value-type="float">
            <text:p>636.249,4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6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OFTWARE APPLICATIVO</text:p>
          </table:table-cell>
          <table:table-cell table:style-name="ce10" office:value-type="float" office:value="114536" calcext:value-type="float">
            <text:p>114.536,00 €</text:p>
          </table:table-cell>
          <table:table-cell table:style-name="ce12" office:value-type="float" office:value="114536" calcext:value-type="float">
            <text:p>114.536,00 €</text:p>
          </table:table-cell>
          <table:table-cell table:style-name="ce13" office:value-type="float" office:value="114536" calcext:value-type="float">
            <text:p>114.536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6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RETI</text:p>
          </table:table-cell>
          <table:table-cell table:style-name="ce10" office:value-type="float" office:value="394626" calcext:value-type="float">
            <text:p>394.626,00 €</text:p>
          </table:table-cell>
          <table:table-cell table:style-name="ce12" office:value-type="float" office:value="394626" calcext:value-type="float">
            <text:p>394.626,00 €</text:p>
          </table:table-cell>
          <table:table-cell table:style-name="ce13" office:value-type="float" office:value="394626" calcext:value-type="float">
            <text:p>394.626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6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ALTRI SERVIZI</text:p>
          </table:table-cell>
          <table:table-cell table:style-name="ce10" office:value-type="float" office:value="106778" calcext:value-type="float">
            <text:p>106.778,00 €</text:p>
          </table:table-cell>
          <table:table-cell table:style-name="ce12" office:value-type="float" office:value="106778" calcext:value-type="float">
            <text:p>106.778,00 €</text:p>
          </table:table-cell>
          <table:table-cell table:style-name="ce13" office:value-type="float" office:value="106778" calcext:value-type="float">
            <text:p>106.778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6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SOMME DESTINATE ALL'ESTINZIONE DEI DEBITI PREGRESSI AL 31 DICEMBRE 2008 PER SPESE INDIFFERIBI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6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84</text:p>
          </table:table-cell>
          <table:table-cell table:style-name="ce8" office:value-type="string" calcext:value-type="string">
            <text:p>REISCRIZIONE RESIDUI PASSIVI PERENTI RELATIVI A:NOLEGGI LOCAZIONI E LEASING OPERATIV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7</text:p>
          </table:table-cell>
          <table:table-cell table:style-name="ce8" office:value-type="string" calcext:value-type="string">
            <text:p>FONDO A DISPOSIZIONE PER EVENTUALI DEFICIENZE DEI CAPITOLI RELATIVI AI SERVIZI DEL CORPO DELLA GUARDIA DI FINANZA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FONDO A DISPOSIZIONE PER EVENTUALI DEFICIENZE DEI CAPITOLI RELATIVI AI SERVIZI DEL CORPO DELLA GUARDIA DI FINANZA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8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MPENSI AL PERSONALE AVENTE INCARICO DI INSEGNAMENTO NELLE SCUOLE E NEI CORSI DI ADDESTRAMENTO, ECC.</text:p>
          </table:table-cell>
          <table:table-cell table:style-name="ce10" office:value-type="float" office:value="124870" calcext:value-type="float">
            <text:p>124.870,00 €</text:p>
          </table:table-cell>
          <table:table-cell table:style-name="ce12" office:value-type="float" office:value="135470" calcext:value-type="float">
            <text:p>135.470,00 €</text:p>
          </table:table-cell>
          <table:table-cell table:style-name="ce13" office:value-type="float" office:value="111299.98" calcext:value-type="float">
            <text:p>111.299,98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8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PESE PER L'ARRUOLAMENTO, PER LA MOBILITAZIONE E PER LA SELEZIONE ATTITUDINALE NELLA GUARDIA DI FINANZA.</text:p>
          </table:table-cell>
          <table:table-cell table:style-name="ce10" office:value-type="float" office:value="72113" calcext:value-type="float">
            <text:p>72.113,00 €</text:p>
          </table:table-cell>
          <table:table-cell table:style-name="ce12" office:value-type="float" office:value="72113" calcext:value-type="float">
            <text:p>72.113,00 €</text:p>
          </table:table-cell>
          <table:table-cell table:style-name="ce13" office:value-type="float" office:value="72113" calcext:value-type="float">
            <text:p>72.113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8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SPESE PER CAMPI, MANOVRE ED ESERCITAZIONI COLLETTIVE. ACQUISTO, MANUTENZIONE, ECC. DI MATERIALI, ECC.</text:p>
          </table:table-cell>
          <table:table-cell table:style-name="ce10" office:value-type="float" office:value="1803" calcext:value-type="float">
            <text:p>1.803,00 €</text:p>
          </table:table-cell>
          <table:table-cell table:style-name="ce12" office:value-type="float" office:value="1803" calcext:value-type="float">
            <text:p>1.803,00 €</text:p>
          </table:table-cell>
          <table:table-cell table:style-name="ce13" office:value-type="float" office:value="1803" calcext:value-type="float">
            <text:p>1.803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8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PESE PER L'ORGANIZZAZIONE DEI CORSI DI FORMAZIONE, SPECIALIZZAZIONE, QUALIFICAZIONE, ABILITAZIONE, ECC.</text:p>
          </table:table-cell>
          <table:table-cell table:style-name="ce10" office:value-type="float" office:value="1430477" calcext:value-type="float">
            <text:p>1.430.477,00 €</text:p>
          </table:table-cell>
          <table:table-cell table:style-name="ce12" office:value-type="float" office:value="1430477" calcext:value-type="float">
            <text:p>1.430.477,00 €</text:p>
          </table:table-cell>
          <table:table-cell table:style-name="ce13" office:value-type="float" office:value="1427243.48" calcext:value-type="float">
            <text:p>1.427.243,48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8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POST FORMAZIONE</text:p>
          </table:table-cell>
          <table:table-cell table:style-name="ce10" office:value-type="float" office:value="400000" calcext:value-type="float">
            <text:p>400.000,00 €</text:p>
          </table:table-cell>
          <table:table-cell table:style-name="ce12" office:value-type="float" office:value="426400" calcext:value-type="float">
            <text:p>426.400,00 €</text:p>
          </table:table-cell>
          <table:table-cell table:style-name="ce13" office:value-type="float" office:value="417754.82" calcext:value-type="float">
            <text:p>417.754,8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L SERVIZIO AUTO-MOTOCICLISTICO</text:p>
          </table:table-cell>
          <table:table-cell table:style-name="ce10" office:value-type="float" office:value="5341346" calcext:value-type="float">
            <text:p>5.341.346,00 €</text:p>
          </table:table-cell>
          <table:table-cell table:style-name="ce12" office:value-type="float" office:value="5379746" calcext:value-type="float">
            <text:p>5.379.746,00 €</text:p>
          </table:table-cell>
          <table:table-cell table:style-name="ce13" office:value-type="float" office:value="5310708.94" calcext:value-type="float">
            <text:p>5.310.708,9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PESE PER IL SERVIZIO AEREO</text:p>
          </table:table-cell>
          <table:table-cell table:style-name="ce10" office:value-type="float" office:value="5394565" calcext:value-type="float">
            <text:p>5.394.565,00 €</text:p>
          </table:table-cell>
          <table:table-cell table:style-name="ce12" office:value-type="float" office:value="5394565" calcext:value-type="float">
            <text:p>5.394.565,00 €</text:p>
          </table:table-cell>
          <table:table-cell table:style-name="ce13" office:value-type="float" office:value="5394564.99" calcext:value-type="float">
            <text:p>5.394.564,99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SPESE PER IL SERVIZIO NAVALE</text:p>
          </table:table-cell>
          <table:table-cell table:style-name="ce10" office:value-type="float" office:value="4551690" calcext:value-type="float">
            <text:p>4.551.690,00 €</text:p>
          </table:table-cell>
          <table:table-cell table:style-name="ce12" office:value-type="float" office:value="9675690" calcext:value-type="float">
            <text:p>9.675.690,00 €</text:p>
          </table:table-cell>
          <table:table-cell table:style-name="ce13" office:value-type="float" office:value="8394690" calcext:value-type="float">
            <text:p>8.394.69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PESE PER IL SERVIZIO TELECOMUNICAZIONI IVI COMPRESE QUELLE RELATIVE ALL'ACQUISTO DI MEZZI DI INVESTIGAZIONE</text:p>
          </table:table-cell>
          <table:table-cell table:style-name="ce10" office:value-type="float" office:value="2322621" calcext:value-type="float">
            <text:p>2.322.621,00 €</text:p>
          </table:table-cell>
          <table:table-cell table:style-name="ce12" office:value-type="float" office:value="2331821" calcext:value-type="float">
            <text:p>2.331.821,00 €</text:p>
          </table:table-cell>
          <table:table-cell table:style-name="ce13" office:value-type="float" office:value="2330621" calcext:value-type="float">
            <text:p>2.330.621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SPESE PER IL SERVIZIO CINOFILO. ACQUISTO E MANTENIMENTO CANI E MATERIALI SPECIALI. SPESE PER L'ASSISTENZA VETERINARIA.</text:p>
          </table:table-cell>
          <table:table-cell table:style-name="ce10" office:value-type="float" office:value="102512" calcext:value-type="float">
            <text:p>102.512,00 €</text:p>
          </table:table-cell>
          <table:table-cell table:style-name="ce12" office:value-type="float" office:value="102512" calcext:value-type="float">
            <text:p>102.512,00 €</text:p>
          </table:table-cell>
          <table:table-cell table:style-name="ce13" office:value-type="float" office:value="98167.71" calcext:value-type="float">
            <text:p>98.167,71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SPESE CONNESSE AL CONTROLLO DEI BENI VIAGGIANTI. SPESE PER IL PRELEVAMENTO ED IL CONFEZIONAMENTO DI CAMPIONI, ECC.</text:p>
          </table:table-cell>
          <table:table-cell table:style-name="ce10" office:value-type="float" office:value="9784" calcext:value-type="float">
            <text:p>9.784,00 €</text:p>
          </table:table-cell>
          <table:table-cell table:style-name="ce12" office:value-type="float" office:value="9784" calcext:value-type="float">
            <text:p>9.784,00 €</text:p>
          </table:table-cell>
          <table:table-cell table:style-name="ce13" office:value-type="float" office:value="9771.33" calcext:value-type="float">
            <text:p>9.771,3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8</text:p>
          </table:table-cell>
          <table:table-cell table:style-name="ce8" office:value-type="string" calcext:value-type="string">
            <text:p>SOMME DESTINATE AL FUNZIONAMENTO DEL CORPO, ECC.</text:p>
          </table:table-cell>
          <table:table-cell table:style-name="ce10" office:value-type="float" office:value="217297" calcext:value-type="float">
            <text:p>217.297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9</text:p>
          </table:table-cell>
          <table:table-cell table:style-name="ce8" office:value-type="string" calcext:value-type="string">
            <text:p>SPESE DI PULIZIA E DI SANIFICAZIONE DEI MEZZI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85</text:p>
          </table:table-cell>
          <table:table-cell table:style-name="ce8" office:value-type="string" calcext:value-type="string">
            <text:p>REISCRIZIONE RESIDUI PASSIVI PERENTI RELATIVI A:MANUTENZIONE ORDINARIA E RIPARAZIO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86</text:p>
          </table:table-cell>
          <table:table-cell table:style-name="ce8" office:value-type="string" calcext:value-type="string">
            <text:p>REISCRIZIONE RESIDUI PASSIVI PERENTI RELATIVI A:UTENZE,SERVIZI AUSILIARI,SPESE DI PULIZI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89</text:p>
          </table:table-cell>
          <table:table-cell table:style-name="ce8" office:value-type="string" calcext:value-type="string">
            <text:p>REISCRIZIONE RESIDUI PASSIVI PERENTI RELATIVI A: UTENZ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21219" calcext:value-type="float">
            <text:p>21.219,00 €</text:p>
          </table:table-cell>
          <table:table-cell table:style-name="ce13" office:value-type="float" office:value="21218.9" calcext:value-type="float">
            <text:p>21.218,9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79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92</text:p>
          </table:table-cell>
          <table:table-cell table:style-name="ce8" office:value-type="string" calcext:value-type="string">
            <text:p>REISCRIZIONE RESIDUI PASSIVI PERENTI RELATIVI A: MANUTENZIONE ORDINARIA E RIPARAZIO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825603" calcext:value-type="float">
            <text:p>825.603,00 €</text:p>
          </table:table-cell>
          <table:table-cell table:style-name="ce13" office:value-type="float" office:value="825344.52" calcext:value-type="float">
            <text:p>825.344,5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0</text:p>
          </table:table-cell>
          <table:table-cell table:style-name="ce8" office:value-type="string" calcext:value-type="string">
            <text:p>SPESE PER IL POTENZIAMENTO DEI SERVIZI DEL CORPO DELLA GUARDIA DI FINANZ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L POTENZIAMENTO DEI SERVIZI DEL CORPO DELLA GUARDIA DI FINANZA</text:p>
          </table:table-cell>
          <table:table-cell table:style-name="ce10" office:value-type="float" office:value="337863" calcext:value-type="float">
            <text:p>337.863,00 €</text:p>
          </table:table-cell>
          <table:table-cell table:style-name="ce12" office:value-type="float" office:value="337863" calcext:value-type="float">
            <text:p>337.863,00 €</text:p>
          </table:table-cell>
          <table:table-cell table:style-name="ce13" office:value-type="float" office:value="337320.46" calcext:value-type="float">
            <text:p>337.320,4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0</text:p>
          </table:table-cell>
          <table:table-cell table:style-name="ce8" office:value-type="string" calcext:value-type="string">
            <text:p>SPESE PER IL POTENZIAMENTO DEI SERVIZI DEL CORPO DELLA GUARDIA DI FINANZA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CONSULENZ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0</text:p>
          </table:table-cell>
          <table:table-cell table:style-name="ce8" office:value-type="string" calcext:value-type="string">
            <text:p>SPESE PER IL POTENZIAMENTO DEI SERVIZI DEL CORPO DELLA GUARDIA DI FINANZA</text:p>
          </table:table-cell>
          <table:table-cell table:style-name="ce6" office:value-type="string" calcext:value-type="string">
            <text:p>81</text:p>
          </table:table-cell>
          <table:table-cell table:style-name="ce8" office:value-type="string" calcext:value-type="string">
            <text:p>REISCRIZIONE RESIDUI PASSIVI PERENTI RELATIVI A:BENI DI CONSUM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3</text:p>
          </table:table-cell>
          <table:table-cell table:style-name="ce8" office:value-type="string" calcext:value-type="string">
            <text:p>VIVERI ED ASSEGNI DI VITTO PER I MILITARI DELLA GUARDIA DI FINANZA.SPESE PER LA PREPARAZIONE DEL VITTO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VIVERI ED ASSEGNI DI VITTO PER I MILITARI DELLA GUARDIA DI FINANZA.SPESE PER LA PREPARAZIONE DEL VITTO</text:p>
          </table:table-cell>
          <table:table-cell table:style-name="ce10" office:value-type="float" office:value="4810665" calcext:value-type="float">
            <text:p>4.810.665,00 €</text:p>
          </table:table-cell>
          <table:table-cell table:style-name="ce12" office:value-type="float" office:value="4810665" calcext:value-type="float">
            <text:p>4.810.665,00 €</text:p>
          </table:table-cell>
          <table:table-cell table:style-name="ce13" office:value-type="float" office:value="4784618.59" calcext:value-type="float">
            <text:p>4.784.618,59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4</text:p>
          </table:table-cell>
          <table:table-cell table:style-name="ce8" office:value-type="string" calcext:value-type="string">
            <text:p>VESTIARIO ED EQUIPAGGIAMENTO. INDUMENTI SPECIALI DA LAVORO, DI BORDO, DI VOLO E PER CONDUTTORI DI AUTOMEZZ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VESTIARIO ED EQUIPAGGIAMENTO. INDUMENTI SPECIALI DA LAVORO, DI BORDO, DI VOLO E PER CONDUTTORI DI AUTOMEZZI, ECC.</text:p>
          </table:table-cell>
          <table:table-cell table:style-name="ce10" office:value-type="float" office:value="3556750" calcext:value-type="float">
            <text:p>3.556.750,00 €</text:p>
          </table:table-cell>
          <table:table-cell table:style-name="ce12" office:value-type="float" office:value="3556750" calcext:value-type="float">
            <text:p>3.556.750,00 €</text:p>
          </table:table-cell>
          <table:table-cell table:style-name="ce13" office:value-type="float" office:value="3540255.64" calcext:value-type="float">
            <text:p>3.540.255,6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L SERVIZIO AUTO-MOTOCICLISTICO</text:p>
          </table:table-cell>
          <table:table-cell table:style-name="ce10" office:value-type="float" office:value="3633828" calcext:value-type="float">
            <text:p>3.633.828,00 €</text:p>
          </table:table-cell>
          <table:table-cell table:style-name="ce12" office:value-type="float" office:value="3633828" calcext:value-type="float">
            <text:p>3.633.828,00 €</text:p>
          </table:table-cell>
          <table:table-cell table:style-name="ce13" office:value-type="float" office:value="3612368.13" calcext:value-type="float">
            <text:p>3.612.368,1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PESE PER IL SERVIZIO AEREO</text:p>
          </table:table-cell>
          <table:table-cell table:style-name="ce10" office:value-type="float" office:value="3273582" calcext:value-type="float">
            <text:p>3.273.582,00 €</text:p>
          </table:table-cell>
          <table:table-cell table:style-name="ce12" office:value-type="float" office:value="3273582" calcext:value-type="float">
            <text:p>3.273.582,00 €</text:p>
          </table:table-cell>
          <table:table-cell table:style-name="ce13" office:value-type="float" office:value="3273582" calcext:value-type="float">
            <text:p>3.273.582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SPESE PER IL SERVIZIO NAVALE</text:p>
          </table:table-cell>
          <table:table-cell table:style-name="ce10" office:value-type="float" office:value="1586381" calcext:value-type="float">
            <text:p>1.586.381,00 €</text:p>
          </table:table-cell>
          <table:table-cell table:style-name="ce12" office:value-type="float" office:value="1586381" calcext:value-type="float">
            <text:p>1.586.381,00 €</text:p>
          </table:table-cell>
          <table:table-cell table:style-name="ce13" office:value-type="float" office:value="1586381" calcext:value-type="float">
            <text:p>1.586.381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PESE PER IL SERVIZIO TELECOMUNICAZIONI IVI COMPRESE QUELLE RELATIVE ALL'ACQUISTO DI MEZZI DI INVESTIGAZIONE</text:p>
          </table:table-cell>
          <table:table-cell table:style-name="ce10" office:value-type="float" office:value="531235" calcext:value-type="float">
            <text:p>531.235,00 €</text:p>
          </table:table-cell>
          <table:table-cell table:style-name="ce12" office:value-type="float" office:value="531235" calcext:value-type="float">
            <text:p>531.235,00 €</text:p>
          </table:table-cell>
          <table:table-cell table:style-name="ce13" office:value-type="float" office:value="531235" calcext:value-type="float">
            <text:p>531.235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SPESE PER IL SERVIZIO CINOFILO. ACQUISTO E MANTENIMENTO CANI E MATERIALI SPECIALI. SPESE PER L'ASSISTENZA VETERINARIA.</text:p>
          </table:table-cell>
          <table:table-cell table:style-name="ce10" office:value-type="float" office:value="31525" calcext:value-type="float">
            <text:p>31.525,00 €</text:p>
          </table:table-cell>
          <table:table-cell table:style-name="ce12" office:value-type="float" office:value="31525" calcext:value-type="float">
            <text:p>31.525,00 €</text:p>
          </table:table-cell>
          <table:table-cell table:style-name="ce13" office:value-type="float" office:value="30663.83" calcext:value-type="float">
            <text:p>30.663,83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SPESE CONNESSE AL CONTROLLO DEI BENI VIAGGIANTI. SPESE PER IL PRELEVAMENTO ED IL CONFEZIONAMENTO DI CAMPIONI, ECC.</text:p>
          </table:table-cell>
          <table:table-cell table:style-name="ce10" office:value-type="float" office:value="8005" calcext:value-type="float">
            <text:p>8.005,00 €</text:p>
          </table:table-cell>
          <table:table-cell table:style-name="ce12" office:value-type="float" office:value="8005" calcext:value-type="float">
            <text:p>8.005,00 €</text:p>
          </table:table-cell>
          <table:table-cell table:style-name="ce13" office:value-type="float" office:value="8005" calcext:value-type="float">
            <text:p>8.005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85</text:p>
          </table:table-cell>
          <table:table-cell table:style-name="ce8" office:value-type="string" calcext:value-type="string">
            <text:p>REISCRIZIONE RESIDUI PASSIVI PERENTI RELATIVI A:MANUTENZIONE ORDINARIA E RIPARAZIO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92</text:p>
          </table:table-cell>
          <table:table-cell table:style-name="ce8" office:value-type="string" calcext:value-type="string">
            <text:p>REISCRIZIONE DI RESIDUI PASSIVI PERENTI RELATIVI A <text:s text:c="2"/>MANUTENZIONE ORDINARIA E RIPARAZIO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176548" calcext:value-type="float">
            <text:p>176.548,00 €</text:p>
          </table:table-cell>
          <table:table-cell table:style-name="ce13" office:value-type="float" office:value="174418.63" calcext:value-type="float">
            <text:p>174.418,6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8</text:p>
          </table:table-cell>
          <table:table-cell table:style-name="ce8" office:value-type="string" calcext:value-type="string">
            <text:p>SPESE PER IL POTENZIAMENTO DEI SERVIZI DEL CORPO DELLA GUARDIA DI FINANZ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L POTENZIAMENTO DEI SERVIZI DEL CORPO DELLA GUARDIA DI FINANZA</text:p>
          </table:table-cell>
          <table:table-cell table:style-name="ce10" office:value-type="float" office:value="276433" calcext:value-type="float">
            <text:p>276.433,00 €</text:p>
          </table:table-cell>
          <table:table-cell table:style-name="ce12" office:value-type="float" office:value="276433" calcext:value-type="float">
            <text:p>276.433,00 €</text:p>
          </table:table-cell>
          <table:table-cell table:style-name="ce13" office:value-type="float" office:value="276432.75" calcext:value-type="float">
            <text:p>276.432,75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62</text:p>
          </table:table-cell>
          <table:table-cell table:style-name="ce8" office:value-type="string" calcext:value-type="string">
            <text:p>SPESE PER L'ESERCIZIO DELLE FUNZIONI IN MARE DA PARTE DEL CORPO DELLA GUARDIA DI FINANZA, DA ASSICURARE NELL'AMBITO, ECC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A GESTIONE E LA MANUTENZIONE DEI MEZZI NAVALI.</text:p>
          </table:table-cell>
          <table:table-cell table:style-name="ce10" office:value-type="float" office:value="568202" calcext:value-type="float">
            <text:p>568.202,00 €</text:p>
          </table:table-cell>
          <table:table-cell table:style-name="ce12" office:value-type="float" office:value="568202" calcext:value-type="float">
            <text:p>568.202,00 €</text:p>
          </table:table-cell>
          <table:table-cell table:style-name="ce13" office:value-type="float" office:value="568202" calcext:value-type="float">
            <text:p>568.202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62</text:p>
          </table:table-cell>
          <table:table-cell table:style-name="ce8" office:value-type="string" calcext:value-type="string">
            <text:p>SPESE PER L'ESERCIZIO DELLE FUNZIONI IN MARE DA PARTE DEL CORPO DELLA GUARDIA DI FINANZA, DA ASSICURARE NELL'AMBITO, ECC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PESE PER IL SUPPORTO ALLA POLIZIA DI STATO, ALL'ARMA DEI CARABINIERI E AL CORPO DELLA POLIZIA PENITENZIARIA, ECC.</text:p>
          </table:table-cell>
          <table:table-cell table:style-name="ce10" office:value-type="float" office:value="250000" calcext:value-type="float">
            <text:p>250.000,00 €</text:p>
          </table:table-cell>
          <table:table-cell table:style-name="ce12" office:value-type="float" office:value="250000" calcext:value-type="float">
            <text:p>250.000,00 €</text:p>
          </table:table-cell>
          <table:table-cell table:style-name="ce13" office:value-type="float" office:value="250000" calcext:value-type="float">
            <text:p>250.0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5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DISPOSIZIONI IN MATERIA TRIBUTARIA, DI FUNZIONAMENTO DELL'AMMINISTRAZIONE FINANZIARIA E DI REVISIONE GENERALE DEL CATAST</text:p>
          </table:table-cell>
          <table:table-cell table:style-name="ce10" office:value-type="float" office:value="6471000" calcext:value-type="float">
            <text:p>6.471.000,00 €</text:p>
          </table:table-cell>
          <table:table-cell table:style-name="ce12" office:value-type="float" office:value="6471000" calcext:value-type="float">
            <text:p>6.471.000,00 €</text:p>
          </table:table-cell>
          <table:table-cell table:style-name="ce13" office:value-type="float" office:value="6470999.95" calcext:value-type="float">
            <text:p>6.470.999,95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5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COSTRUZIONEE AMMODERNAMENTO IMMOBILI GUARDIA DI FINANZ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5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INTERVENTI DI DECONGESTIONAMENTO DEGLI ATENEI</text:p>
          </table:table-cell>
          <table:table-cell table:style-name="ce10" office:value-type="float" office:value="3527659" calcext:value-type="float">
            <text:p>3.527.659,00 €</text:p>
          </table:table-cell>
          <table:table-cell table:style-name="ce12" office:value-type="float" office:value="3527659" calcext:value-type="float">
            <text:p>3.527.659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5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LIMITI DI IMPEGNO AUTORIZZATI AI FINI DI AGEVOLARE LO SVILUPPO DELL'ECONOMIA E DELL'OCCUPAZION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5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84</text:p>
          </table:table-cell>
          <table:table-cell table:style-name="ce8" office:value-type="string" calcext:value-type="string">
            <text:p>REISCRIZIONE RESIDUI PASSIVI PERENTI RELATIVI A:FABBRICATI NON RESIDENZIA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5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85</text:p>
          </table:table-cell>
          <table:table-cell table:style-name="ce8" office:value-type="string" calcext:value-type="string">
            <text:p>REISCRIZIONE DI RESIDUI PASSIVI PERENTI RELATIVI A: FABBRICAT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7665" calcext:value-type="float">
            <text:p>7.665,00 €</text:p>
          </table:table-cell>
          <table:table-cell table:style-name="ce13" office:value-type="float" office:value="7664.68" calcext:value-type="float">
            <text:p>7.664,68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5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87</text:p>
          </table:table-cell>
          <table:table-cell table:style-name="ce8" office:value-type="string" calcext:value-type="string">
            <text:p>REISCRIZIONE RESIDUI PASSIVI PERENTI RELATIVI A:INFRASTRUTTURE MILITAR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6</text:p>
          </table:table-cell>
          <table:table-cell table:style-name="ce8" office:value-type="string" calcext:value-type="string">
            <text:p>SOMMA DA ASSEGNARE ALL'AGENZIA DEL DEMANIO AI FINI DEL PAGAMENTO DELLE SPESE DI MANUTENZIONE E MESSA A NORMA PER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OMMA DA ASSEGNARE ALL'AGENZIA DEL DEMANIO AI FINI DEL PAGAMENTO DELLE SPESE DI MANUTENZIONE E MESSA A NORMA, ECC.</text:p>
          </table:table-cell>
          <table:table-cell table:style-name="ce10" office:value-type="float" office:value="2401000" calcext:value-type="float">
            <text:p>2.401.000,00 €</text:p>
          </table:table-cell>
          <table:table-cell table:style-name="ce12" office:value-type="float" office:value="2401000" calcext:value-type="float">
            <text:p>2.401.000,00 €</text:p>
          </table:table-cell>
          <table:table-cell table:style-name="ce13" office:value-type="float" office:value="2231603.56" calcext:value-type="float">
            <text:p>2.231.603,5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7</text:p>
          </table:table-cell>
          <table:table-cell table:style-name="ce8" office:value-type="string" calcext:value-type="string">
            <text:p>SPESE PER LO SVILUPPO DEI SERVIZI AUTOMATIZZATI DEL SISTEMA INFORMATIVO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HARDWARE E SOFTWARE DI BASE</text:p>
          </table:table-cell>
          <table:table-cell table:style-name="ce10" office:value-type="float" office:value="2017609" calcext:value-type="float">
            <text:p>2.017.609,00 €</text:p>
          </table:table-cell>
          <table:table-cell table:style-name="ce12" office:value-type="float" office:value="2017609" calcext:value-type="float">
            <text:p>2.017.609,00 €</text:p>
          </table:table-cell>
          <table:table-cell table:style-name="ce13" office:value-type="float" office:value="1145709.06" calcext:value-type="float">
            <text:p>1.145.709,0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7</text:p>
          </table:table-cell>
          <table:table-cell table:style-name="ce8" office:value-type="string" calcext:value-type="string">
            <text:p>SPESE PER LO SVILUPPO DEI SERVIZI AUTOMATIZZATI DEL SISTEMA INFORMATIVO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OFTWARE APPLICATIVO</text:p>
          </table:table-cell>
          <table:table-cell table:style-name="ce10" office:value-type="float" office:value="145870" calcext:value-type="float">
            <text:p>145.870,00 €</text:p>
          </table:table-cell>
          <table:table-cell table:style-name="ce12" office:value-type="float" office:value="145870" calcext:value-type="float">
            <text:p>145.870,00 €</text:p>
          </table:table-cell>
          <table:table-cell table:style-name="ce13" office:value-type="float" office:value="132657.52" calcext:value-type="float">
            <text:p>132.657,5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7</text:p>
          </table:table-cell>
          <table:table-cell table:style-name="ce8" office:value-type="string" calcext:value-type="string">
            <text:p>SPESE PER LO SVILUPPO DEI SERVIZI AUTOMATIZZATI DEL SISTEMA INFORMATIVO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RETI</text:p>
          </table:table-cell>
          <table:table-cell table:style-name="ce10" office:value-type="float" office:value="162077" calcext:value-type="float">
            <text:p>162.077,00 €</text:p>
          </table:table-cell>
          <table:table-cell table:style-name="ce12" office:value-type="float" office:value="162077" calcext:value-type="float">
            <text:p>162.077,00 €</text:p>
          </table:table-cell>
          <table:table-cell table:style-name="ce13" office:value-type="float" office:value="162077" calcext:value-type="float">
            <text:p>162.077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7</text:p>
          </table:table-cell>
          <table:table-cell table:style-name="ce8" office:value-type="string" calcext:value-type="string">
            <text:p>SPESE PER LO SVILUPPO DEI SERVIZI AUTOMATIZZATI DEL SISTEMA INFORMATIVO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OMME DA DESTINARE ALL'ATTUAZIONE DELLA STRATEGIA NAZIONALE DELLA CYBERSICUREZZ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640000" calcext:value-type="float">
            <text:p>640.00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7</text:p>
          </table:table-cell>
          <table:table-cell table:style-name="ce8" office:value-type="string" calcext:value-type="string">
            <text:p>SPESE PER LO SVILUPPO DEI SERVIZI AUTOMATIZZATI DEL SISTEMA INFORMATIVO</text:p>
          </table:table-cell>
          <table:table-cell table:style-name="ce6" office:value-type="string" calcext:value-type="string">
            <text:p>86</text:p>
          </table:table-cell>
          <table:table-cell table:style-name="ce8" office:value-type="string" calcext:value-type="string">
            <text:p>REISCRIZIONE RESIDUI PASSIVI PERENTI RELATIVI A:SOFTWARE E HARDWAR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1</text:p>
          </table:table-cell>
          <table:table-cell table:style-name="ce8" office:value-type="string" calcext:value-type="string">
            <text:p>CONTRIBUTI PER L'AMMORTAMENTO DEI MUTUI CONTRATTI DALL'ISTITUTO NAZIONALE PER LE CASE DEGLI IMPIEGAT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NTRIBUTI PER L'AMMORTAMENTO DEI MUTUI CONTRATTI DALL'ISTITUTO NAZIONALE PER LE CASE DEGLI IMPIEGATI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2</text:p>
          </table:table-cell>
          <table:table-cell table:style-name="ce8" office:value-type="string" calcext:value-type="string">
            <text:p>SPESE PER LA REALIZZAZIONE DI UN PROGRAMMA DI INTERVENTI PER CONSENTIRE L'ADEGUAMENTO DELLA COMPONENTE AERONAVAL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A REALIZZAZIONE DI UN PROGRAMMA DI INTERVENTI PER CONSENTIRE L'ADEGUAMENTO DELLA COMPONENTE AERONAVALE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2</text:p>
          </table:table-cell>
          <table:table-cell table:style-name="ce8" office:value-type="string" calcext:value-type="string">
            <text:p>SPESE PER LA REALIZZAZIONE DI UN PROGRAMMA DI INTERVENTI PER CONSENTIRE L'ADEGUAMENTO DELLA COMPONENTE AERONAVALE, ECC.</text:p>
          </table:table-cell>
          <table:table-cell table:style-name="ce6" office:value-type="string" calcext:value-type="string">
            <text:p>88</text:p>
          </table:table-cell>
          <table:table-cell table:style-name="ce8" office:value-type="string" calcext:value-type="string">
            <text:p>REISCRIZIONE RESIDUI PASSIVI PERENTI RELATIVI A:ARMI LEGGERE E VEICOLI PER SICUREZZA PUBBLIC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3</text:p>
          </table:table-cell>
          <table:table-cell table:style-name="ce8" office:value-type="string" calcext:value-type="string">
            <text:p>CONTRIBUTO QUINDICENNALE PER L'AMMODERNAMENTO E LA RAZIONALIZZAZIONE DELLA FLOTTA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NTRIBUTO QUINDICENNALE PER L'AMMODERNAMENTO E LA RAZIONALIZZAZIONE DELLA FLOTTA, ECC.</text:p>
          </table:table-cell>
          <table:table-cell table:style-name="ce10" office:value-type="float" office:value="10785000" calcext:value-type="float">
            <text:p>10.785.000,00 €</text:p>
          </table:table-cell>
          <table:table-cell table:style-name="ce12" office:value-type="float" office:value="10785000" calcext:value-type="float">
            <text:p>10.785.00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3</text:p>
          </table:table-cell>
          <table:table-cell table:style-name="ce8" office:value-type="string" calcext:value-type="string">
            <text:p>CONTRIBUTO QUINDICENNALE PER L'AMMODERNAMENTO E LA RAZIONALIZZAZIONE DELLA FLOTTA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RIFINANZIAMENTO DEL CONTRIBUTO QUINDICENNALE PER L'AMMODERNAMENTO E LA RAZIONALIZZAZIONE DELLA FLOTTA DEL CORPO, ECC.</text:p>
          </table:table-cell>
          <table:table-cell table:style-name="ce10" office:value-type="float" office:value="2381442" calcext:value-type="float">
            <text:p>2.381.442,00 €</text:p>
          </table:table-cell>
          <table:table-cell table:style-name="ce12" office:value-type="float" office:value="2381442" calcext:value-type="float">
            <text:p>2.381.442,00 €</text:p>
          </table:table-cell>
          <table:table-cell table:style-name="ce13" office:value-type="float" office:value="2381442" calcext:value-type="float">
            <text:p>2.381.442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3</text:p>
          </table:table-cell>
          <table:table-cell table:style-name="ce8" office:value-type="string" calcext:value-type="string">
            <text:p>CONTRIBUTO QUINDICENNALE PER L'AMMODERNAMENTO E LA RAZIONALIZZAZIONE DELLA FLOTTA, ECC.</text:p>
          </table:table-cell>
          <table:table-cell table:style-name="ce6" office:value-type="string" calcext:value-type="string">
            <text:p>88</text:p>
          </table:table-cell>
          <table:table-cell table:style-name="ce8" office:value-type="string" calcext:value-type="string">
            <text:p>REISCRIZIONE RESIDUI PASSIVI PERENTI RELATIVI A:ARMI LEGGERE E VEICOLI PER SICUREZZA PUBBLIC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4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10" office:value-type="float" office:value="3595000" calcext:value-type="float">
            <text:p>3.595.000,00 €</text:p>
          </table:table-cell>
          <table:table-cell table:style-name="ce12" office:value-type="float" office:value="3595000" calcext:value-type="float">
            <text:p>3.595.00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4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INVESTIMENTI INFRASTRUTTURA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4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RIFINANZIAMENTO DEL CONTRIBUTO QUINDICENNALE PER IL COMPLETAMENTO DEL PROGRAMMA DI DOTAZIONE INFRASTRUTTURALE, ECC.</text:p>
          </table:table-cell>
          <table:table-cell table:style-name="ce10" office:value-type="float" office:value="707000" calcext:value-type="float">
            <text:p>707.000,00 €</text:p>
          </table:table-cell>
          <table:table-cell table:style-name="ce12" office:value-type="float" office:value="707000" calcext:value-type="float">
            <text:p>707.000,00 €</text:p>
          </table:table-cell>
          <table:table-cell table:style-name="ce13" office:value-type="float" office:value="704737" calcext:value-type="float">
            <text:p>704.737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4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87</text:p>
          </table:table-cell>
          <table:table-cell table:style-name="ce8" office:value-type="string" calcext:value-type="string">
            <text:p>REISCRIZIONE RESIDUI PASSIVI PERENTI RELATIVI A:INFRASTRUTTURE MILITAR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4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88</text:p>
          </table:table-cell>
          <table:table-cell table:style-name="ce8" office:value-type="string" calcext:value-type="string">
            <text:p>REISCRIZIONE RESIDUI PASSIVI PERENTI RELATIVI A:ARMI LEGGERE E VEICOLI PER SICUREZZA PUBBLIC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7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NTRIBUTO PER L'AMMODERNAMENTO E LA RAZIONALIZZAIZONE DELLA FLOTTA, ANCHE VEICOLARE, ECC.</text:p>
          </table:table-cell>
          <table:table-cell table:style-name="ce10" office:value-type="float" office:value="622000" calcext:value-type="float">
            <text:p>622.000,00 €</text:p>
          </table:table-cell>
          <table:table-cell table:style-name="ce12" office:value-type="float" office:value="622000" calcext:value-type="float">
            <text:p>622.000,00 €</text:p>
          </table:table-cell>
          <table:table-cell table:style-name="ce13" office:value-type="float" office:value="622000" calcext:value-type="float">
            <text:p>622.0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7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POTENZIAMENTO E AMMODERNAMENTO DELLA FLOTTA AERONAVALE DELL'INFRASTRUTTURA DI EROGAZIONE DEI SERVIZI TELEMATICI D, ECC.</text:p>
          </table:table-cell>
          <table:table-cell table:style-name="ce10" office:value-type="float" office:value="21789087" calcext:value-type="float">
            <text:p>21.789.087,00 €</text:p>
          </table:table-cell>
          <table:table-cell table:style-name="ce12" office:value-type="float" office:value="21789087" calcext:value-type="float">
            <text:p>21.789.087,00 €</text:p>
          </table:table-cell>
          <table:table-cell table:style-name="ce13" office:value-type="float" office:value="18984584.55" calcext:value-type="float">
            <text:p>18.984.584,5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7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SOMME DERIVANTI DAL RIPARTO DEL FONDO PER L'ACQUISTO E L'AMMODERNAMENTO DEI MEZZI STRUMENTALI, ECC.</text:p>
          </table:table-cell>
          <table:table-cell table:style-name="ce10" office:value-type="float" office:value="33792260" calcext:value-type="float">
            <text:p>33.792.260,00 €</text:p>
          </table:table-cell>
          <table:table-cell table:style-name="ce12" office:value-type="float" office:value="33792260" calcext:value-type="float">
            <text:p>33.792.260,00 €</text:p>
          </table:table-cell>
          <table:table-cell table:style-name="ce13" office:value-type="float" office:value="28257765.52" calcext:value-type="float">
            <text:p>28.257.765,52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7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OMME DESTINATE AL POTENZIAMENTO INFRASTRUTTURALE PER L'AMMODERNAMENTO DELLA FLOTTA, ANCHE VEICOLARE, IL MIGLIORAM. ECC.</text:p>
          </table:table-cell>
          <table:table-cell table:style-name="ce10" office:value-type="float" office:value="43362028" calcext:value-type="float">
            <text:p>43.362.028,00 €</text:p>
          </table:table-cell>
          <table:table-cell table:style-name="ce12" office:value-type="float" office:value="43362028" calcext:value-type="float">
            <text:p>43.362.028,00 €</text:p>
          </table:table-cell>
          <table:table-cell table:style-name="ce13" office:value-type="float" office:value="38917276.55" calcext:value-type="float">
            <text:p>38.917.276,5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7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SOMME DESTINATE ALLA REALIZZAZIONE DI INTERVENTI CONNESSI ALLA DIGITALIZZAZIONE, ECC.</text:p>
          </table:table-cell>
          <table:table-cell table:style-name="ce10" office:value-type="float" office:value="2800000" calcext:value-type="float">
            <text:p>2.800.000,00 €</text:p>
          </table:table-cell>
          <table:table-cell table:style-name="ce12" office:value-type="float" office:value="2800000" calcext:value-type="float">
            <text:p>2.800.000,00 €</text:p>
          </table:table-cell>
          <table:table-cell table:style-name="ce13" office:value-type="float" office:value="432051" calcext:value-type="float">
            <text:p>432.051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7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SOMME DESTINATE ALLA REALIZZAZIONE DEGLI INTERVENTI CONNESSI AL POTENZIAMENTO INFRASTRUTTURE E MEZZI, ECC.</text:p>
          </table:table-cell>
          <table:table-cell table:style-name="ce10" office:value-type="float" office:value="15000000" calcext:value-type="float">
            <text:p>15.000.000,00 €</text:p>
          </table:table-cell>
          <table:table-cell table:style-name="ce12" office:value-type="float" office:value="15000000" calcext:value-type="float">
            <text:p>15.000.000,00 €</text:p>
          </table:table-cell>
          <table:table-cell table:style-name="ce13" office:value-type="float" office:value="11492718.41" calcext:value-type="float">
            <text:p>11.492.718,41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7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SOMME DESTINATE AL POTENZIAMENTO INFRASTRUTTURALE, ECC.</text:p>
          </table:table-cell>
          <table:table-cell table:style-name="ce10" office:value-type="float" office:value="33690000" calcext:value-type="float">
            <text:p>33.690.000,00 €</text:p>
          </table:table-cell>
          <table:table-cell table:style-name="ce12" office:value-type="float" office:value="33690000" calcext:value-type="float">
            <text:p>33.690.000,00 €</text:p>
          </table:table-cell>
          <table:table-cell table:style-name="ce13" office:value-type="float" office:value="24591204.2" calcext:value-type="float">
            <text:p>24.591.204,2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7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8</text:p>
          </table:table-cell>
          <table:table-cell table:style-name="ce8" office:value-type="string" calcext:value-type="string">
            <text:p>SOMME DESTINATE ALLA REALIZZAZIONE , ECC.</text:p>
          </table:table-cell>
          <table:table-cell table:style-name="ce10" office:value-type="float" office:value="11650000" calcext:value-type="float">
            <text:p>11.650.000,00 €</text:p>
          </table:table-cell>
          <table:table-cell table:style-name="ce12" office:value-type="float" office:value="11650000" calcext:value-type="float">
            <text:p>11.650.000,00 €</text:p>
          </table:table-cell>
          <table:table-cell table:style-name="ce13" office:value-type="float" office:value="7165927.04" calcext:value-type="float">
            <text:p>7.165.927,0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9</text:p>
          </table:table-cell>
          <table:table-cell table:style-name="ce8" office:value-type="string" calcext:value-type="string">
            <text:p>ACQUISTO DI MOBILI, MACCHINARI E ATTREZZATURE PER UFFICI E LOCAL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ACQUISTO DI MOBILI, MACCHINARI E ATTREZZATURE PER UFFICI E LOCALI, ECC.</text:p>
          </table:table-cell>
          <table:table-cell table:style-name="ce10" office:value-type="float" office:value="658954" calcext:value-type="float">
            <text:p>658.954,00 €</text:p>
          </table:table-cell>
          <table:table-cell table:style-name="ce12" office:value-type="float" office:value="658954" calcext:value-type="float">
            <text:p>658.954,00 €</text:p>
          </table:table-cell>
          <table:table-cell table:style-name="ce13" office:value-type="float" office:value="657974.77" calcext:value-type="float">
            <text:p>657.974,77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9</text:p>
          </table:table-cell>
          <table:table-cell table:style-name="ce8" office:value-type="string" calcext:value-type="string">
            <text:p>ACQUISTO DI MOBILI, MACCHINARI E ATTREZZATURE PER UFFICI E LOCALI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PESE PER L'APPROVVIGIONAMENTO DI DOTAZIONI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9</text:p>
          </table:table-cell>
          <table:table-cell table:style-name="ce8" office:value-type="string" calcext:value-type="string">
            <text:p>ACQUISTO DI MOBILI, MACCHINARI E ATTREZZATURE PER UFFICI E LOCALI, ECC.</text:p>
          </table:table-cell>
          <table:table-cell table:style-name="ce6" office:value-type="string" calcext:value-type="string">
            <text:p>82</text:p>
          </table:table-cell>
          <table:table-cell table:style-name="ce8" office:value-type="string" calcext:value-type="string">
            <text:p>REISCRIZIONE RESIDUI PASSIVI PERENTI RELATIVI A: MOBILI, MACCHINARI,ATTREZZATUR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4</text:p>
          </table:table-cell>
          <table:table-cell table:style-name="ce8" office:value-type="string" calcext:value-type="string">
            <text:p>FONDO PER L'AMMODERNAMENTO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FONDO PER L'AMMODERNAMENTO, ECC.</text:p>
          </table:table-cell>
          <table:table-cell table:style-name="ce10" office:value-type="float" office:value="23000000" calcext:value-type="float">
            <text:p>23.000.000,00 €</text:p>
          </table:table-cell>
          <table:table-cell table:style-name="ce12" office:value-type="float" office:value="23000000" calcext:value-type="float">
            <text:p>23.000.000,00 €</text:p>
          </table:table-cell>
          <table:table-cell table:style-name="ce13" office:value-type="float" office:value="20000000" calcext:value-type="float">
            <text:p>20.000.0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7</text:p>
          </table:table-cell>
          <table:table-cell table:style-name="ce8" office:value-type="string" calcext:value-type="string">
            <text:p>SPESE PER L'ACQUISIZIONE E REALIZZAZIONE DELLE INFRASTRUTTURE DEL CORPO DELLA GUARDIA DI FINANZA, ECC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ACQUISTO AUTOMOTOVEICO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7</text:p>
          </table:table-cell>
          <table:table-cell table:style-name="ce8" office:value-type="string" calcext:value-type="string">
            <text:p>SPESE PER L'ACQUISIZIONE E REALIZZAZIONE DELLE INFRASTRUTTURE DEL CORPO DELLA GUARDIA DI FINANZA, ECC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DOTAZIONI SPECIALISTICHE E DISPOSITIVI DI PROTEZIONE PER LE ATTIVITA' DI SICUREZZA PUBBLICA, ECC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7</text:p>
          </table:table-cell>
          <table:table-cell table:style-name="ce8" office:value-type="string" calcext:value-type="string">
            <text:p>SPESE PER L'ACQUISIZIONE E REALIZZAZIONE DELLE INFRASTRUTTURE DEL CORPO DELLA GUARDIA DI FINANZA, ECC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TELEMATIC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4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MOTORIZZAZION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4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AERE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4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NAVALE</text:p>
          </table:table-cell>
          <table:table-cell table:style-name="ce10" office:value-type="float" office:value="4800000" calcext:value-type="float">
            <text:p>4.800.000,00 €</text:p>
          </table:table-cell>
          <table:table-cell table:style-name="ce12" office:value-type="float" office:value="4800000" calcext:value-type="float">
            <text:p>4.800.000,00 €</text:p>
          </table:table-cell>
          <table:table-cell table:style-name="ce13" office:value-type="float" office:value="4800000" calcext:value-type="float">
            <text:p>4.800.0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4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TELECOMUNICAZIONI</text:p>
          </table:table-cell>
          <table:table-cell table:style-name="ce10" office:value-type="float" office:value="810000" calcext:value-type="float">
            <text:p>810.000,00 €</text:p>
          </table:table-cell>
          <table:table-cell table:style-name="ce12" office:value-type="float" office:value="810000" calcext:value-type="float">
            <text:p>810.000,00 €</text:p>
          </table:table-cell>
          <table:table-cell table:style-name="ce13" office:value-type="float" office:value="809886.73" calcext:value-type="float">
            <text:p>809.886,73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4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EQUIPAGGIAMENT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4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ARMAMENTO</text:p>
          </table:table-cell>
          <table:table-cell table:style-name="ce10" office:value-type="float" office:value="630000" calcext:value-type="float">
            <text:p>630.000,00 €</text:p>
          </table:table-cell>
          <table:table-cell table:style-name="ce12" office:value-type="float" office:value="630000" calcext:value-type="float">
            <text:p>630.000,00 €</text:p>
          </table:table-cell>
          <table:table-cell table:style-name="ce13" office:value-type="float" office:value="629999.15" calcext:value-type="float">
            <text:p>629.999,1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4</text:p>
          </table:table-cell>
          <table:table-cell table:style-name="ce6" office:value-type="string" calcext:value-type="string">
            <text:p>ALTRE SPESE IN C CAPITAL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1</text:p>
          </table:table-cell>
          <table:table-cell table:style-name="ce8" office:value-type="string" calcext:value-type="string">
            <text:p>MANUTENZIONE STRAORDINARIA DEGLI IMMOBIL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MANUTENZIONE STRAORDINARIA DEGLI IMMOBI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4</text:p>
          </table:table-cell>
          <table:table-cell table:style-name="ce6" office:value-type="string" calcext:value-type="string">
            <text:p>ALTRE SPESE IN C CAPITAL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2</text:p>
          </table:table-cell>
          <table:table-cell table:style-name="ce8" office:value-type="string" calcext:value-type="string">
            <text:p>MANUTENZIONE STAORDINARIA DEGLI IMMOBIL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MANUTENZIONE STRAORDINARIA DEGLI IMMOBI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43</text:p>
          </table:table-cell>
          <table:table-cell table:style-name="ce8" office:value-type="string" calcext:value-type="string">
            <text:p>FONDO DA RIPARTIRE PER LA CORRESPONSIONE DEGLI ASSEGNI UNA TANTUM AL PERSONALE 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FONDO DA RIPARTIRE PER LA CORRESPONSIONE DEGLI ASSEGNI UNA TANTUM AL PERSONALE DEL CORPO DELLA GUARDIA DI FINANZ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61</text:p>
          </table:table-cell>
          <table:table-cell table:style-name="ce8" office:value-type="string" calcext:value-type="string">
            <text:p>IMPORTO DIFFERENZIALE TRA LE SOMME VERSATE PER I SERVIZI SVOLTI DAI MILITARI DELLA GUARDIA DI FINANZA FUOR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IMPORTO DIFFERENZIALE TRA LE SOMME VERSATE PER I SERVIZI SVOLTI DAI MILITARI DELLA GUARDIA DI FINANZA FUORI, ECC.</text:p>
          </table:table-cell>
          <table:table-cell table:style-name="ce10" office:value-type="float" office:value="1258250" calcext:value-type="float">
            <text:p>1.258.250,00 €</text:p>
          </table:table-cell>
          <table:table-cell table:style-name="ce12" office:value-type="float" office:value="1258250" calcext:value-type="float">
            <text:p>1.258.250,00 €</text:p>
          </table:table-cell>
          <table:table-cell table:style-name="ce13" office:value-type="float" office:value="1258250" calcext:value-type="float">
            <text:p>1.258.25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Ordine pubblico e sicurezza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corso della Guardia di Finanza alla sicurezza interna e esterna del Paese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71</text:p>
          </table:table-cell>
          <table:table-cell table:style-name="ce8" office:value-type="string" calcext:value-type="string">
            <text:p>INDENNITA' DI LICENZIAMENTO E SIMILARI, INDENNITA' UNA TANTUM AI MUTILATI ED INVALIDI PARAPLEGIC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INDENNITA' DI LICENZIAMENTO E SIMILARI. INDENNITA' UNA TANTUM AI MUTILATI ED INVALIDI PARAPLEGICI PER CAUSA DI SERVIZIO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TIPENDI E ASSEGNI FISSI AL PERSONALE, COMPRENSIVI DEGLI ONERI FISCALI E CONTRIBUTIVI A CARICO DEL LAVORATORE, ECC</text:p>
          </table:table-cell>
          <table:table-cell table:style-name="ce10" office:value-type="float" office:value="1578710246" calcext:value-type="float">
            <text:p>1.578.710.246,00 €</text:p>
          </table:table-cell>
          <table:table-cell table:style-name="ce12" office:value-type="float" office:value="1635140366" calcext:value-type="float">
            <text:p>1.635.140.366,00 €</text:p>
          </table:table-cell>
          <table:table-cell table:style-name="ce13" office:value-type="float" office:value="1596150247.99" calcext:value-type="float">
            <text:p>1.596.150.247,99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CONTRIBUTI PREVIDENZIALI E ASSISTENZIALI A CARICO DELL'AMMINISTRAZIONE RELATIVI ALLE SPESE FISSE</text:p>
          </table:table-cell>
          <table:table-cell table:style-name="ce10" office:value-type="float" office:value="471043206" calcext:value-type="float">
            <text:p>471.043.206,00 €</text:p>
          </table:table-cell>
          <table:table-cell table:style-name="ce12" office:value-type="float" office:value="488077452" calcext:value-type="float">
            <text:p>488.077.452,00 €</text:p>
          </table:table-cell>
          <table:table-cell table:style-name="ce13" office:value-type="float" office:value="484707786.98" calcext:value-type="float">
            <text:p>484.707.786,98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COMPENSO PER LAVORO STRAORDINARIO AL PERSONALE, COMPRENSIVO DEGLI ONERI FISCALI E CONTRIBUTIVI A CARICO DEL LAVORATORE</text:p>
          </table:table-cell>
          <table:table-cell table:style-name="ce10" office:value-type="float" office:value="93283480" calcext:value-type="float">
            <text:p>93.283.480,00 €</text:p>
          </table:table-cell>
          <table:table-cell table:style-name="ce12" office:value-type="float" office:value="171144284" calcext:value-type="float">
            <text:p>171.144.284,00 €</text:p>
          </table:table-cell>
          <table:table-cell table:style-name="ce13" office:value-type="float" office:value="171144284" calcext:value-type="float">
            <text:p>171.144.284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FONDO PER L'EFFICIENZA DEI SERVIZI ISTITUZIONALI, COMPRENSIVI DEGLI ONERI FISCALI E CONTRIBUTIVI, ECC.</text:p>
          </table:table-cell>
          <table:table-cell table:style-name="ce10" office:value-type="float" office:value="52817676" calcext:value-type="float">
            <text:p>52.817.676,00 €</text:p>
          </table:table-cell>
          <table:table-cell table:style-name="ce12" office:value-type="float" office:value="108073319" calcext:value-type="float">
            <text:p>108.073.319,00 €</text:p>
          </table:table-cell>
          <table:table-cell table:style-name="ce13" office:value-type="float" office:value="108073319" calcext:value-type="float">
            <text:p>108.073.319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CONTRIBUTI PREVIDENZIALI E ASSISTENZIALI A CARICO DELL'AMMINISTRAZIONE RELATIVI ALLE COMPETENZE ACCESSORIE</text:p>
          </table:table-cell>
          <table:table-cell table:style-name="ce10" office:value-type="float" office:value="52520227" calcext:value-type="float">
            <text:p>52.520.227,00 €</text:p>
          </table:table-cell>
          <table:table-cell table:style-name="ce12" office:value-type="float" office:value="88562318" calcext:value-type="float">
            <text:p>88.562.318,00 €</text:p>
          </table:table-cell>
          <table:table-cell table:style-name="ce13" office:value-type="float" office:value="78076574.73" calcext:value-type="float">
            <text:p>78.076.574,73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INDENNITA' DI RISCHIO, DI MANEGGIO VALORI DI CASSA, MECCANOGRAFICA.</text:p>
          </table:table-cell>
          <table:table-cell table:style-name="ce10" office:value-type="float" office:value="1059390" calcext:value-type="float">
            <text:p>1.059.390,00 €</text:p>
          </table:table-cell>
          <table:table-cell table:style-name="ce12" office:value-type="float" office:value="2393609" calcext:value-type="float">
            <text:p>2.393.609,00 €</text:p>
          </table:table-cell>
          <table:table-cell table:style-name="ce13" office:value-type="float" office:value="2393609" calcext:value-type="float">
            <text:p>2.393.609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ASSEGNI UNA TANTUM PER FINALITA' PEREQUATIVE DA CORRISPONDERE AL PERSONALE DEL CORPO DELLA GUARDIA DI FINANZ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13763" calcext:value-type="float">
            <text:p>13.763,00 €</text:p>
          </table:table-cell>
          <table:table-cell table:style-name="ce13" office:value-type="float" office:value="13763" calcext:value-type="float">
            <text:p>13.763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8</text:p>
          </table:table-cell>
          <table:table-cell table:style-name="ce8" office:value-type="string" calcext:value-type="string">
            <text:p>COMPENSO PER LE GIORNATE DI RIPOSO NON FRUITE, PAGAMENTO PER LICENZE NON POTUTE FRUIRE, ECC.</text:p>
          </table:table-cell>
          <table:table-cell table:style-name="ce10" office:value-type="float" office:value="840757" calcext:value-type="float">
            <text:p>840.757,00 €</text:p>
          </table:table-cell>
          <table:table-cell table:style-name="ce12" office:value-type="float" office:value="1120675" calcext:value-type="float">
            <text:p>1.120.675,00 €</text:p>
          </table:table-cell>
          <table:table-cell table:style-name="ce13" office:value-type="float" office:value="1120675" calcext:value-type="float">
            <text:p>1.120.675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9</text:p>
          </table:table-cell>
          <table:table-cell table:style-name="ce8" office:value-type="string" calcext:value-type="string">
            <text:p>INDENNITA' DOVUTA AL PERSONALE DELLA GUARDIA DI FINANZA IMPIEGATO IN SERVIZIO DI ORDINE PUBBLICO E DI SICUREZZA , ECC.</text:p>
          </table:table-cell>
          <table:table-cell table:style-name="ce10" office:value-type="float" office:value="1527692" calcext:value-type="float">
            <text:p>1.527.692,00 €</text:p>
          </table:table-cell>
          <table:table-cell table:style-name="ce12" office:value-type="float" office:value="7679859" calcext:value-type="float">
            <text:p>7.679.859,00 €</text:p>
          </table:table-cell>
          <table:table-cell table:style-name="ce13" office:value-type="float" office:value="7679859" calcext:value-type="float">
            <text:p>7.679.859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10</text:p>
          </table:table-cell>
          <table:table-cell table:style-name="ce8" office:value-type="string" calcext:value-type="string">
            <text:p>INDENNITA' DOVUTA AL PERSONALE DELLA GUARDIA DI FINANZA IN SERVIZIO PRESSO LA DIA , ECC.</text:p>
          </table:table-cell>
          <table:table-cell table:style-name="ce10" office:value-type="float" office:value="609290" calcext:value-type="float">
            <text:p>609.290,00 €</text:p>
          </table:table-cell>
          <table:table-cell table:style-name="ce12" office:value-type="float" office:value="1559716" calcext:value-type="float">
            <text:p>1.559.716,00 €</text:p>
          </table:table-cell>
          <table:table-cell table:style-name="ce13" office:value-type="float" office:value="1559716" calcext:value-type="float">
            <text:p>1.559.716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11</text:p>
          </table:table-cell>
          <table:table-cell table:style-name="ce8" office:value-type="string" calcext:value-type="string">
            <text:p>INDENNITA' DI PRESENZA QUALIFICATA DA CORRISPONDERE AL PERSONALE DIRIGENZIALE, ECC.</text:p>
          </table:table-cell>
          <table:table-cell table:style-name="ce10" office:value-type="float" office:value="64246" calcext:value-type="float">
            <text:p>64.246,00 €</text:p>
          </table:table-cell>
          <table:table-cell table:style-name="ce12" office:value-type="float" office:value="110312" calcext:value-type="float">
            <text:p>110.312,00 €</text:p>
          </table:table-cell>
          <table:table-cell table:style-name="ce13" office:value-type="float" office:value="110312" calcext:value-type="float">
            <text:p>110.312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12</text:p>
          </table:table-cell>
          <table:table-cell table:style-name="ce8" office:value-type="string" calcext:value-type="string">
            <text:p>PREMI AGLI APPARTENENTI ALLA GUARDIA DI FINANZA PER SEGNALATI SERVIZI DI POLIZIA COMPRENSIVI DEGLI ONERI FISCALI , ECC.</text:p>
          </table:table-cell>
          <table:table-cell table:style-name="ce10" office:value-type="float" office:value="875" calcext:value-type="float">
            <text:p>875,00 €</text:p>
          </table:table-cell>
          <table:table-cell table:style-name="ce12" office:value-type="float" office:value="28000" calcext:value-type="float">
            <text:p>28.000,00 €</text:p>
          </table:table-cell>
          <table:table-cell table:style-name="ce13" office:value-type="float" office:value="28000" calcext:value-type="float">
            <text:p>28.0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14</text:p>
          </table:table-cell>
          <table:table-cell table:style-name="ce8" office:value-type="string" calcext:value-type="string">
            <text:p>FONDO PER LA CORRESPONSIONE DI PREMI AL PERSONALE DEL CORPO EX ART. 3 L. 168-51.</text:p>
          </table:table-cell>
          <table:table-cell table:style-name="ce10" office:value-type="float" office:value="913549" calcext:value-type="float">
            <text:p>913.549,00 €</text:p>
          </table:table-cell>
          <table:table-cell table:style-name="ce12" office:value-type="float" office:value="11118808" calcext:value-type="float">
            <text:p>11.118.808,00 €</text:p>
          </table:table-cell>
          <table:table-cell table:style-name="ce13" office:value-type="float" office:value="11082801" calcext:value-type="float">
            <text:p>11.082.801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15</text:p>
          </table:table-cell>
          <table:table-cell table:style-name="ce8" office:value-type="string" calcext:value-type="string">
            <text:p>FONDO PER LA VALORIZZAZIONE DI SPECIFICI PROGRAMMI O IL RAGGIUNGIMENTO DI QUALIFICATI OBIETTIVI , ECC.</text:p>
          </table:table-cell>
          <table:table-cell table:style-name="ce10" office:value-type="float" office:value="1442307" calcext:value-type="float">
            <text:p>1.442.307,00 €</text:p>
          </table:table-cell>
          <table:table-cell table:style-name="ce12" office:value-type="float" office:value="2892068" calcext:value-type="float">
            <text:p>2.892.068,00 €</text:p>
          </table:table-cell>
          <table:table-cell table:style-name="ce13" office:value-type="float" office:value="2892068" calcext:value-type="float">
            <text:p>2.892.068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16</text:p>
          </table:table-cell>
          <table:table-cell table:style-name="ce8" office:value-type="string" calcext:value-type="string">
            <text:p>INDENNITA' PER ATTIVITA' ISPETTIVA, ECC.</text:p>
          </table:table-cell>
          <table:table-cell table:style-name="ce10" office:value-type="float" office:value="3909650" calcext:value-type="float">
            <text:p>3.909.650,00 €</text:p>
          </table:table-cell>
          <table:table-cell table:style-name="ce12" office:value-type="float" office:value="4322545" calcext:value-type="float">
            <text:p>4.322.545,00 €</text:p>
          </table:table-cell>
          <table:table-cell table:style-name="ce13" office:value-type="float" office:value="4322545" calcext:value-type="float">
            <text:p>4.322.545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17</text:p>
          </table:table-cell>
          <table:table-cell table:style-name="ce8" office:value-type="string" calcext:value-type="string">
            <text:p>INDENNITA' CYBER , ECC.</text:p>
          </table:table-cell>
          <table:table-cell table:style-name="ce10" office:value-type="float" office:value="147600" calcext:value-type="float">
            <text:p>147.600,00 €</text:p>
          </table:table-cell>
          <table:table-cell table:style-name="ce12" office:value-type="float" office:value="295015" calcext:value-type="float">
            <text:p>295.015,00 €</text:p>
          </table:table-cell>
          <table:table-cell table:style-name="ce13" office:value-type="float" office:value="295015" calcext:value-type="float">
            <text:p>295.015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18</text:p>
          </table:table-cell>
          <table:table-cell table:style-name="ce8" office:value-type="string" calcext:value-type="string">
            <text:p>INDENNITA' MENSILE, ECC.</text:p>
          </table:table-cell>
          <table:table-cell table:style-name="ce10" office:value-type="float" office:value="4650" calcext:value-type="float">
            <text:p>4.650,00 €</text:p>
          </table:table-cell>
          <table:table-cell table:style-name="ce12" office:value-type="float" office:value="7400" calcext:value-type="float">
            <text:p>7.400,00 €</text:p>
          </table:table-cell>
          <table:table-cell table:style-name="ce13" office:value-type="float" office:value="7400" calcext:value-type="float">
            <text:p>7.4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19</text:p>
          </table:table-cell>
          <table:table-cell table:style-name="ce8" office:value-type="string" calcext:value-type="string">
            <text:p>INDENNITA' PER SOCCORRITORI, ECC.</text:p>
          </table:table-cell>
          <table:table-cell table:style-name="ce10" office:value-type="float" office:value="216400" calcext:value-type="float">
            <text:p>216.400,00 €</text:p>
          </table:table-cell>
          <table:table-cell table:style-name="ce12" office:value-type="float" office:value="288356" calcext:value-type="float">
            <text:p>288.356,00 €</text:p>
          </table:table-cell>
          <table:table-cell table:style-name="ce13" office:value-type="float" office:value="288356" calcext:value-type="float">
            <text:p>288.356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20</text:p>
          </table:table-cell>
          <table:table-cell table:style-name="ce8" office:value-type="string" calcext:value-type="string">
            <text:p>ASSEGNO DI LUNGO SERVIZIO ALL'ESTERO E INDENNITA' SPECIALE 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374351" calcext:value-type="float">
            <text:p>374.351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30</text:p>
          </table:table-cell>
          <table:table-cell table:style-name="ce8" office:value-type="string" calcext:value-type="string">
            <text:p>SOMME PER LE ASSUNZIONI DI PERSONALE DA EFFETTUARE MEDIANTE UTILIZZO DELLE FACOLTA' ASSUNZIONALI NON ESERCITAT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47</text:p>
          </table:table-cell>
          <table:table-cell table:style-name="ce8" office:value-type="string" calcext:value-type="string">
            <text:p>INDENNITA` UNA TANTUM, DA CORRISPONDERE AL PERSONALE DELLE FORZE DI POLIZIA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3751179" calcext:value-type="float">
            <text:p>3.751.179,00 €</text:p>
          </table:table-cell>
          <table:table-cell table:style-name="ce13" office:value-type="float" office:value="3751179" calcext:value-type="float">
            <text:p>3.751.179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49</text:p>
          </table:table-cell>
          <table:table-cell table:style-name="ce8" office:value-type="string" calcext:value-type="string">
            <text:p>CONTRIBUTO STRAORDINARIO PER LE ECCEZIONALI ESIGENZE DI SICUREZZA NAZIONAL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1</text:p>
          </table:table-cell>
          <table:table-cell table:style-name="ce8" office:value-type="string" calcext:value-type="string">
            <text:p>COMPETENZE FISSE E ACCESSORIE AL PERSONALE AL NETTO DELL'IMPOSTA REGIONALE SULLE ATTIVITA' PRODUTTIVE, ECC.</text:p>
          </table:table-cell>
          <table:table-cell table:style-name="ce6" office:value-type="string" calcext:value-type="string">
            <text:p>50</text:p>
          </table:table-cell>
          <table:table-cell table:style-name="ce8" office:value-type="string" calcext:value-type="string">
            <text:p>RIEMISSIONE DEI PAGAMENTI NON ANDATI A BUON FIN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111801" calcext:value-type="float">
            <text:p>111.801,00 €</text:p>
          </table:table-cell>
          <table:table-cell table:style-name="ce13" office:value-type="float" office:value="111800.09" calcext:value-type="float">
            <text:p>111.800,09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MPENSI PER LAVORO STRAORDINARIO AL PERSONALE CIVIL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IMPOSTE SULLE RETRIBUZIO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CONTRIBUTI SOCIALI A CARICO DEL LAVORATOR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COMPENSI PER LAVORO STRAORDINARIO AL PERSONALE - COMPONENTE NETT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SOMMA OCCORRENTE PER LA CONCESSIONE DI BUONI PASTO AL PERSONALE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8</text:p>
          </table:table-cell>
          <table:table-cell table:style-name="ce8" office:value-type="string" calcext:value-type="string">
            <text:p>PROVVIDENZE A FAVORE DEL PERSONALE MILITARE E SALARIATO IN SERVIZIO, DI QUELLO CESSATO DAL SERVIZIO, ECC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9</text:p>
          </table:table-cell>
          <table:table-cell table:style-name="ce8" office:value-type="string" calcext:value-type="string">
            <text:p>CONTRIBUTI E SOVVENZIONI IN FAVORE DI CIRCOLI E MENSE MILITARI</text:p>
          </table:table-cell>
          <table:table-cell table:style-name="ce10" office:value-type="float" office:value="79781" calcext:value-type="float">
            <text:p>79.781,00 €</text:p>
          </table:table-cell>
          <table:table-cell table:style-name="ce12" office:value-type="float" office:value="6000" calcext:value-type="float">
            <text:p>6.000,00 €</text:p>
          </table:table-cell>
          <table:table-cell table:style-name="ce13" office:value-type="float" office:value="6000" calcext:value-type="float">
            <text:p>6.0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10</text:p>
          </table:table-cell>
          <table:table-cell table:style-name="ce8" office:value-type="string" calcext:value-type="string">
            <text:p>ASSISTENZA MORALE E BENESSERE DEL PERSONALE IN SERVIZIO ED IN CONGEDO DELLA GUARDIA DI FINANZA, NONCHE', ECC.</text:p>
          </table:table-cell>
          <table:table-cell table:style-name="ce10" office:value-type="float" office:value="3086984" calcext:value-type="float">
            <text:p>3.086.984,00 €</text:p>
          </table:table-cell>
          <table:table-cell table:style-name="ce12" office:value-type="float" office:value="3560765" calcext:value-type="float">
            <text:p>3.560.765,00 €</text:p>
          </table:table-cell>
          <table:table-cell table:style-name="ce13" office:value-type="float" office:value="3560653.5" calcext:value-type="float">
            <text:p>3.560.653,5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11</text:p>
          </table:table-cell>
          <table:table-cell table:style-name="ce8" office:value-type="string" calcext:value-type="string">
            <text:p>FONDO UNICO PER L'EFFICIENZA DEI SERVIZI ISTITUZIONALI - COMPONENTE NETT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82</text:p>
          </table:table-cell>
          <table:table-cell table:style-name="ce8" office:value-type="string" calcext:value-type="string">
            <text:p>REISCRIZIONE RESIDUI PASSIVI PERENTI RELATIVI A STIPENDI LAVORO STRAORDINARI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3</text:p>
          </table:table-cell>
          <table:table-cell table:style-name="ce8" office:value-type="string" calcext:value-type="string">
            <text:p>COMPETENZE ACCESSORIE AL PERSONALE AL NETTO DELL'IMPOSTA REGIONALE SULLE ATTIVITA' PRODUTTIVE, ECC.</text:p>
          </table:table-cell>
          <table:table-cell table:style-name="ce6" office:value-type="string" calcext:value-type="string">
            <text:p>83</text:p>
          </table:table-cell>
          <table:table-cell table:style-name="ce8" office:value-type="string" calcext:value-type="string">
            <text:p>REISCRIZIONE RESIDUI PASSIVI PERENTI RELATIVI A: FONDO UNICO AMMINISTRAZION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5</text:p>
          </table:table-cell>
          <table:table-cell table:style-name="ce8" office:value-type="string" calcext:value-type="string">
            <text:p>TRATTAMENTO ECONOMICO SPECIALE PER I MILITARI DECEDUTI O DIVENUTI PERMANENTEMENTE INIDONEI AL SERVIZIO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TRATTAMENTO ECONOMICO SPECIALE PER I MILITARI DECEDUTI, IN RAGIONE DEL GRADO RIVESTITO AL MOMENTO DEL DECESSO</text:p>
          </table:table-cell>
          <table:table-cell table:style-name="ce10" office:value-type="float" office:value="37508" calcext:value-type="float">
            <text:p>37.508,00 €</text:p>
          </table:table-cell>
          <table:table-cell table:style-name="ce12" office:value-type="float" office:value="37508" calcext:value-type="float">
            <text:p>37.508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5</text:p>
          </table:table-cell>
          <table:table-cell table:style-name="ce8" office:value-type="string" calcext:value-type="string">
            <text:p>TRATTAMENTO ECONOMICO SPECIALE PER I MILITARI DECEDUTI O DIVENUTI PERMANENTEMENTE INIDONEI AL SERVIZIO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INDENNITA' DI BUONUSCIT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6</text:p>
          </table:table-cell>
          <table:table-cell table:style-name="ce8" office:value-type="string" calcext:value-type="string">
            <text:p>INDENNITA' DI RISCHIO ANCHE AGLI OPERATORI SUBACQUEI, DI MANEGGIO VALORI DI CASSA, MECCANOGRAFICA E DI SERVIZIO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MPONENTE NETTA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6</text:p>
          </table:table-cell>
          <table:table-cell table:style-name="ce8" office:value-type="string" calcext:value-type="string">
            <text:p>INDENNITA' DI RISCHIO ANCHE AGLI OPERATORI SUBACQUEI, DI MANEGGIO VALORI DI CASSA, MECCANOGRAFICA E DI SERVIZIO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IMPOSTE SULLE RETRIBUZIONI A CARICO DEL DIPENDENT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6</text:p>
          </table:table-cell>
          <table:table-cell table:style-name="ce8" office:value-type="string" calcext:value-type="string">
            <text:p>INDENNITA' DI RISCHIO ANCHE AGLI OPERATORI SUBACQUEI, DI MANEGGIO VALORI DI CASSA, MECCANOGRAFICA E DI SERVIZIO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CONTRIBUTI SOCIALI A CARICO DEL DIPENDENT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8</text:p>
          </table:table-cell>
          <table:table-cell table:style-name="ce8" office:value-type="string" calcext:value-type="string">
            <text:p>PROVVIDENZE A FAVORE DEL PERSONALE MILITAR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PROVVIDENZE A FAVORE DEL PERSONALE MILITARE, ECC.</text:p>
          </table:table-cell>
          <table:table-cell table:style-name="ce10" office:value-type="float" office:value="1300990" calcext:value-type="float">
            <text:p>1.300.990,00 €</text:p>
          </table:table-cell>
          <table:table-cell table:style-name="ce12" office:value-type="float" office:value="2530523" calcext:value-type="float">
            <text:p>2.530.523,00 €</text:p>
          </table:table-cell>
          <table:table-cell table:style-name="ce13" office:value-type="float" office:value="2501190.49" calcext:value-type="float">
            <text:p>2.501.190,49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9</text:p>
          </table:table-cell>
          <table:table-cell table:style-name="ce8" office:value-type="string" calcext:value-type="string">
            <text:p>ASSEGNI UNA TANTUM PER FINALITA' PEREQUATIVE DA CORRISPONDERE AL PERSONALE DELLA GUARDIA DI FINANZ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ASSEGNI UNA TANTUM - COMPONENTE NETT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9</text:p>
          </table:table-cell>
          <table:table-cell table:style-name="ce8" office:value-type="string" calcext:value-type="string">
            <text:p>ASSEGNI UNA TANTUM PER FINALITA' PEREQUATIVE DA CORRISPONDERE AL PERSONALE DELLA GUARDIA DI FINANZA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ASSEGNO UNA TANTUM - IMPOSTE SULLA RETRIBUZIONE A CARICO DEL DIPENDENT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9</text:p>
          </table:table-cell>
          <table:table-cell table:style-name="ce8" office:value-type="string" calcext:value-type="string">
            <text:p>ASSEGNI UNA TANTUM PER FINALITA' PEREQUATIVE DA CORRISPONDERE AL PERSONALE DELLA GUARDIA DI FINANZ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ASSEGNO UNA TANTUM - CONTRIBUTI SOCIALI A CARICO DEL DIPENDENT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9</text:p>
          </table:table-cell>
          <table:table-cell table:style-name="ce8" office:value-type="string" calcext:value-type="string">
            <text:p>ASSEGNI UNA TANTUM PER FINALITA' PEREQUATIVE DA CORRISPONDERE AL PERSONALE DELLA GUARDIA DI FINANZA</text:p>
          </table:table-cell>
          <table:table-cell table:style-name="ce6" office:value-type="string" calcext:value-type="string">
            <text:p>81</text:p>
          </table:table-cell>
          <table:table-cell table:style-name="ce8" office:value-type="string" calcext:value-type="string">
            <text:p>REISCRIZIONE RESIDUI PASSIVI PERENTI RELATIVI A: STIPENDI E ALTRI ASSEGNI FISS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0</text:p>
          </table:table-cell>
          <table:table-cell table:style-name="ce8" office:value-type="string" calcext:value-type="string">
            <text:p>SUSSIDI ALLE FAMIGLIE DEL PERSONALE DECEDUTO PER INCIDENTI DI VOLO O PER ALTRI INCIDENTI DI SERVIZIO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USSIDI ALLE FAMIGLIE DEL PERSONALE DECEDUTO PER INCIDENTI DI VOLO O PER ALTRI INCIDENTI DI SERVIZIO, ECC.</text:p>
          </table:table-cell>
          <table:table-cell table:style-name="ce10" office:value-type="float" office:value="7191" calcext:value-type="float">
            <text:p>7.191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1</text:p>
          </table:table-cell>
          <table:table-cell table:style-name="ce8" office:value-type="string" calcext:value-type="string">
            <text:p>SOVVENZIONI ALL'ASSOCIAZIONE NAZIONALE DEI FINANZIERI IN CONGEDO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OVVENZIONI ALL'ASSOCIAZIONE NAZIONALE DEI FINANZIERI IN CONGEDO</text:p>
          </table:table-cell>
          <table:table-cell table:style-name="ce10" office:value-type="float" office:value="841" calcext:value-type="float">
            <text:p>841,00 €</text:p>
          </table:table-cell>
          <table:table-cell table:style-name="ce12" office:value-type="float" office:value="841" calcext:value-type="float">
            <text:p>841,00 €</text:p>
          </table:table-cell>
          <table:table-cell table:style-name="ce13" office:value-type="float" office:value="841" calcext:value-type="float">
            <text:p>841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2</text:p>
          </table:table-cell>
          <table:table-cell table:style-name="ce8" office:value-type="string" calcext:value-type="string">
            <text:p>EQUO INDENNIZZO AL PERSONALE MILITARE PER LA PERDITA DELL'INTEGRITA' FISICA SUBITA PER INFERMITA' CONTRATTA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EQUO INDENNIZZO AL PERSONALE MILITARE PER LA PERDITA DELL'INTEGRITA' FISICA SUBITA PER INFERMITA' CONTRATTA, ECC.</text:p>
          </table:table-cell>
          <table:table-cell table:style-name="ce10" office:value-type="float" office:value="2004490" calcext:value-type="float">
            <text:p>2.004.490,00 €</text:p>
          </table:table-cell>
          <table:table-cell table:style-name="ce12" office:value-type="float" office:value="2004490" calcext:value-type="float">
            <text:p>2.004.490,00 €</text:p>
          </table:table-cell>
          <table:table-cell table:style-name="ce13" office:value-type="float" office:value="1889925.56" calcext:value-type="float">
            <text:p>1.889.925,56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2</text:p>
          </table:table-cell>
          <table:table-cell table:style-name="ce8" office:value-type="string" calcext:value-type="string">
            <text:p>EQUO INDENNIZZO AL PERSONALE MILITARE PER LA PERDITA DELL'INTEGRITA' FISICA SUBITA PER INFERMITA' CONTRATTA, ECC.</text:p>
          </table:table-cell>
          <table:table-cell table:style-name="ce6" office:value-type="string" calcext:value-type="string">
            <text:p>96</text:p>
          </table:table-cell>
          <table:table-cell table:style-name="ce8" office:value-type="string" calcext:value-type="string">
            <text:p>REISCRIZIONE RESIDUI PASSIVI PERENTI RELATIVI A:CONTRIBUTI SOCIALI FIGURATIVI A CARICO DEL DATORE DI LAVOR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3</text:p>
          </table:table-cell>
          <table:table-cell table:style-name="ce8" office:value-type="string" calcext:value-type="string">
            <text:p>RIMBORSO DEGLI ONERI CONNESSI AGLI ACCERTAMENTI MEDICO-LEGALI DEL CORPO DELLA GUARDIA DI FINANZ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RIMBORSO DEGLI ONERI CONNESSI AGLI ACCERTAMENTI MEDICO-LEGA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15</text:p>
          </table:table-cell>
          <table:table-cell table:style-name="ce8" office:value-type="string" calcext:value-type="string">
            <text:p>SPESE PER INTERESSI O RIVALUTAZIONE MONETARIA PER RITARDATO PAGAMENTO DELLE RETRIBUZIONI, PENSIONI O PROVVIDENZ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NTERESSI O RIVALUTAZIONE MONETARIA PER RITARDATO PAGAMENTO DELLE RETRIBUZIONI, PENSIONI O PROVVIDENZE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6046" calcext:value-type="float">
            <text:p>6.046,00 €</text:p>
          </table:table-cell>
          <table:table-cell table:style-name="ce13" office:value-type="float" office:value="6037.86" calcext:value-type="float">
            <text:p>6.037,8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2</text:p>
          </table:table-cell>
          <table:table-cell table:style-name="ce8" office:value-type="string" calcext:value-type="string">
            <text:p>ONERI SOCIALI A CARICO DELL'AMMINISTRAZIONE SULLE RETRIBUZIONI CORRISPOSTE AL PERSONALE MILITARE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NTRIBUTI SOCIALI A CARICO DEL DATORE DI LAVORO SULLE COMPETENZE FISSE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2</text:p>
          </table:table-cell>
          <table:table-cell table:style-name="ce8" office:value-type="string" calcext:value-type="string">
            <text:p>ONERI SOCIALI A CARICO DELL'AMMINISTRAZIONE SULLE RETRIBUZIONI CORRISPOSTE AL PERSONALE MILITARE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CONTRIBUTI SOCIALI A CARICO DEL DATORE DI LAVORO SULLE COMPETENZE ACCESSORIE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2</text:p>
          </table:table-cell>
          <table:table-cell table:style-name="ce8" office:value-type="string" calcext:value-type="string">
            <text:p>ONERI SOCIALI A CARICO DELL'AMMINISTRAZIONE SULLE RETRIBUZIONI CORRISPOSTE AL PERSONALE MILITARE</text:p>
          </table:table-cell>
          <table:table-cell table:style-name="ce6" office:value-type="string" calcext:value-type="string">
            <text:p>91</text:p>
          </table:table-cell>
          <table:table-cell table:style-name="ce8" office:value-type="string" calcext:value-type="string">
            <text:p>REISCRIZIONE RESIDUI PASSIVI PERENTI RELATIVI A: CONTRIBUTI SOCIALI EFFETTIVI A CARICO DEL DATORE DI LAVOR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3</text:p>
          </table:table-cell>
          <table:table-cell table:style-name="ce8" office:value-type="string" calcext:value-type="string">
            <text:p>SOMME DOVUTE A TITOLO DI IMPOSTA REGIONALE SULLE ATTIVITA' PRODUTTIVE SULLE RETRIBUZIONI CORRISPOSTE AL PERSONAL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IRAP SULLE COMPETENZE FISSE.</text:p>
          </table:table-cell>
          <table:table-cell table:style-name="ce10" office:value-type="float" office:value="134490871" calcext:value-type="float">
            <text:p>134.490.871,00 €</text:p>
          </table:table-cell>
          <table:table-cell table:style-name="ce12" office:value-type="float" office:value="139560550" calcext:value-type="float">
            <text:p>139.560.550,00 €</text:p>
          </table:table-cell>
          <table:table-cell table:style-name="ce13" office:value-type="float" office:value="134734034.36" calcext:value-type="float">
            <text:p>134.734.034,36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3</text:p>
          </table:table-cell>
          <table:table-cell table:style-name="ce8" office:value-type="string" calcext:value-type="string">
            <text:p>SOMME DOVUTE A TITOLO DI IMPOSTA REGIONALE SULLE ATTIVITA' PRODUTTIVE SULLE RETRIBUZIONI CORRISPOSTE AL PERSONALE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IRAP SULLE COMPETENZE ACCESSORIE.</text:p>
          </table:table-cell>
          <table:table-cell table:style-name="ce10" office:value-type="float" office:value="21235325" calcext:value-type="float">
            <text:p>21.235.325,00 €</text:p>
          </table:table-cell>
          <table:table-cell table:style-name="ce12" office:value-type="float" office:value="33894736" calcext:value-type="float">
            <text:p>33.894.736,00 €</text:p>
          </table:table-cell>
          <table:table-cell table:style-name="ce13" office:value-type="float" office:value="27422866.06" calcext:value-type="float">
            <text:p>27.422.866,06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3</text:p>
          </table:table-cell>
          <table:table-cell table:style-name="ce8" office:value-type="string" calcext:value-type="string">
            <text:p>SOMME DOVUTE A TITOLO DI IMPOSTA REGIONALE SULLE ATTIVITA' PRODUTTIVE SULLE RETRIBUZIONI CORRISPOSTE AL PERSONALE, ECC.</text:p>
          </table:table-cell>
          <table:table-cell table:style-name="ce6" office:value-type="string" calcext:value-type="string">
            <text:p>81</text:p>
          </table:table-cell>
          <table:table-cell table:style-name="ce8" office:value-type="string" calcext:value-type="string">
            <text:p>REISCRIZIONE RESIDUI PASSIVI PERENTI RELATIVI A:IMPOSTE PAGATE SULLA PRODUZION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8</text:p>
          </table:table-cell>
          <table:table-cell table:style-name="ce8" office:value-type="string" calcext:value-type="string">
            <text:p>ASSICURAZIONE CONTRO LA RESPONSABILITA' CIVILE ED AMMINISTRATIVA PER GLI EVENTI DANNOSI NON DOLOSI CAUSATI A TERZ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ASSICURAZIONE RESPONSABILITA' CIVILE ED AMMINISTRATIVA PER EVENTI DANNOSI NON DOLOSI PERSONALE CORPO</text:p>
          </table:table-cell>
          <table:table-cell table:style-name="ce10" office:value-type="float" office:value="1029406" calcext:value-type="float">
            <text:p>1.029.406,00 €</text:p>
          </table:table-cell>
          <table:table-cell table:style-name="ce12" office:value-type="float" office:value="1298308" calcext:value-type="float">
            <text:p>1.298.308,00 €</text:p>
          </table:table-cell>
          <table:table-cell table:style-name="ce13" office:value-type="float" office:value="1298308" calcext:value-type="float">
            <text:p>1.298.308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A COMUNICAZIONE E L'INFORMAZIONE PUBBLICA</text:p>
          </table:table-cell>
          <table:table-cell table:style-name="ce10" office:value-type="float" office:value="12755" calcext:value-type="float">
            <text:p>12.755,00 €</text:p>
          </table:table-cell>
          <table:table-cell table:style-name="ce12" office:value-type="float" office:value="12755" calcext:value-type="float">
            <text:p>12.755,00 €</text:p>
          </table:table-cell>
          <table:table-cell table:style-name="ce13" office:value-type="float" office:value="12755" calcext:value-type="float">
            <text:p>12.755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PESE PER MISSIONI ALL'INTERNO DEL PERSONALE MILITARE</text:p>
          </table:table-cell>
          <table:table-cell table:style-name="ce10" office:value-type="float" office:value="9924177" calcext:value-type="float">
            <text:p>9.924.177,00 €</text:p>
          </table:table-cell>
          <table:table-cell table:style-name="ce12" office:value-type="float" office:value="16717844" calcext:value-type="float">
            <text:p>16.717.844,00 €</text:p>
          </table:table-cell>
          <table:table-cell table:style-name="ce13" office:value-type="float" office:value="16708376.72" calcext:value-type="float">
            <text:p>16.708.376,7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SPESE PER MISSIONI ALL'ESTERO DEL PERSONALE MILITARE</text:p>
          </table:table-cell>
          <table:table-cell table:style-name="ce10" office:value-type="float" office:value="230749" calcext:value-type="float">
            <text:p>230.749,00 €</text:p>
          </table:table-cell>
          <table:table-cell table:style-name="ce12" office:value-type="float" office:value="3102265" calcext:value-type="float">
            <text:p>3.102.265,00 €</text:p>
          </table:table-cell>
          <table:table-cell table:style-name="ce13" office:value-type="float" office:value="2512195.55" calcext:value-type="float">
            <text:p>2.512.195,5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PESE PER TRASFERIMENTI DEL PERSONALE MILITARE</text:p>
          </table:table-cell>
          <table:table-cell table:style-name="ce10" office:value-type="float" office:value="4302877" calcext:value-type="float">
            <text:p>4.302.877,00 €</text:p>
          </table:table-cell>
          <table:table-cell table:style-name="ce12" office:value-type="float" office:value="7117434" calcext:value-type="float">
            <text:p>7.117.434,00 €</text:p>
          </table:table-cell>
          <table:table-cell table:style-name="ce13" office:value-type="float" office:value="7071842.17" calcext:value-type="float">
            <text:p>7.071.842,17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SPESE PER MISSIONI ALL'INTERNO DEL PERSONALE CIVIL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SPESE PER MISSIONI ALL'ESTERO DEL PERSONALE CIVIL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INDENNITA' E SPESE DI VIAGGIO PER SERVIZI COLLETTIVI, SPESE PER TRADUZIONI E SCORTE DI DETENUTI MILITARI E CIVILI</text:p>
          </table:table-cell>
          <table:table-cell table:style-name="ce10" office:value-type="float" office:value="3448" calcext:value-type="float">
            <text:p>3.448,00 €</text:p>
          </table:table-cell>
          <table:table-cell table:style-name="ce12" office:value-type="float" office:value="45539" calcext:value-type="float">
            <text:p>45.539,00 €</text:p>
          </table:table-cell>
          <table:table-cell table:style-name="ce13" office:value-type="float" office:value="3440.37" calcext:value-type="float">
            <text:p>3.440,37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8</text:p>
          </table:table-cell>
          <table:table-cell table:style-name="ce8" office:value-type="string" calcext:value-type="string">
            <text:p>SPESE PER L'ASSISTENZA MORALE E PER LE ATTIVITA' CULTURALI, RICREATIVE E SPORTIVE DEL PERSONALE DELLA GUARDIA DI FINANZA</text:p>
          </table:table-cell>
          <table:table-cell table:style-name="ce10" office:value-type="float" office:value="48250" calcext:value-type="float">
            <text:p>48.250,00 €</text:p>
          </table:table-cell>
          <table:table-cell table:style-name="ce12" office:value-type="float" office:value="850650" calcext:value-type="float">
            <text:p>850.650,00 €</text:p>
          </table:table-cell>
          <table:table-cell table:style-name="ce13" office:value-type="float" office:value="844915.7" calcext:value-type="float">
            <text:p>844.915,7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9</text:p>
          </table:table-cell>
          <table:table-cell table:style-name="ce8" office:value-type="string" calcext:value-type="string">
            <text:p>INDENNITA' PER MISSIONI EFFETTUATE DALLA GUARDIA DI FINANZA PER I SERVIZI DEGLI UFFICI TECNICI DI FINANZA.</text:p>
          </table:table-cell>
          <table:table-cell table:style-name="ce10" office:value-type="float" office:value="15000" calcext:value-type="float">
            <text:p>15.000,00 €</text:p>
          </table:table-cell>
          <table:table-cell table:style-name="ce12" office:value-type="float" office:value="15000" calcext:value-type="float">
            <text:p>15.000,00 €</text:p>
          </table:table-cell>
          <table:table-cell table:style-name="ce13" office:value-type="float" office:value="14613.07" calcext:value-type="float">
            <text:p>14.613,07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0</text:p>
          </table:table-cell>
          <table:table-cell table:style-name="ce8" office:value-type="string" calcext:value-type="string">
            <text:p>INDENNITA' PER MISSIONI EFFETTUATE DALLA GUARDIA DI FINANZA PER I SERVIZI SVOLTI NELL'INTERESSE DEL COMMERCIO, ECC.</text:p>
          </table:table-cell>
          <table:table-cell table:style-name="ce10" office:value-type="float" office:value="10000" calcext:value-type="float">
            <text:p>10.000,00 €</text:p>
          </table:table-cell>
          <table:table-cell table:style-name="ce12" office:value-type="float" office:value="10000" calcext:value-type="float">
            <text:p>10.000,00 €</text:p>
          </table:table-cell>
          <table:table-cell table:style-name="ce13" office:value-type="float" office:value="7362.02" calcext:value-type="float">
            <text:p>7.362,0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2</text:p>
          </table:table-cell>
          <table:table-cell table:style-name="ce8" office:value-type="string" calcext:value-type="string">
            <text:p>COMPENSI AGLI INTERPRETI PER LE ESIGENZE DEI COMANDI DEL CORPO NELLA PROVINCIA DI BOLZAN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3</text:p>
          </table:table-cell>
          <table:table-cell table:style-name="ce8" office:value-type="string" calcext:value-type="string">
            <text:p>FITTO DI LOCALI ED ONERI ACCESSORI.</text:p>
          </table:table-cell>
          <table:table-cell table:style-name="ce10" office:value-type="float" office:value="30767898" calcext:value-type="float">
            <text:p>30.767.898,00 €</text:p>
          </table:table-cell>
          <table:table-cell table:style-name="ce12" office:value-type="float" office:value="30767898" calcext:value-type="float">
            <text:p>30.767.898,00 €</text:p>
          </table:table-cell>
          <table:table-cell table:style-name="ce13" office:value-type="float" office:value="29212751.06" calcext:value-type="float">
            <text:p>29.212.751,0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4</text:p>
          </table:table-cell>
          <table:table-cell table:style-name="ce8" office:value-type="string" calcext:value-type="string">
            <text:p>SPESE RELATIVE ALLA MANUTENZIONE DI IMPIANTI E ATTREZZATURE, ECC.</text:p>
          </table:table-cell>
          <table:table-cell table:style-name="ce10" office:value-type="float" office:value="6851951" calcext:value-type="float">
            <text:p>6.851.951,00 €</text:p>
          </table:table-cell>
          <table:table-cell table:style-name="ce12" office:value-type="float" office:value="10952451" calcext:value-type="float">
            <text:p>10.952.451,00 €</text:p>
          </table:table-cell>
          <table:table-cell table:style-name="ce13" office:value-type="float" office:value="10698538.66" calcext:value-type="float">
            <text:p>10.698.538,6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5</text:p>
          </table:table-cell>
          <table:table-cell table:style-name="ce8" office:value-type="string" calcext:value-type="string">
            <text:p>SPESE PER IL SERVIZIO SANITARIO</text:p>
          </table:table-cell>
          <table:table-cell table:style-name="ce10" office:value-type="float" office:value="2042792" calcext:value-type="float">
            <text:p>2.042.792,00 €</text:p>
          </table:table-cell>
          <table:table-cell table:style-name="ce12" office:value-type="float" office:value="6503092" calcext:value-type="float">
            <text:p>6.503.092,00 €</text:p>
          </table:table-cell>
          <table:table-cell table:style-name="ce13" office:value-type="float" office:value="6435781.53" calcext:value-type="float">
            <text:p>6.435.781,5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6</text:p>
          </table:table-cell>
          <table:table-cell table:style-name="ce8" office:value-type="string" calcext:value-type="string">
            <text:p>MANUTENZIONE DELLA BIBLIOTECA</text:p>
          </table:table-cell>
          <table:table-cell table:style-name="ce10" office:value-type="float" office:value="12928" calcext:value-type="float">
            <text:p>12.928,00 €</text:p>
          </table:table-cell>
          <table:table-cell table:style-name="ce12" office:value-type="float" office:value="95028" calcext:value-type="float">
            <text:p>95.028,00 €</text:p>
          </table:table-cell>
          <table:table-cell table:style-name="ce13" office:value-type="float" office:value="95028" calcext:value-type="float">
            <text:p>95.028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7</text:p>
          </table:table-cell>
          <table:table-cell table:style-name="ce8" office:value-type="string" calcext:value-type="string">
            <text:p>SPESE PER I SERVIZI TIPOGRAFICI, LITOGRAFICI, FOTOMECCANICI, CINEMATOGRAFICI, I LABORATORI PER MICROFILM.</text:p>
          </table:table-cell>
          <table:table-cell table:style-name="ce10" office:value-type="float" office:value="837084" calcext:value-type="float">
            <text:p>837.084,00 €</text:p>
          </table:table-cell>
          <table:table-cell table:style-name="ce12" office:value-type="float" office:value="809140" calcext:value-type="float">
            <text:p>809.140,00 €</text:p>
          </table:table-cell>
          <table:table-cell table:style-name="ce13" office:value-type="float" office:value="789985.71" calcext:value-type="float">
            <text:p>789.985,71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8</text:p>
          </table:table-cell>
          <table:table-cell table:style-name="ce8" office:value-type="string" calcext:value-type="string">
            <text:p>CANONI D'ACQUA E SPESE PER PROVVISTA DI ACQUA POTABILE SPESE PER TRASPORTO VIVERI ED OGGETTI, ECC.</text:p>
          </table:table-cell>
          <table:table-cell table:style-name="ce10" office:value-type="float" office:value="21000000" calcext:value-type="float">
            <text:p>21.000.000,00 €</text:p>
          </table:table-cell>
          <table:table-cell table:style-name="ce12" office:value-type="float" office:value="27887892" calcext:value-type="float">
            <text:p>27.887.892,00 €</text:p>
          </table:table-cell>
          <table:table-cell table:style-name="ce13" office:value-type="float" office:value="27756170.74" calcext:value-type="float">
            <text:p>27.756.170,7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19</text:p>
          </table:table-cell>
          <table:table-cell table:style-name="ce8" office:value-type="string" calcext:value-type="string">
            <text:p>COMBUSTIBILI ED ENERGIA ELETTRICA PER RISCALDAMENTO, PER FUNZIONAMENTO CUCINE, REFETTORI, ECC.</text:p>
          </table:table-cell>
          <table:table-cell table:style-name="ce10" office:value-type="float" office:value="20984091" calcext:value-type="float">
            <text:p>20.984.091,00 €</text:p>
          </table:table-cell>
          <table:table-cell table:style-name="ce12" office:value-type="float" office:value="22444891" calcext:value-type="float">
            <text:p>22.444.891,00 €</text:p>
          </table:table-cell>
          <table:table-cell table:style-name="ce13" office:value-type="float" office:value="21855091.43" calcext:value-type="float">
            <text:p>21.855.091,4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0</text:p>
          </table:table-cell>
          <table:table-cell table:style-name="ce8" office:value-type="string" calcext:value-type="string">
            <text:p>SPESE PER RIVISTE, CONFERENZE E CERIMONIE A CARATTERE MILITARE E DI RAPPRESENTANZA</text:p>
          </table:table-cell>
          <table:table-cell table:style-name="ce10" office:value-type="float" office:value="8373" calcext:value-type="float">
            <text:p>8.373,00 €</text:p>
          </table:table-cell>
          <table:table-cell table:style-name="ce12" office:value-type="float" office:value="71086" calcext:value-type="float">
            <text:p>71.086,00 €</text:p>
          </table:table-cell>
          <table:table-cell table:style-name="ce13" office:value-type="float" office:value="65040" calcext:value-type="float">
            <text:p>65.04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2</text:p>
          </table:table-cell>
          <table:table-cell table:style-name="ce8" office:value-type="string" calcext:value-type="string">
            <text:p>SPESE D'UFFICIO PER ENTI E CORPI DELLA GUARDIA DI FINANZA, SPESE POSTALI, E TELEGRAFICHE</text:p>
          </table:table-cell>
          <table:table-cell table:style-name="ce10" office:value-type="float" office:value="2786939" calcext:value-type="float">
            <text:p>2.786.939,00 €</text:p>
          </table:table-cell>
          <table:table-cell table:style-name="ce12" office:value-type="float" office:value="2744951" calcext:value-type="float">
            <text:p>2.744.951,00 €</text:p>
          </table:table-cell>
          <table:table-cell table:style-name="ce13" office:value-type="float" office:value="2725565.71" calcext:value-type="float">
            <text:p>2.725.565,71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3</text:p>
          </table:table-cell>
          <table:table-cell table:style-name="ce8" office:value-type="string" calcext:value-type="string">
            <text:p>SPESE PER LA REDAZIONE E PUBBLICAZIONE DELLA RIVISTA DELLA GUARDIA DI FINANZ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4</text:p>
          </table:table-cell>
          <table:table-cell table:style-name="ce8" office:value-type="string" calcext:value-type="string">
            <text:p>SPESE TELEFONICHE.</text:p>
          </table:table-cell>
          <table:table-cell table:style-name="ce10" office:value-type="float" office:value="1249934" calcext:value-type="float">
            <text:p>1.249.934,00 €</text:p>
          </table:table-cell>
          <table:table-cell table:style-name="ce12" office:value-type="float" office:value="1698744" calcext:value-type="float">
            <text:p>1.698.744,00 €</text:p>
          </table:table-cell>
          <table:table-cell table:style-name="ce13" office:value-type="float" office:value="1690550.98" calcext:value-type="float">
            <text:p>1.690.550,98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5</text:p>
          </table:table-cell>
          <table:table-cell table:style-name="ce8" office:value-type="string" calcext:value-type="string">
            <text:p>ACQUISTO, RIPARAZIONE E MANUTENZIONE DI ARMI, DI MATERIALE DI PRECISIONE, DI MATERIALE OTTICO, DI BUFFETTERIE, ECC.</text:p>
          </table:table-cell>
          <table:table-cell table:style-name="ce10" office:value-type="float" office:value="471642" calcext:value-type="float">
            <text:p>471.642,00 €</text:p>
          </table:table-cell>
          <table:table-cell table:style-name="ce12" office:value-type="float" office:value="538082" calcext:value-type="float">
            <text:p>538.082,00 €</text:p>
          </table:table-cell>
          <table:table-cell table:style-name="ce13" office:value-type="float" office:value="522493.57" calcext:value-type="float">
            <text:p>522.493,57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6</text:p>
          </table:table-cell>
          <table:table-cell table:style-name="ce8" office:value-type="string" calcext:value-type="string">
            <text:p>ACQUISTO E MANUTENZIONE DI MATERIALI DI CASERMAGGIO</text:p>
          </table:table-cell>
          <table:table-cell table:style-name="ce10" office:value-type="float" office:value="4648566" calcext:value-type="float">
            <text:p>4.648.566,00 €</text:p>
          </table:table-cell>
          <table:table-cell table:style-name="ce12" office:value-type="float" office:value="5198566" calcext:value-type="float">
            <text:p>5.198.566,00 €</text:p>
          </table:table-cell>
          <table:table-cell table:style-name="ce13" office:value-type="float" office:value="5122912.54" calcext:value-type="float">
            <text:p>5.122.912,5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7</text:p>
          </table:table-cell>
          <table:table-cell table:style-name="ce8" office:value-type="string" calcext:value-type="string">
            <text:p>SPESE GENERALI DEGLI ENTI E CORPI DELLA GUARDIA DI FINANZA, COMPRESE QUELLE PER BANDA E FANFARE</text:p>
          </table:table-cell>
          <table:table-cell table:style-name="ce10" office:value-type="float" office:value="8357617" calcext:value-type="float">
            <text:p>8.357.617,00 €</text:p>
          </table:table-cell>
          <table:table-cell table:style-name="ce12" office:value-type="float" office:value="13042220" calcext:value-type="float">
            <text:p>13.042.220,00 €</text:p>
          </table:table-cell>
          <table:table-cell table:style-name="ce13" office:value-type="float" office:value="12992486.65" calcext:value-type="float">
            <text:p>12.992.486,6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8</text:p>
          </table:table-cell>
          <table:table-cell table:style-name="ce8" office:value-type="string" calcext:value-type="string">
            <text:p>ACQUISTO DI RIVISTE, ECC.</text:p>
          </table:table-cell>
          <table:table-cell table:style-name="ce10" office:value-type="float" office:value="7293" calcext:value-type="float">
            <text:p>7.293,00 €</text:p>
          </table:table-cell>
          <table:table-cell table:style-name="ce12" office:value-type="float" office:value="177293" calcext:value-type="float">
            <text:p>177.293,00 €</text:p>
          </table:table-cell>
          <table:table-cell table:style-name="ce13" office:value-type="float" office:value="134563.29" calcext:value-type="float">
            <text:p>134.563,29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29</text:p>
          </table:table-cell>
          <table:table-cell table:style-name="ce8" office:value-type="string" calcext:value-type="string">
            <text:p>SOMME DESTINATE ALL'ESTINZIONE DEI DEBITI PREGRESSI AL 31 DICEMBRE 2007 PER SPESE INDIFFERIBI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0</text:p>
          </table:table-cell>
          <table:table-cell table:style-name="ce8" office:value-type="string" calcext:value-type="string">
            <text:p>SPESE CONNESSE ALL'ESECUZIONE DELLA CONVENZIONE BASATA SULL'ACCORDO K3 DEL TRATTATO DELL'UNIONE, ECC</text:p>
          </table:table-cell>
          <table:table-cell table:style-name="ce10" office:value-type="float" office:value="105973" calcext:value-type="float">
            <text:p>105.973,00 €</text:p>
          </table:table-cell>
          <table:table-cell table:style-name="ce12" office:value-type="float" office:value="105973" calcext:value-type="float">
            <text:p>105.973,00 €</text:p>
          </table:table-cell>
          <table:table-cell table:style-name="ce13" office:value-type="float" office:value="105972.86" calcext:value-type="float">
            <text:p>105.972,8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1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2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3</text:p>
          </table:table-cell>
          <table:table-cell table:style-name="ce8" office:value-type="string" calcext:value-type="string">
            <text:p>SOMME DESTINATE AL FUNZIONAMENTO DEL CORPO, ECC.</text:p>
          </table:table-cell>
          <table:table-cell table:style-name="ce10" office:value-type="float" office:value="491196" calcext:value-type="float">
            <text:p>491.196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0</text:p>
          </table:table-cell>
          <table:table-cell table:style-name="ce8" office:value-type="string" calcext:value-type="string">
            <text:p>SPESE PER ACQUISTO DI BENI E SERVIZI</text:p>
          </table:table-cell>
          <table:table-cell table:style-name="ce6" office:value-type="string" calcext:value-type="string">
            <text:p>34</text:p>
          </table:table-cell>
          <table:table-cell table:style-name="ce8" office:value-type="string" calcext:value-type="string">
            <text:p>RIMBORSO SPESE, ECC.</text:p>
          </table:table-cell>
          <table:table-cell table:style-name="ce10" office:value-type="float" office:value="13320" calcext:value-type="float">
            <text:p>13.320,00 €</text:p>
          </table:table-cell>
          <table:table-cell table:style-name="ce12" office:value-type="float" office:value="13320" calcext:value-type="float">
            <text:p>13.320,00 €</text:p>
          </table:table-cell>
          <table:table-cell table:style-name="ce13" office:value-type="float" office:value="6401.5" calcext:value-type="float">
            <text:p>6.401,5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1</text:p>
          </table:table-cell>
          <table:table-cell table:style-name="ce8" office:value-type="string" calcext:value-type="string">
            <text:p>SOMMA DA ASSEGNARE ALL'AGENZIA DEL DEMANIO PER IL PAGAMENTO DEI CANONI DI LOCAZIONE PER GLI IMMOBILI ASSEGNAT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ANONI DI AFFITTO PER GLI IMMOBILI IN USO, ECC.</text:p>
          </table:table-cell>
          <table:table-cell table:style-name="ce10" office:value-type="float" office:value="34943089" calcext:value-type="float">
            <text:p>34.943.089,00 €</text:p>
          </table:table-cell>
          <table:table-cell table:style-name="ce12" office:value-type="float" office:value="34943089" calcext:value-type="float">
            <text:p>34.943.089,00 €</text:p>
          </table:table-cell>
          <table:table-cell table:style-name="ce13" office:value-type="float" office:value="18196926.22" calcext:value-type="float">
            <text:p>18.196.926,22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31</text:p>
          </table:table-cell>
          <table:table-cell table:style-name="ce8" office:value-type="string" calcext:value-type="string">
            <text:p>SOMMA DA ASSEGNARE ALL'AGENZIA DEL DEMANIO PER IL PAGAMENTO DEI CANONI DI LOCAZIONE PER GLI IMMOBILI ASSEGNATI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OMMA DA ASSEGNARE ALL'AGENZIA DEL DEMANIO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42</text:p>
          </table:table-cell>
          <table:table-cell table:style-name="ce8" office:value-type="string" calcext:value-type="string">
            <text:p>SPESE PER IL FUNZIONAMENTO, COMPRESI I GETTONI DI PRESENZA, ECC. DI CONSIGLI, COMITATI E COMMISSION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L FUNZIONAMENTO, COMPRESI I GETTONI DI PRESENZA, ECC. DI CONSIGLI, COMITATI E COMMISSIONI</text:p>
          </table:table-cell>
          <table:table-cell table:style-name="ce10" office:value-type="float" office:value="80" calcext:value-type="float">
            <text:p>80,00 €</text:p>
          </table:table-cell>
          <table:table-cell table:style-name="ce12" office:value-type="float" office:value="80" calcext:value-type="float">
            <text:p>8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46</text:p>
          </table:table-cell>
          <table:table-cell table:style-name="ce8" office:value-type="string" calcext:value-type="string">
            <text:p>MANUTENZIONE ORDINARIA DEGLI IMMOBIL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MANUTENZIONE ORDINARIA DEGLI IMMOBILI</text:p>
          </table:table-cell>
          <table:table-cell table:style-name="ce10" office:value-type="float" office:value="820356" calcext:value-type="float">
            <text:p>820.356,00 €</text:p>
          </table:table-cell>
          <table:table-cell table:style-name="ce12" office:value-type="float" office:value="820356" calcext:value-type="float">
            <text:p>820.356,00 €</text:p>
          </table:table-cell>
          <table:table-cell table:style-name="ce13" office:value-type="float" office:value="818888.98" calcext:value-type="float">
            <text:p>818.888,98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51</text:p>
          </table:table-cell>
          <table:table-cell table:style-name="ce8" office:value-type="string" calcext:value-type="string">
            <text:p>SPESE RISERVATE PER L'ATTIVITA' INFORMATIV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RISERVATE PER L'ATTIVITA' INFORMATIVA</text:p>
          </table:table-cell>
          <table:table-cell table:style-name="ce10" office:value-type="float" office:value="133559" calcext:value-type="float">
            <text:p>133.559,00 €</text:p>
          </table:table-cell>
          <table:table-cell table:style-name="ce12" office:value-type="float" office:value="825035" calcext:value-type="float">
            <text:p>825.035,00 €</text:p>
          </table:table-cell>
          <table:table-cell table:style-name="ce13" office:value-type="float" office:value="825035" calcext:value-type="float">
            <text:p>825.035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54</text:p>
          </table:table-cell>
          <table:table-cell table:style-name="ce8" office:value-type="string" calcext:value-type="string">
            <text:p>SPESE DI COPIA, STAMPA, ECC., INERENTI AI CONTRATTI STIPULATI DAL COMANDO GENERALE DELLA GUARDIA DI FINANZ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DI COPIA, STAMPA, ECC., INERENTI AI CONTRATTI STIPULATI DAL COMANDO GENERALE DELLA GUARDIA DI FINANZA</text:p>
          </table:table-cell>
          <table:table-cell table:style-name="ce10" office:value-type="float" office:value="19382" calcext:value-type="float">
            <text:p>19.382,00 €</text:p>
          </table:table-cell>
          <table:table-cell table:style-name="ce12" office:value-type="float" office:value="4000" calcext:value-type="float">
            <text:p>4.00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56</text:p>
          </table:table-cell>
          <table:table-cell table:style-name="ce8" office:value-type="string" calcext:value-type="string">
            <text:p>SPESE PER LE ELEZIONI DEI RAPPRESENTANTI DEL PERSONALE MILITARE IN SENO AGLI ORGANISMI DI RAPPRESENTANZA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E ELEZIONI DEI RAPPRESENTANTI DEL PERSONALE MILITARE IN SENO AGLI ORGANISMI DI RAPPRESENTANZA, ECC.</text:p>
          </table:table-cell>
          <table:table-cell table:style-name="ce10" office:value-type="float" office:value="298731" calcext:value-type="float">
            <text:p>298.731,00 €</text:p>
          </table:table-cell>
          <table:table-cell table:style-name="ce12" office:value-type="float" office:value="423817" calcext:value-type="float">
            <text:p>423.817,00 €</text:p>
          </table:table-cell>
          <table:table-cell table:style-name="ce13" office:value-type="float" office:value="423161.4" calcext:value-type="float">
            <text:p>423.161,4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58</text:p>
          </table:table-cell>
          <table:table-cell table:style-name="ce8" office:value-type="string" calcext:value-type="string">
            <text:p>TASSE E CONTRIBUTI PER LA RACCOLTA E LO SMALTIMENTO DEI RIFIUTI URBANI SPESE PER LA RACCOLTA, IL TRATTAMENTO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A RACCOLTA, IL TRATTAMENTO E LO SMALTIMENTO DEI RIFIUTI SPECIALI, TOSSICI E NOCIVI</text:p>
          </table:table-cell>
          <table:table-cell table:style-name="ce10" office:value-type="float" office:value="5020000" calcext:value-type="float">
            <text:p>5.020.000,00 €</text:p>
          </table:table-cell>
          <table:table-cell table:style-name="ce12" office:value-type="float" office:value="5639564" calcext:value-type="float">
            <text:p>5.639.564,00 €</text:p>
          </table:table-cell>
          <table:table-cell table:style-name="ce13" office:value-type="float" office:value="5551114.71" calcext:value-type="float">
            <text:p>5.551.114,71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58</text:p>
          </table:table-cell>
          <table:table-cell table:style-name="ce8" office:value-type="string" calcext:value-type="string">
            <text:p>TASSE E CONTRIBUTI PER LA RACCOLTA E LO SMALTIMENTO DEI RIFIUTI URBANI SPESE PER LA RACCOLTA, IL TRATTAMENTO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TASSE COMUNALI PER LA RACCOLTA E LO SMALTIMENTO DEI RIFIUTI URBA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58</text:p>
          </table:table-cell>
          <table:table-cell table:style-name="ce8" office:value-type="string" calcext:value-type="string">
            <text:p>TASSE E CONTRIBUTI PER LA RACCOLTA E LO SMALTIMENTO DEI RIFIUTI URBANI SPESE PER LA RACCOLTA, IL TRATTAMENTO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58</text:p>
          </table:table-cell>
          <table:table-cell table:style-name="ce8" office:value-type="string" calcext:value-type="string">
            <text:p>TASSE E CONTRIBUTI PER LA RACCOLTA E LO SMALTIMENTO DEI RIFIUTI URBANI SPESE PER LA RACCOLTA, IL TRATTAMENTO, ECC.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59</text:p>
          </table:table-cell>
          <table:table-cell table:style-name="ce8" office:value-type="string" calcext:value-type="string">
            <text:p>ANTICIPAZIONI AGLI ENTI AMMINISTRATIVI PER PROVVEDERE ALLE MOMENTANEE DEFICIENZE DI FONDI RISPETTO AI PERIODIC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ANTICIPAZIONI AGLI ENTI AMMINISTRATIVI PER PROVVEDERE ALLE MOMENTANEE DEFICIENZE DI FONDI RISPETTO AI PERIODICI, ECC.</text:p>
          </table:table-cell>
          <table:table-cell table:style-name="ce10" office:value-type="float" office:value="32500000" calcext:value-type="float">
            <text:p>32.500.000,00 €</text:p>
          </table:table-cell>
          <table:table-cell table:style-name="ce12" office:value-type="float" office:value="32500000" calcext:value-type="float">
            <text:p>32.500.000,00 €</text:p>
          </table:table-cell>
          <table:table-cell table:style-name="ce13" office:value-type="float" office:value="32500000" calcext:value-type="float">
            <text:p>32.500.00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0</text:p>
          </table:table-cell>
          <table:table-cell table:style-name="ce8" office:value-type="string" calcext:value-type="string">
            <text:p>SPESE PER LITI, ARBITRAGGI, RISARCIMENTI ED ACCESSORI. RIMBORSO DELLE SPESE DI PATROCINIO LEGALE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ITI, ARBITRAGGI, RISARCIMENTI ED ACCESSORI. RIMBORSO DELLE SPESE DI PATROCINIO LEGALE.</text:p>
          </table:table-cell>
          <table:table-cell table:style-name="ce10" office:value-type="float" office:value="6616" calcext:value-type="float">
            <text:p>6.616,00 €</text:p>
          </table:table-cell>
          <table:table-cell table:style-name="ce12" office:value-type="float" office:value="693583" calcext:value-type="float">
            <text:p>693.583,00 €</text:p>
          </table:table-cell>
          <table:table-cell table:style-name="ce13" office:value-type="float" office:value="627042.63" calcext:value-type="float">
            <text:p>627.042,63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61</text:p>
          </table:table-cell>
          <table:table-cell table:style-name="ce8" office:value-type="string" calcext:value-type="string">
            <text:p>FONDO A DISPOSIZIONE PER EVENTUALI DEFICIENZE DEI CAPITOLI RELATIVI AI SERVIZI DEL CORPO DELLA GUARDIA DI FINANZA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FONDO A DISPOSIZIONE PER EVENTUALI DEFICIENZE DEI CAPITOLI RELATIVI AI SERVIZI DEL CORPO DELLA GUARDIA DI FINANZA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1</text:p>
          </table:table-cell>
          <table:table-cell table:style-name="ce8" office:value-type="string" calcext:value-type="string">
            <text:p>VIVERI ED ASSEGNI DI VITTO PER I MILITARI DELLA GUARDIA DI FINANZA SPESE PER LA PREPARAZIONE DEL VITTO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VIVERI ED ASSEGNI DI VITTO PER I MILITARI DELLA GUARDIA DI FINANZA.SPESE PER LA PREPARAZIONE DEL VITTO</text:p>
          </table:table-cell>
          <table:table-cell table:style-name="ce10" office:value-type="float" office:value="29562731" calcext:value-type="float">
            <text:p>29.562.731,00 €</text:p>
          </table:table-cell>
          <table:table-cell table:style-name="ce12" office:value-type="float" office:value="35879108" calcext:value-type="float">
            <text:p>35.879.108,00 €</text:p>
          </table:table-cell>
          <table:table-cell table:style-name="ce13" office:value-type="float" office:value="35853641.85" calcext:value-type="float">
            <text:p>35.853.641,85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2</text:p>
          </table:table-cell>
          <table:table-cell table:style-name="ce8" office:value-type="string" calcext:value-type="string">
            <text:p>VESTIARIO ED EQUIPAGGIAMENTO, INDUMENTI SPECIALI DA LAVORO, DI BORDO, DI VOLO E PER CONDUTTORI DI AUTOMEZZ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VESTIARIO ED EQUIPAGGIAMENTO. INDUMENTI SPECIALI DA LAVORO, DI BORDO, DI VOLO E PER CONDUTTORI DI AUTOMEZZI, ECC.</text:p>
          </table:table-cell>
          <table:table-cell table:style-name="ce10" office:value-type="float" office:value="9893494" calcext:value-type="float">
            <text:p>9.893.494,00 €</text:p>
          </table:table-cell>
          <table:table-cell table:style-name="ce12" office:value-type="float" office:value="9958494" calcext:value-type="float">
            <text:p>9.958.494,00 €</text:p>
          </table:table-cell>
          <table:table-cell table:style-name="ce13" office:value-type="float" office:value="9680619.67" calcext:value-type="float">
            <text:p>9.680.619,67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2</text:p>
          </table:table-cell>
          <table:table-cell table:style-name="ce8" office:value-type="string" calcext:value-type="string">
            <text:p>VESTIARIO ED EQUIPAGGIAMENTO, INDUMENTI SPECIALI DA LAVORO, DI BORDO, DI VOLO E PER CONDUTTORI DI AUTOMEZZI, ECC.</text:p>
          </table:table-cell>
          <table:table-cell table:style-name="ce6" office:value-type="string" calcext:value-type="string">
            <text:p>89</text:p>
          </table:table-cell>
          <table:table-cell table:style-name="ce8" office:value-type="string" calcext:value-type="string">
            <text:p>REISCRIZIONE RESIDUI PASSIVI PERENTI RELATIVI A: VESTIARI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1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HARDWARE E SOFTWARE DI BASE</text:p>
          </table:table-cell>
          <table:table-cell table:style-name="ce10" office:value-type="float" office:value="635297" calcext:value-type="float">
            <text:p>635.297,00 €</text:p>
          </table:table-cell>
          <table:table-cell table:style-name="ce12" office:value-type="float" office:value="684217" calcext:value-type="float">
            <text:p>684.217,00 €</text:p>
          </table:table-cell>
          <table:table-cell table:style-name="ce13" office:value-type="float" office:value="671987" calcext:value-type="float">
            <text:p>671.987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1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OFTWARE APPLICATIV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1367940" calcext:value-type="float">
            <text:p>1.367.940,00 €</text:p>
          </table:table-cell>
          <table:table-cell table:style-name="ce13" office:value-type="float" office:value="1327785.51" calcext:value-type="float">
            <text:p>1.327.785,51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1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RETI</text:p>
          </table:table-cell>
          <table:table-cell table:style-name="ce10" office:value-type="float" office:value="3155865" calcext:value-type="float">
            <text:p>3.155.865,00 €</text:p>
          </table:table-cell>
          <table:table-cell table:style-name="ce12" office:value-type="float" office:value="3762298" calcext:value-type="float">
            <text:p>3.762.298,00 €</text:p>
          </table:table-cell>
          <table:table-cell table:style-name="ce13" office:value-type="float" office:value="2733430.84" calcext:value-type="float">
            <text:p>2.733.430,8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1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ALTRI SERVIZI</text:p>
          </table:table-cell>
          <table:table-cell table:style-name="ce10" office:value-type="float" office:value="3368061" calcext:value-type="float">
            <text:p>3.368.061,00 €</text:p>
          </table:table-cell>
          <table:table-cell table:style-name="ce12" office:value-type="float" office:value="5373479" calcext:value-type="float">
            <text:p>5.373.479,00 €</text:p>
          </table:table-cell>
          <table:table-cell table:style-name="ce13" office:value-type="float" office:value="3987881.02" calcext:value-type="float">
            <text:p>3.987.881,0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1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SOMME DESTINATE ALL'ESTINZIONE DEI DEBITI PREGRESSI AL 31 DICEMBRE 2008 PER SPESE INDIFFERIBI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1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1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84</text:p>
          </table:table-cell>
          <table:table-cell table:style-name="ce8" office:value-type="string" calcext:value-type="string">
            <text:p>REISCRIZIONE RESIDUI PASSIVI PERENTI RELATIVI A:NOLEGGI LOCAZIONI E LEASING OPERATIV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1</text:p>
          </table:table-cell>
          <table:table-cell table:style-name="ce8" office:value-type="string" calcext:value-type="string">
            <text:p>SPESE PER LA GESTIONE ED IL FUNZIONAMENTO DEL SISTEMA INFORMATICO</text:p>
          </table:table-cell>
          <table:table-cell table:style-name="ce6" office:value-type="string" calcext:value-type="string">
            <text:p>96</text:p>
          </table:table-cell>
          <table:table-cell table:style-name="ce8" office:value-type="string" calcext:value-type="string">
            <text:p>REISCRIZIONE RESIDUI PASSIVI PERENTI RELATIVI A: ALTRE SPESE PER SERVIZ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33858" calcext:value-type="float">
            <text:p>33.858,00 €</text:p>
          </table:table-cell>
          <table:table-cell table:style-name="ce13" office:value-type="float" office:value="33857" calcext:value-type="float">
            <text:p>33.857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5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MPENSI AL PERSONALE AVENTE INCARICO DI INSEGNAMENTO NELLE SCUOLE E NEI CORSI DI ADDESTRAMENTO, ECC.</text:p>
          </table:table-cell>
          <table:table-cell table:style-name="ce10" office:value-type="float" office:value="586958" calcext:value-type="float">
            <text:p>586.958,00 €</text:p>
          </table:table-cell>
          <table:table-cell table:style-name="ce12" office:value-type="float" office:value="1485030" calcext:value-type="float">
            <text:p>1.485.030,00 €</text:p>
          </table:table-cell>
          <table:table-cell table:style-name="ce13" office:value-type="float" office:value="1189962.66" calcext:value-type="float">
            <text:p>1.189.962,6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5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PESE PER L'ARRUOLAMENTO, PER LA MOBILITAZIONE E PER LA SELEZIONE ATTITUDINALE NELLA GUARDIA DI FINANZA.</text:p>
          </table:table-cell>
          <table:table-cell table:style-name="ce10" office:value-type="float" office:value="369658" calcext:value-type="float">
            <text:p>369.658,00 €</text:p>
          </table:table-cell>
          <table:table-cell table:style-name="ce12" office:value-type="float" office:value="2469658" calcext:value-type="float">
            <text:p>2.469.658,00 €</text:p>
          </table:table-cell>
          <table:table-cell table:style-name="ce13" office:value-type="float" office:value="2463003.15" calcext:value-type="float">
            <text:p>2.463.003,1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5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SPESE PER CAMPI, MANOVRE ED ESERCITAZIONI COLLETTIVE. ACQUISTO, MANUTENZIONE, ECC. DI MATERIALI, ECC.</text:p>
          </table:table-cell>
          <table:table-cell table:style-name="ce10" office:value-type="float" office:value="7950" calcext:value-type="float">
            <text:p>7.950,00 €</text:p>
          </table:table-cell>
          <table:table-cell table:style-name="ce12" office:value-type="float" office:value="254682" calcext:value-type="float">
            <text:p>254.682,00 €</text:p>
          </table:table-cell>
          <table:table-cell table:style-name="ce13" office:value-type="float" office:value="248664.94" calcext:value-type="float">
            <text:p>248.664,9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5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PESE PER L'ORGANIZZAZIONE DEI CORSI DI FORMAZIONE, SPECIALIZZAZIONE, QUALIFICAZIONE, ABILITAZIONE, ECC.</text:p>
          </table:table-cell>
          <table:table-cell table:style-name="ce10" office:value-type="float" office:value="4059146" calcext:value-type="float">
            <text:p>4.059.146,00 €</text:p>
          </table:table-cell>
          <table:table-cell table:style-name="ce12" office:value-type="float" office:value="7950023" calcext:value-type="float">
            <text:p>7.950.023,00 €</text:p>
          </table:table-cell>
          <table:table-cell table:style-name="ce13" office:value-type="float" office:value="7737435.37" calcext:value-type="float">
            <text:p>7.737.435,37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5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POST FORMAZIONE</text:p>
          </table:table-cell>
          <table:table-cell table:style-name="ce10" office:value-type="float" office:value="1889142" calcext:value-type="float">
            <text:p>1.889.142,00 €</text:p>
          </table:table-cell>
          <table:table-cell table:style-name="ce12" office:value-type="float" office:value="3875373" calcext:value-type="float">
            <text:p>3.875.373,00 €</text:p>
          </table:table-cell>
          <table:table-cell table:style-name="ce13" office:value-type="float" office:value="3817876.62" calcext:value-type="float">
            <text:p>3.817.876,6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5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5</text:p>
          </table:table-cell>
          <table:table-cell table:style-name="ce8" office:value-type="string" calcext:value-type="string">
            <text:p>SPESE PER IL RECLUTAMENTO, LA FORMAZIONE E L'ADDESTRAMENTO DEL PERSONALE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99</text:p>
          </table:table-cell>
          <table:table-cell table:style-name="ce8" office:value-type="string" calcext:value-type="string">
            <text:p>FONDO PER IL MIGLIORAMENTO DEL LIVELLO DI EFFICIENZA NELLO SVOLGIMENTO DEI COMPIT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FONDO PER IL MIGLIORAMENTO DEL LIVELLO DI EFFICIENZA NELLO SVOLGIMENTO DEI COMPITI ATTRIBUITI AL CORPO DELLA , ECC.</text:p>
          </table:table-cell>
          <table:table-cell table:style-name="ce10" office:value-type="float" office:value="31000000" calcext:value-type="float">
            <text:p>31.000.00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L SERVIZIO AUTO-MOTOCICLISTICO</text:p>
          </table:table-cell>
          <table:table-cell table:style-name="ce10" office:value-type="float" office:value="13718986" calcext:value-type="float">
            <text:p>13.718.986,00 €</text:p>
          </table:table-cell>
          <table:table-cell table:style-name="ce12" office:value-type="float" office:value="13845281" calcext:value-type="float">
            <text:p>13.845.281,00 €</text:p>
          </table:table-cell>
          <table:table-cell table:style-name="ce13" office:value-type="float" office:value="13746229.59" calcext:value-type="float">
            <text:p>13.746.229,59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PESE PER IL SERVIZIO AEREO</text:p>
          </table:table-cell>
          <table:table-cell table:style-name="ce10" office:value-type="float" office:value="20174213" calcext:value-type="float">
            <text:p>20.174.213,00 €</text:p>
          </table:table-cell>
          <table:table-cell table:style-name="ce12" office:value-type="float" office:value="30093560" calcext:value-type="float">
            <text:p>30.093.560,00 €</text:p>
          </table:table-cell>
          <table:table-cell table:style-name="ce13" office:value-type="float" office:value="29907704.76" calcext:value-type="float">
            <text:p>29.907.704,7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SPESE PER IL SERVIZIO NAVALE</text:p>
          </table:table-cell>
          <table:table-cell table:style-name="ce10" office:value-type="float" office:value="5000000" calcext:value-type="float">
            <text:p>5.000.000,00 €</text:p>
          </table:table-cell>
          <table:table-cell table:style-name="ce12" office:value-type="float" office:value="13724633" calcext:value-type="float">
            <text:p>13.724.633,00 €</text:p>
          </table:table-cell>
          <table:table-cell table:style-name="ce13" office:value-type="float" office:value="13662127.97" calcext:value-type="float">
            <text:p>13.662.127,97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PESE PER IL SERVIZIO TELECOMUNICAZIONI IVI COMPRESE QUELLE RELATIVE ALL'ACQUISTO DI MEZZI DI INVESTIGAZIONE</text:p>
          </table:table-cell>
          <table:table-cell table:style-name="ce10" office:value-type="float" office:value="1793118" calcext:value-type="float">
            <text:p>1.793.118,00 €</text:p>
          </table:table-cell>
          <table:table-cell table:style-name="ce12" office:value-type="float" office:value="2404521" calcext:value-type="float">
            <text:p>2.404.521,00 €</text:p>
          </table:table-cell>
          <table:table-cell table:style-name="ce13" office:value-type="float" office:value="2330837.99" calcext:value-type="float">
            <text:p>2.330.837,99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SPESE PER IL SERVIZIO CINOFILO, ACQUISTO E MANTENIMENTO CANI E MATERIALI SPECIALI. SPESE PER L'ASSISTENZA VETERINARIA.</text:p>
          </table:table-cell>
          <table:table-cell table:style-name="ce10" office:value-type="float" office:value="307318" calcext:value-type="float">
            <text:p>307.318,00 €</text:p>
          </table:table-cell>
          <table:table-cell table:style-name="ce12" office:value-type="float" office:value="553424" calcext:value-type="float">
            <text:p>553.424,00 €</text:p>
          </table:table-cell>
          <table:table-cell table:style-name="ce13" office:value-type="float" office:value="548390.97" calcext:value-type="float">
            <text:p>548.390,97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SPESE CONNESSE AL CONTROLLO DEI BENI VIAGGIANTI. SPESE PER IL PRELEVAMENTO ED IL CONFEZIONAMENTO DI CAMPIONI, ECC.</text:p>
          </table:table-cell>
          <table:table-cell table:style-name="ce10" office:value-type="float" office:value="31490" calcext:value-type="float">
            <text:p>31.490,00 €</text:p>
          </table:table-cell>
          <table:table-cell table:style-name="ce12" office:value-type="float" office:value="282211" calcext:value-type="float">
            <text:p>282.211,00 €</text:p>
          </table:table-cell>
          <table:table-cell table:style-name="ce13" office:value-type="float" office:value="276319.27" calcext:value-type="float">
            <text:p>276.319,27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7</text:p>
          </table:table-cell>
          <table:table-cell table:style-name="ce8" office:value-type="string" calcext:value-type="string">
            <text:p>SOMME DESTINATE ALL'ESTINZIONE DEI DEBITI PREGRESSI AL 31 DICEMBRE 2008 PER SPESE INDIFFERIBI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8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9</text:p>
          </table:table-cell>
          <table:table-cell table:style-name="ce8" office:value-type="string" calcext:value-type="string">
            <text:p><text:s text:c="120"/>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10</text:p>
          </table:table-cell>
          <table:table-cell table:style-name="ce8" office:value-type="string" calcext:value-type="string">
            <text:p>SOMME DESTINATE AL FUNZIONAMENTO DEL CORPO, ECC.</text:p>
          </table:table-cell>
          <table:table-cell table:style-name="ce10" office:value-type="float" office:value="403552" calcext:value-type="float">
            <text:p>403.552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85</text:p>
          </table:table-cell>
          <table:table-cell table:style-name="ce8" office:value-type="string" calcext:value-type="string">
            <text:p>REISCRIZIONE RESIDUI PASSIVI PERENTI RELATIVI A:MANUTENZIONE ORDINARIA E RIPARAZIO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86</text:p>
          </table:table-cell>
          <table:table-cell table:style-name="ce8" office:value-type="string" calcext:value-type="string">
            <text:p>REISCRIZIONE RESIDUI PASSIVI PERENTI RELATIVI A:UTENZE,SERVIZI AUSILIARI,SPESE DI PULIZI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15</text:p>
          </table:table-cell>
          <table:table-cell table:style-name="ce8" office:value-type="string" calcext:value-type="string">
            <text:p>SPESE PER I SERVIZI TECNICO - SPECIALISTICI</text:p>
          </table:table-cell>
          <table:table-cell table:style-name="ce6" office:value-type="string" calcext:value-type="string">
            <text:p>92</text:p>
          </table:table-cell>
          <table:table-cell table:style-name="ce8" office:value-type="string" calcext:value-type="string">
            <text:p>REISCRIZIONE RESIDUI PASSIVI PERENTI RELATIVI A: MANUTENZIONE ORDINARIA E RIPARAZIO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990366" calcext:value-type="float">
            <text:p>990.366,00 €</text:p>
          </table:table-cell>
          <table:table-cell table:style-name="ce13" office:value-type="float" office:value="990365" calcext:value-type="float">
            <text:p>990.365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30</text:p>
          </table:table-cell>
          <table:table-cell table:style-name="ce8" office:value-type="string" calcext:value-type="string">
            <text:p>SPESE PER IL POTENZIAMENTO DEI SERVIZI DEL CORPO DELLA GUARDIA DI FINANZ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L POTENZIAMENTO DEI SERVIZI DEL CORPO DELLA GUARDIA DI FINANZA</text:p>
          </table:table-cell>
          <table:table-cell table:style-name="ce10" office:value-type="float" office:value="1600544" calcext:value-type="float">
            <text:p>1.600.544,00 €</text:p>
          </table:table-cell>
          <table:table-cell table:style-name="ce12" office:value-type="float" office:value="2702049" calcext:value-type="float">
            <text:p>2.702.049,00 €</text:p>
          </table:table-cell>
          <table:table-cell table:style-name="ce13" office:value-type="float" office:value="2692553.79" calcext:value-type="float">
            <text:p>2.692.553,79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30</text:p>
          </table:table-cell>
          <table:table-cell table:style-name="ce8" office:value-type="string" calcext:value-type="string">
            <text:p>SPESE PER IL POTENZIAMENTO DEI SERVIZI DEL CORPO DELLA GUARDIA DI FINANZA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CONSULENZ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FUNZIONAMENTO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30</text:p>
          </table:table-cell>
          <table:table-cell table:style-name="ce8" office:value-type="string" calcext:value-type="string">
            <text:p>SPESE PER IL POTENZIAMENTO DEI SERVIZI DEL CORPO DELLA GUARDIA DI FINANZA</text:p>
          </table:table-cell>
          <table:table-cell table:style-name="ce6" office:value-type="string" calcext:value-type="string">
            <text:p>81</text:p>
          </table:table-cell>
          <table:table-cell table:style-name="ce8" office:value-type="string" calcext:value-type="string">
            <text:p>REISCRIZIONE RESIDUI PASSIVI PERENTI RELATIVI A:BENI DI CONSUM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2</text:p>
          </table:table-cell>
          <table:table-cell table:style-name="ce6" office:value-type="string" calcext:value-type="string">
            <text:p>INTERV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20</text:p>
          </table:table-cell>
          <table:table-cell table:style-name="ce8" office:value-type="string" calcext:value-type="string">
            <text:p>SPESE DA DESTINARE ALLE ATTIVITA' SPORTIVE DEL PERSONALE DEL CORPO DELLA GUARDIA DI FINANZA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DA DESTINARE ALLE ATTIVITA' SPORTIVE DEL PERSONALE DEL CORPO DELLA GUARDIA DI FINANZA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637330" calcext:value-type="float">
            <text:p>637.330,00 €</text:p>
          </table:table-cell>
          <table:table-cell table:style-name="ce13" office:value-type="float" office:value="637330" calcext:value-type="float">
            <text:p>637.33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2</text:p>
          </table:table-cell>
          <table:table-cell table:style-name="ce6" office:value-type="string" calcext:value-type="string">
            <text:p>INTERV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7</text:p>
          </table:table-cell>
          <table:table-cell table:style-name="ce8" office:value-type="string" calcext:value-type="string">
            <text:p>FONDO NECESSARIO AL PAGAMENTO DELL'ACCISA SUI PRODOTTI ENERGETICI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FONDO NECESSARIO AL PAGAMENTO DELL'ACCISA SUI PRODOTTI ENERGETICI</text:p>
          </table:table-cell>
          <table:table-cell table:style-name="ce10" office:value-type="float" office:value="1705288" calcext:value-type="float">
            <text:p>1.705.288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2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DISPOSIZIONI IN MATERIA TRIBUTARIA, DI FUNZIONAMENTO DELL'AMMINISTRAZIONE FINANZIARIA E DI REVISIONE GENERALE DEL CATAST</text:p>
          </table:table-cell>
          <table:table-cell table:style-name="ce10" office:value-type="float" office:value="11529000" calcext:value-type="float">
            <text:p>11.529.000,00 €</text:p>
          </table:table-cell>
          <table:table-cell table:style-name="ce12" office:value-type="float" office:value="11529000" calcext:value-type="float">
            <text:p>11.529.000,00 €</text:p>
          </table:table-cell>
          <table:table-cell table:style-name="ce13" office:value-type="float" office:value="11529000" calcext:value-type="float">
            <text:p>11.529.0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2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COSTRUZIONEE AMMODERNAMENTO IMMOBILI GUARDIA DI FINANZ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2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INTERVENTI DI DECONGESTIONAMENTO DEGLI ATENEI</text:p>
          </table:table-cell>
          <table:table-cell table:style-name="ce10" office:value-type="float" office:value="6285022" calcext:value-type="float">
            <text:p>6.285.022,00 €</text:p>
          </table:table-cell>
          <table:table-cell table:style-name="ce12" office:value-type="float" office:value="6285022" calcext:value-type="float">
            <text:p>6.285.022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2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LIMITI DI IMPEGNO AUTORIZZATI AI FINI DI AGEVOLARE LO SVILUPPO DELL'ECONOMIA E DELL'OCCUPAZION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2</text:p>
          </table:table-cell>
          <table:table-cell table:style-name="ce8" office:value-type="string" calcext:value-type="string">
            <text:p>SPESE PER LA REALIZZAZIONE DI UN PROGRAMMA PER LA COSTRUZIONE, L'AMMODERNAMENTO E L'ACQUISTO DI IMMOBILI, ECC.</text:p>
          </table:table-cell>
          <table:table-cell table:style-name="ce6" office:value-type="string" calcext:value-type="string">
            <text:p>84</text:p>
          </table:table-cell>
          <table:table-cell table:style-name="ce8" office:value-type="string" calcext:value-type="string">
            <text:p>REISCRIZIONE RESIDUI PASSIVI PERENTI RELATIVI A:FABBRICATI NON RESIDENZIA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23</text:p>
          </table:table-cell>
          <table:table-cell table:style-name="ce8" office:value-type="string" calcext:value-type="string">
            <text:p>SOMMA DA ASSEGNARE ALL'AGENZIA DEL DEMANIO AI FINI DEL PAGAMENTO DELLE SPESE DI MANUTENZIONE E MESSA A NORMA PER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OMMA DA ASSEGNARE ALL'AGENZIA DEL DEMANIO AI FINI DEL PAGAMENTO DELLE SPESE DI MANUTENZIONE E MESSA A NORMA PER, ECC.</text:p>
          </table:table-cell>
          <table:table-cell table:style-name="ce10" office:value-type="float" office:value="2355014" calcext:value-type="float">
            <text:p>2.355.014,00 €</text:p>
          </table:table-cell>
          <table:table-cell table:style-name="ce12" office:value-type="float" office:value="2355014" calcext:value-type="float">
            <text:p>2.355.014,00 €</text:p>
          </table:table-cell>
          <table:table-cell table:style-name="ce13" office:value-type="float" office:value="2298937.76" calcext:value-type="float">
            <text:p>2.298.937,76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0</text:p>
          </table:table-cell>
          <table:table-cell table:style-name="ce8" office:value-type="string" calcext:value-type="string">
            <text:p>SPESE PER LO SVILUPPO DEI SERVIZI AUTOMATIZZATI DEL SISTEMA INFORMATIVO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HARDWARE E SOFTWARE DI BASE</text:p>
          </table:table-cell>
          <table:table-cell table:style-name="ce10" office:value-type="float" office:value="5076500" calcext:value-type="float">
            <text:p>5.076.500,00 €</text:p>
          </table:table-cell>
          <table:table-cell table:style-name="ce12" office:value-type="float" office:value="5076500" calcext:value-type="float">
            <text:p>5.076.500,00 €</text:p>
          </table:table-cell>
          <table:table-cell table:style-name="ce13" office:value-type="float" office:value="4348893.35" calcext:value-type="float">
            <text:p>4.348.893,3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0</text:p>
          </table:table-cell>
          <table:table-cell table:style-name="ce8" office:value-type="string" calcext:value-type="string">
            <text:p>SPESE PER LO SVILUPPO DEI SERVIZI AUTOMATIZZATI DEL SISTEMA INFORMATIVO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OFTWARE APPLICATIVO</text:p>
          </table:table-cell>
          <table:table-cell table:style-name="ce10" office:value-type="float" office:value="4059888" calcext:value-type="float">
            <text:p>4.059.888,00 €</text:p>
          </table:table-cell>
          <table:table-cell table:style-name="ce12" office:value-type="float" office:value="4059888" calcext:value-type="float">
            <text:p>4.059.888,00 €</text:p>
          </table:table-cell>
          <table:table-cell table:style-name="ce13" office:value-type="float" office:value="4056283.04" calcext:value-type="float">
            <text:p>4.056.283,0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0</text:p>
          </table:table-cell>
          <table:table-cell table:style-name="ce8" office:value-type="string" calcext:value-type="string">
            <text:p>SPESE PER LO SVILUPPO DEI SERVIZI AUTOMATIZZATI DEL SISTEMA INFORMATIVO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RETI</text:p>
          </table:table-cell>
          <table:table-cell table:style-name="ce10" office:value-type="float" office:value="1046861" calcext:value-type="float">
            <text:p>1.046.861,00 €</text:p>
          </table:table-cell>
          <table:table-cell table:style-name="ce12" office:value-type="float" office:value="1046861" calcext:value-type="float">
            <text:p>1.046.861,00 €</text:p>
          </table:table-cell>
          <table:table-cell table:style-name="ce13" office:value-type="float" office:value="1046853.81" calcext:value-type="float">
            <text:p>1.046.853,81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0</text:p>
          </table:table-cell>
          <table:table-cell table:style-name="ce8" office:value-type="string" calcext:value-type="string">
            <text:p>SPESE PER LO SVILUPPO DEI SERVIZI AUTOMATIZZATI DEL SISTEMA INFORMATIVO</text:p>
          </table:table-cell>
          <table:table-cell table:style-name="ce6" office:value-type="string" calcext:value-type="string">
            <text:p>86</text:p>
          </table:table-cell>
          <table:table-cell table:style-name="ce8" office:value-type="string" calcext:value-type="string">
            <text:p>REISCRIZIONE RESIDUI PASSIVI PERENTI RELATIVI A:SOFTWARE E HARDWAR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5</text:p>
          </table:table-cell>
          <table:table-cell table:style-name="ce8" office:value-type="string" calcext:value-type="string">
            <text:p>SPESE PER LA MANUTENZIONE STRAORDINARIA DEGLI ALLOGGI DI SERVIZIO PER IL PERSONALE DEL CORPO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A MANUTENZIONE STRAORDINARIA DEGLI ALLOGGI DI SERVIZIO PER IL PERSONALE DEL CORPO.</text:p>
          </table:table-cell>
          <table:table-cell table:style-name="ce10" office:value-type="float" office:value="40460" calcext:value-type="float">
            <text:p>40.460,00 €</text:p>
          </table:table-cell>
          <table:table-cell table:style-name="ce12" office:value-type="float" office:value="40460" calcext:value-type="float">
            <text:p>40.46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6</text:p>
          </table:table-cell>
          <table:table-cell table:style-name="ce8" office:value-type="string" calcext:value-type="string">
            <text:p>SPESE PER IL RIPRISTINO DI IMMOBILI NON RIASSEGNABILI PERCHE' IN ATTESA DI MANUTENZIONE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L RIPRISTINO DI IMMOBILI NON RIASSEGNABILI PERCHE' IN ATTESA DI MANUTENZIONE</text:p>
          </table:table-cell>
          <table:table-cell table:style-name="ce10" office:value-type="float" office:value="62274" calcext:value-type="float">
            <text:p>62.274,00 €</text:p>
          </table:table-cell>
          <table:table-cell table:style-name="ce12" office:value-type="float" office:value="62274" calcext:value-type="float">
            <text:p>62.274,00 €</text:p>
          </table:table-cell>
          <table:table-cell table:style-name="ce13" office:value-type="float" office:value="4323.57" calcext:value-type="float">
            <text:p>4.323,57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38</text:p>
          </table:table-cell>
          <table:table-cell table:style-name="ce8" office:value-type="string" calcext:value-type="string">
            <text:p>CONTRIBUTI PER L'AMMORTAMENTO DEI MUTUI CONTRATTI DALL'ISTITUTO NAZIONALE PER LE CASE DEGLI IMPIEGAT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NTRIBUTI PER L'AMMORTAMENTO DEI MUTUI CONTRATTI DALL'ISTITUTO NAZIONALE PER LE CASE DEGLI IMPIEGATI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0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MOTORIZZAZION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38000" calcext:value-type="float">
            <text:p>38.000,00 €</text:p>
          </table:table-cell>
          <table:table-cell table:style-name="ce13" office:value-type="float" office:value="28500" calcext:value-type="float">
            <text:p>28.5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0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AERE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0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NAVALE</text:p>
          </table:table-cell>
          <table:table-cell table:style-name="ce10" office:value-type="float" office:value="3200000" calcext:value-type="float">
            <text:p>3.200.000,00 €</text:p>
          </table:table-cell>
          <table:table-cell table:style-name="ce12" office:value-type="float" office:value="3200000" calcext:value-type="float">
            <text:p>3.200.000,00 €</text:p>
          </table:table-cell>
          <table:table-cell table:style-name="ce13" office:value-type="float" office:value="3200000" calcext:value-type="float">
            <text:p>3.200.0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0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TELECOMUNICAZIONI</text:p>
          </table:table-cell>
          <table:table-cell table:style-name="ce10" office:value-type="float" office:value="730000" calcext:value-type="float">
            <text:p>730.000,00 €</text:p>
          </table:table-cell>
          <table:table-cell table:style-name="ce12" office:value-type="float" office:value="730000" calcext:value-type="float">
            <text:p>730.000,00 €</text:p>
          </table:table-cell>
          <table:table-cell table:style-name="ce13" office:value-type="float" office:value="729999.5" calcext:value-type="float">
            <text:p>729.999,5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0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EQUIPAGGIAMENT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0</text:p>
          </table:table-cell>
          <table:table-cell table:style-name="ce8" office:value-type="string" calcext:value-type="string">
            <text:p>ACQUISIZIONE DI MEZZI TERRESTRI, NAVALI, AEREI, APPARATI, STRUMENTAZIONI E IMPIANTI DI TELECOMUNICAZIONI, PARTI DI RICAM</text:p>
          </table:table-cell>
          <table:table-cell table:style-name="ce6" office:value-type="string" calcext:value-type="string">
            <text:p>6</text:p>
          </table:table-cell>
          <table:table-cell table:style-name="ce8" office:value-type="string" calcext:value-type="string">
            <text:p>ARMAMENTO</text:p>
          </table:table-cell>
          <table:table-cell table:style-name="ce10" office:value-type="float" office:value="130000" calcext:value-type="float">
            <text:p>130.000,00 €</text:p>
          </table:table-cell>
          <table:table-cell table:style-name="ce12" office:value-type="float" office:value="159500" calcext:value-type="float">
            <text:p>159.500,00 €</text:p>
          </table:table-cell>
          <table:table-cell table:style-name="ce13" office:value-type="float" office:value="158897.2" calcext:value-type="float">
            <text:p>158.897,2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3</text:p>
          </table:table-cell>
          <table:table-cell table:style-name="ce8" office:value-type="string" calcext:value-type="string">
            <text:p>SPESE PER L'ACQUISIZIONE E REALIZZAZIONE DELLE INFRASTRUTTURE DEL CORPO DELLA GUARDIA DI FINANZA, ECC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ACQUISTO DI AUTOMOTOVEICOL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3</text:p>
          </table:table-cell>
          <table:table-cell table:style-name="ce8" office:value-type="string" calcext:value-type="string">
            <text:p>SPESE PER L'ACQUISIZIONE E REALIZZAZIONE DELLE INFRASTRUTTURE DEL CORPO DELLA GUARDIA DI FINANZA, ECC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DOTAZIONI SPECIALISTICHE E DISPOSITIVI DI PROTEZIONE PER LE ATTIVITA' DI SICUREZZA PUBBLIC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3</text:p>
          </table:table-cell>
          <table:table-cell table:style-name="ce8" office:value-type="string" calcext:value-type="string">
            <text:p>SPESE PER L'ACQUISIZIONE E REALIZZAZIONE DELLE INFRASTRUTTURE DEL CORPO DELLA GUARDIA DI FINANZA, ECC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TELEMATIC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5</text:p>
          </table:table-cell>
          <table:table-cell table:style-name="ce8" office:value-type="string" calcext:value-type="string">
            <text:p>FONDO PER L'AMMODERNAMENTO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FONDO PER L'AMMODERNAMENTO, ECC.</text:p>
          </table:table-cell>
          <table:table-cell table:style-name="ce10" office:value-type="float" office:value="23000000" calcext:value-type="float">
            <text:p>23.000.000,00 €</text:p>
          </table:table-cell>
          <table:table-cell table:style-name="ce12" office:value-type="float" office:value="23000000" calcext:value-type="float">
            <text:p>23.000.000,00 €</text:p>
          </table:table-cell>
          <table:table-cell table:style-name="ce13" office:value-type="float" office:value="20000000" calcext:value-type="float">
            <text:p>20.000.00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8</text:p>
          </table:table-cell>
          <table:table-cell table:style-name="ce8" office:value-type="string" calcext:value-type="string">
            <text:p>SPESE PER LA REALIZZAZIONE DI UN PROGRAMMA DI INTERVENTI PER CONSENTIRE L'ADEGUAMENTO DELLA COMPONENTE AERONAVAL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LA REALIZZAZIONE DI UN PROGRAMMA DI INTERVENTI PER CONSENTIRE L'ADEGUAMENTO DELLA COMPONENTE AERONAVALE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8</text:p>
          </table:table-cell>
          <table:table-cell table:style-name="ce8" office:value-type="string" calcext:value-type="string">
            <text:p>SPESE PER LA REALIZZAZIONE DI UN PROGRAMMA DI INTERVENTI PER CONSENTIRE L'ADEGUAMENTO DELLA COMPONENTE AERONAVALE, ECC.</text:p>
          </table:table-cell>
          <table:table-cell table:style-name="ce6" office:value-type="string" calcext:value-type="string">
            <text:p>81</text:p>
          </table:table-cell>
          <table:table-cell table:style-name="ce8" office:value-type="string" calcext:value-type="string">
            <text:p>REISCRIZIONE RESIDUI PASSIVI PERENTI RELATIVI A:MEZZI DI TRASPORT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8</text:p>
          </table:table-cell>
          <table:table-cell table:style-name="ce8" office:value-type="string" calcext:value-type="string">
            <text:p>SPESE PER LA REALIZZAZIONE DI UN PROGRAMMA DI INTERVENTI PER CONSENTIRE L'ADEGUAMENTO DELLA COMPONENTE AERONAVALE, ECC.</text:p>
          </table:table-cell>
          <table:table-cell table:style-name="ce6" office:value-type="string" calcext:value-type="string">
            <text:p>88</text:p>
          </table:table-cell>
          <table:table-cell table:style-name="ce8" office:value-type="string" calcext:value-type="string">
            <text:p>REISCRIZIONE RESIDUI PASSIVI PERENTI RELATIVI A:ARMI LEGGERE E VEICOLI PER SICUREZZA PUBBLIC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8</text:p>
          </table:table-cell>
          <table:table-cell table:style-name="ce8" office:value-type="string" calcext:value-type="string">
            <text:p>SPESE PER LA REALIZZAZIONE DI UN PROGRAMMA DI INTERVENTI PER CONSENTIRE L'ADEGUAMENTO DELLA COMPONENTE AERONAVALE, ECC.</text:p>
          </table:table-cell>
          <table:table-cell table:style-name="ce6" office:value-type="string" calcext:value-type="string">
            <text:p>93</text:p>
          </table:table-cell>
          <table:table-cell table:style-name="ce8" office:value-type="string" calcext:value-type="string">
            <text:p>REISCRIZIONE DI RESIDUI PASSIVI PERENTI RELATIVI A <text:s/>MEZZI AEREI, NAVALI E TERRESTR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154984" calcext:value-type="float">
            <text:p>154.984,00 €</text:p>
          </table:table-cell>
          <table:table-cell table:style-name="ce13" office:value-type="float" office:value="154983.85" calcext:value-type="float">
            <text:p>154.983,8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9</text:p>
          </table:table-cell>
          <table:table-cell table:style-name="ce8" office:value-type="string" calcext:value-type="string">
            <text:p>CONTRIBUTO QUINDICENNALE PER L'AMMODERNAMENTO E LA RAZIONALIZZAZIONE DELLA FLOTTA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NTRIBUTO QUINDICENNALE PER L'AMMODERNAMENTO E LA RAZIONALIZZAZIONE DELLA FLOTTA, ECC.</text:p>
          </table:table-cell>
          <table:table-cell table:style-name="ce10" office:value-type="float" office:value="19215000" calcext:value-type="float">
            <text:p>19.215.000,00 €</text:p>
          </table:table-cell>
          <table:table-cell table:style-name="ce12" office:value-type="float" office:value="19215000" calcext:value-type="float">
            <text:p>19.215.00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9</text:p>
          </table:table-cell>
          <table:table-cell table:style-name="ce8" office:value-type="string" calcext:value-type="string">
            <text:p>CONTRIBUTO QUINDICENNALE PER L'AMMODERNAMENTO E LA RAZIONALIZZAZIONE DELLA FLOTTA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RIFINANZIAMENTO DEL CONTRIBUTO QUINDICENNALE PER L'AMMODERNAMENTO E LA RAZIONALIZZAZIONE DELLA FLOTTA DEL CORPO, ECC.</text:p>
          </table:table-cell>
          <table:table-cell table:style-name="ce10" office:value-type="float" office:value="2382000" calcext:value-type="float">
            <text:p>2.382.000,00 €</text:p>
          </table:table-cell>
          <table:table-cell table:style-name="ce12" office:value-type="float" office:value="2382000" calcext:value-type="float">
            <text:p>2.382.000,00 €</text:p>
          </table:table-cell>
          <table:table-cell table:style-name="ce13" office:value-type="float" office:value="2381442.25" calcext:value-type="float">
            <text:p>2.381.442,25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9</text:p>
          </table:table-cell>
          <table:table-cell table:style-name="ce8" office:value-type="string" calcext:value-type="string">
            <text:p>CONTRIBUTO QUINDICENNALE PER L'AMMODERNAMENTO E LA RAZIONALIZZAZIONE DELLA FLOTTA, ECC.</text:p>
          </table:table-cell>
          <table:table-cell table:style-name="ce6" office:value-type="string" calcext:value-type="string">
            <text:p>81</text:p>
          </table:table-cell>
          <table:table-cell table:style-name="ce8" office:value-type="string" calcext:value-type="string">
            <text:p>REISCRIZIONE RESIDUI PASSIVI PERENTI RELATIVI A:MEZZI DI TRASPORT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49</text:p>
          </table:table-cell>
          <table:table-cell table:style-name="ce8" office:value-type="string" calcext:value-type="string">
            <text:p>CONTRIBUTO QUINDICENNALE PER L'AMMODERNAMENTO E LA RAZIONALIZZAZIONE DELLA FLOTTA, ECC.</text:p>
          </table:table-cell>
          <table:table-cell table:style-name="ce6" office:value-type="string" calcext:value-type="string">
            <text:p>88</text:p>
          </table:table-cell>
          <table:table-cell table:style-name="ce8" office:value-type="string" calcext:value-type="string">
            <text:p>REISCRIZIONE RESIDUI PASSIVI PERENTI RELATIVI A:ARMI LEGGERE E VEICOLI PER SICUREZZA PUBBLIC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0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10" office:value-type="float" office:value="12810000" calcext:value-type="float">
            <text:p>12.810.000,00 €</text:p>
          </table:table-cell>
          <table:table-cell table:style-name="ce12" office:value-type="float" office:value="12810000" calcext:value-type="float">
            <text:p>12.810.000,00 €</text:p>
          </table:table-cell>
          <table:table-cell table:style-name="ce13" office:value-type="float" office:value="8117940.58" calcext:value-type="float">
            <text:p>8.117.940,58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0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INVESTIMENTI INFRASTRUTTURALI</text:p>
          </table:table-cell>
          <table:table-cell table:style-name="ce10" office:value-type="float" office:value="3926194" calcext:value-type="float">
            <text:p>3.926.194,00 €</text:p>
          </table:table-cell>
          <table:table-cell table:style-name="ce12" office:value-type="float" office:value="3926194" calcext:value-type="float">
            <text:p>3.926.194,00 €</text:p>
          </table:table-cell>
          <table:table-cell table:style-name="ce13" office:value-type="float" office:value="3400464.88" calcext:value-type="float">
            <text:p>3.400.464,88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0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RIFINANZIAMENTO DEL CONTRIBUTO QUINDICENNALE PER IL COMPLETAMENTO DEL PROGRAMMA DI DOTAZIONE INFRASTRUTTURALE, ECC.</text:p>
          </table:table-cell>
          <table:table-cell table:style-name="ce10" office:value-type="float" office:value="705000" calcext:value-type="float">
            <text:p>705.000,00 €</text:p>
          </table:table-cell>
          <table:table-cell table:style-name="ce12" office:value-type="float" office:value="705000" calcext:value-type="float">
            <text:p>705.000,00 €</text:p>
          </table:table-cell>
          <table:table-cell table:style-name="ce13" office:value-type="float" office:value="704737" calcext:value-type="float">
            <text:p>704.737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0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81</text:p>
          </table:table-cell>
          <table:table-cell table:style-name="ce8" office:value-type="string" calcext:value-type="string">
            <text:p>REISCRIZIONE RESIDUI PASSIVI PERENTI RELATIVI A:MEZZI DI TRASPORT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0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85</text:p>
          </table:table-cell>
          <table:table-cell table:style-name="ce8" office:value-type="string" calcext:value-type="string">
            <text:p>REISCRIZIONE DI RESIDUI PASSIVI PERENTI RELATIVI A: FABBRICAT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157684" calcext:value-type="float">
            <text:p>157.684,00 €</text:p>
          </table:table-cell>
          <table:table-cell table:style-name="ce13" office:value-type="float" office:value="157683.33" calcext:value-type="float">
            <text:p>157.683,3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0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87</text:p>
          </table:table-cell>
          <table:table-cell table:style-name="ce8" office:value-type="string" calcext:value-type="string">
            <text:p>REISCRIZIONE RESIDUI PASSIVI PERENTI RELATIVI A:INFRASTRUTTURE MILITAR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0</text:p>
          </table:table-cell>
          <table:table-cell table:style-name="ce8" office:value-type="string" calcext:value-type="string">
            <text:p>CONTRIBUTO QUINDICENNALE PER IL COMPLETAMENTO DEL PROGRAMMA DI DOTAZIONE INFRASTRUTTURALE, ECC.</text:p>
          </table:table-cell>
          <table:table-cell table:style-name="ce6" office:value-type="string" calcext:value-type="string">
            <text:p>88</text:p>
          </table:table-cell>
          <table:table-cell table:style-name="ce8" office:value-type="string" calcext:value-type="string">
            <text:p>REISCRIZIONE RESIDUI PASSIVI PERENTI RELATIVI A:ARMI LEGGERE E VEICOLI PER SICUREZZA PUBBLICA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1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10" office:value-type="float" office:value="99874913" calcext:value-type="float">
            <text:p>99.874.913,00 €</text:p>
          </table:table-cell>
          <table:table-cell table:style-name="ce12" office:value-type="float" office:value="99874913" calcext:value-type="float">
            <text:p>99.874.913,00 €</text:p>
          </table:table-cell>
          <table:table-cell table:style-name="ce13" office:value-type="float" office:value="37901317.83" calcext:value-type="float">
            <text:p>37.901.317,83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1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POTENZIAMENTO E AMMODERNAMENTO DELLA FLOTTA AERONAVALE DELL'INFRASTRUTTURA DI EROGAZIONE DEI SERVIZI TELEMATICI DEL CORP</text:p>
          </table:table-cell>
          <table:table-cell table:style-name="ce10" office:value-type="float" office:value="17500000" calcext:value-type="float">
            <text:p>17.500.000,00 €</text:p>
          </table:table-cell>
          <table:table-cell table:style-name="ce12" office:value-type="float" office:value="17500000" calcext:value-type="float">
            <text:p>17.500.000,00 €</text:p>
          </table:table-cell>
          <table:table-cell table:style-name="ce13" office:value-type="float" office:value="17460462.3" calcext:value-type="float">
            <text:p>17.460.462,3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1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81</text:p>
          </table:table-cell>
          <table:table-cell table:style-name="ce8" office:value-type="string" calcext:value-type="string">
            <text:p>REISCRIZIONE RESIDUI PASSIVI PERENTI RELATIVI A:MEZZI DI TRASPORTO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1</text:p>
          </table:table-cell>
          <table:table-cell table:style-name="ce8" office:value-type="string" calcext:value-type="string">
            <text:p>CONTRIBUTO PER L'AMMODERNAMENTO E LA RAZIONALIZZAZIONE DELLA FLOTTA, ANCHE VEICOLARE, ECC.</text:p>
          </table:table-cell>
          <table:table-cell table:style-name="ce6" office:value-type="string" calcext:value-type="string">
            <text:p>93</text:p>
          </table:table-cell>
          <table:table-cell table:style-name="ce8" office:value-type="string" calcext:value-type="string">
            <text:p>REISCRIZIONE DI RESIDUI PASSIVI PERENTI RELATIVI A <text:s/>MEZZI AEREI, NAVALI E TERRESTR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14399" calcext:value-type="float">
            <text:p>14.399,00 €</text:p>
          </table:table-cell>
          <table:table-cell table:style-name="ce13" office:value-type="float" office:value="14398.23" calcext:value-type="float">
            <text:p>14.398,23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2</text:p>
          </table:table-cell>
          <table:table-cell table:style-name="ce8" office:value-type="string" calcext:value-type="string">
            <text:p>SOMME PER LA REALIZZAZIONE DI INTERVENTI DI EDILIZIA PUBBLICA CONNESSA 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OMME PER LA REALIZZAZIONE DI INTERVENTI DI EDILIZIA PUBBLICA, ECC.</text:p>
          </table:table-cell>
          <table:table-cell table:style-name="ce10" office:value-type="float" office:value="40838976" calcext:value-type="float">
            <text:p>40.838.976,00 €</text:p>
          </table:table-cell>
          <table:table-cell table:style-name="ce12" office:value-type="float" office:value="40838976" calcext:value-type="float">
            <text:p>40.838.976,00 €</text:p>
          </table:table-cell>
          <table:table-cell table:style-name="ce13" office:value-type="float" office:value="14702990.19" calcext:value-type="float">
            <text:p>14.702.990,19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2</text:p>
          </table:table-cell>
          <table:table-cell table:style-name="ce8" office:value-type="string" calcext:value-type="string">
            <text:p>SOMME PER LA REALIZZAZIONE DI INTERVENTI DI EDILIZIA PUBBLICA CONNESSA 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OMME DESTINATE ALLA REALIZZAZIONE DEGLI INTERVENTI DI EDILIZIA PUBBLICA, CONNESSA AL FINANZIAMENTO DEGLI INVEST. ECC.</text:p>
          </table:table-cell>
          <table:table-cell table:style-name="ce10" office:value-type="float" office:value="10022923" calcext:value-type="float">
            <text:p>10.022.923,00 €</text:p>
          </table:table-cell>
          <table:table-cell table:style-name="ce12" office:value-type="float" office:value="10022923" calcext:value-type="float">
            <text:p>10.022.923,00 €</text:p>
          </table:table-cell>
          <table:table-cell table:style-name="ce13" office:value-type="float" office:value="548530.55" calcext:value-type="float">
            <text:p>548.530,55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2</text:p>
          </table:table-cell>
          <table:table-cell table:style-name="ce8" office:value-type="string" calcext:value-type="string">
            <text:p>SOMME PER LA REALIZZAZIONE DI INTERVENTI DI EDILIZIA PUBBLICA CONNESSA , ECC.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SOMME PER LA REALIZZAZIONE DI INTERVENTI DI EDILIZIA PUBBLICA CONNESSA AL FINANZIAMENTO DEGLI INVESTIMENTI, ECC.</text:p>
          </table:table-cell>
          <table:table-cell table:style-name="ce10" office:value-type="float" office:value="10100000" calcext:value-type="float">
            <text:p>10.100.000,00 €</text:p>
          </table:table-cell>
          <table:table-cell table:style-name="ce12" office:value-type="float" office:value="10100000" calcext:value-type="float">
            <text:p>10.100.000,00 €</text:p>
          </table:table-cell>
          <table:table-cell table:style-name="ce13" office:value-type="float" office:value="2644343.74" calcext:value-type="float">
            <text:p>2.644.343,74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2</text:p>
          </table:table-cell>
          <table:table-cell table:style-name="ce8" office:value-type="string" calcext:value-type="string">
            <text:p>SOMME PER LA REALIZZAZIONE DI INTERVENTI DI EDILIZIA PUBBLICA CONNESSA , ECC.</text:p>
          </table:table-cell>
          <table:table-cell table:style-name="ce6" office:value-type="string" calcext:value-type="string">
            <text:p>4</text:p>
          </table:table-cell>
          <table:table-cell table:style-name="ce8" office:value-type="string" calcext:value-type="string">
            <text:p>SOMME DESTINATE ALLA REALIZZAZIONE DEGLI INTERVENTI CONNESSI ALLA PREVENZIONE DEL RISCHIO SISMICO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2</text:p>
          </table:table-cell>
          <table:table-cell table:style-name="ce8" office:value-type="string" calcext:value-type="string">
            <text:p>SOMME PER LA REALIZZAZIONE DI INTERVENTI DI EDILIZIA PUBBLICA CONNESSA , ECC.</text:p>
          </table:table-cell>
          <table:table-cell table:style-name="ce6" office:value-type="string" calcext:value-type="string">
            <text:p>5</text:p>
          </table:table-cell>
          <table:table-cell table:style-name="ce8" office:value-type="string" calcext:value-type="string">
            <text:p>SOMME DESTINATE ALLA REALIZZAZIONE, ECC.</text:p>
          </table:table-cell>
          <table:table-cell table:style-name="ce10" office:value-type="float" office:value="41860000" calcext:value-type="float">
            <text:p>41.860.000,00 €</text:p>
          </table:table-cell>
          <table:table-cell table:style-name="ce12" office:value-type="float" office:value="41860000" calcext:value-type="float">
            <text:p>41.860.000,00 €</text:p>
          </table:table-cell>
          <table:table-cell table:style-name="ce13" office:value-type="float" office:value="22012957.62" calcext:value-type="float">
            <text:p>22.012.957,62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5</text:p>
          </table:table-cell>
          <table:table-cell table:style-name="ce8" office:value-type="string" calcext:value-type="string">
            <text:p>ACQUISTO DI MOBILI, MACCHINARI E ATTREZZATURE PER UFFICI E LOCAL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ACQUISTO DI MOBILI, MACCHINARI E ATTREZZATURE PER UFFICI E LOCALI, ECC.</text:p>
          </table:table-cell>
          <table:table-cell table:style-name="ce10" office:value-type="float" office:value="7603678" calcext:value-type="float">
            <text:p>7.603.678,00 €</text:p>
          </table:table-cell>
          <table:table-cell table:style-name="ce12" office:value-type="float" office:value="7603678" calcext:value-type="float">
            <text:p>7.603.678,00 €</text:p>
          </table:table-cell>
          <table:table-cell table:style-name="ce13" office:value-type="float" office:value="7594608.67" calcext:value-type="float">
            <text:p>7.594.608,67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5</text:p>
          </table:table-cell>
          <table:table-cell table:style-name="ce8" office:value-type="string" calcext:value-type="string">
            <text:p>ACQUISTO DI MOBILI, MACCHINARI E ATTREZZATURE PER UFFICI E LOCALI, ECC.</text:p>
          </table:table-cell>
          <table:table-cell table:style-name="ce6" office:value-type="string" calcext:value-type="string">
            <text:p>82</text:p>
          </table:table-cell>
          <table:table-cell table:style-name="ce8" office:value-type="string" calcext:value-type="string">
            <text:p>REISCRIZIONE RESIDUI PASSIVI PERENTI RELATIVI A: MOBILI, MACCHINARI,ATTREZZATURE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INVESTIMENTI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7856</text:p>
          </table:table-cell>
          <table:table-cell table:style-name="ce8" office:value-type="string" calcext:value-type="string">
            <text:p>SPESE PER IL POTENZIAMENTO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SPESE PER IL POTENZIAMENTO, ECC.</text:p>
          </table:table-cell>
          <table:table-cell table:style-name="ce10" office:value-type="float" office:value="2894946" calcext:value-type="float">
            <text:p>2.894.946,00 €</text:p>
          </table:table-cell>
          <table:table-cell table:style-name="ce12" office:value-type="float" office:value="2894946" calcext:value-type="float">
            <text:p>2.894.946,00 €</text:p>
          </table:table-cell>
          <table:table-cell table:style-name="ce13" office:value-type="float" office:value="2227843.32" calcext:value-type="float">
            <text:p>2.227.843,32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3988</text:p>
          </table:table-cell>
          <table:table-cell table:style-name="ce8" office:value-type="string" calcext:value-type="string">
            <text:p>QUOTE DEI PROVENTI CONTRAVVENZIONALI, DELLE PENE PECUNIARIE E DELLE SOMME RICAVATE DALLA VENDITA DI BENI CONFISCATI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QUOTE DEI PROVENTI CONTRAVVENZIONALI, DELLE PENE PECUNIARIE E DELLE SOMME RICAVATE DALLA VENDITA DI BENI, ECC.</text:p>
          </table:table-cell>
          <table:table-cell table:style-name="ce10" office:value-type="float" office:value="364125" calcext:value-type="float">
            <text:p>364.125,00 €</text:p>
          </table:table-cell>
          <table:table-cell table:style-name="ce12" office:value-type="float" office:value="547257" calcext:value-type="float">
            <text:p>547.257,00 €</text:p>
          </table:table-cell>
          <table:table-cell table:style-name="ce13" office:value-type="float" office:value="547257" calcext:value-type="float">
            <text:p>547.257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3988</text:p>
          </table:table-cell>
          <table:table-cell table:style-name="ce8" office:value-type="string" calcext:value-type="string">
            <text:p>QUOTE DEI PROVENTI CONTRAVVENZIONALI, DELLE PENE PECUNIARIE E DELLE SOMME RICAVATE DALLA VENDITA DI BENI CONFISCATI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OMME DESTINATE ALLA GESTIONE DI TRIBUTI SPECIALI, ECC.</text:p>
          </table:table-cell>
          <table:table-cell table:style-name="ce10" office:value-type="float" office:value="1797857" calcext:value-type="float">
            <text:p>1.797.857,00 €</text:p>
          </table:table-cell>
          <table:table-cell table:style-name="ce12" office:value-type="float" office:value="1797857" calcext:value-type="float">
            <text:p>1.797.857,00 €</text:p>
          </table:table-cell>
          <table:table-cell table:style-name="ce13" office:value-type="float" office:value="1797857" calcext:value-type="float">
            <text:p>1.797.857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3988</text:p>
          </table:table-cell>
          <table:table-cell table:style-name="ce8" office:value-type="string" calcext:value-type="string">
            <text:p>QUOTE DEI PROVENTI CONTRAVVENZIONALI, DELLE PENE PECUNIARIE E DELLE SOMME RICAVATE DALLA VENDITA DI BENI CONFISCATI ECC.</text:p>
          </table:table-cell>
          <table:table-cell table:style-name="ce6" office:value-type="string" calcext:value-type="string">
            <text:p>82</text:p>
          </table:table-cell>
          <table:table-cell table:style-name="ce8" office:value-type="string" calcext:value-type="string">
            <text:p>REISCRIZIONE RESIDUI PASSIVI PERENTI RELATIVI A:ALTRE PRESTAZIONI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0" calcext:value-type="float">
            <text:p>0,00 €</text:p>
          </table:table-cell>
          <table:table-cell table:style-name="ce13" office:value-type="float" office:value="0" calcext:value-type="float">
            <text:p>0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07</text:p>
          </table:table-cell>
          <table:table-cell table:style-name="ce8" office:value-type="string" calcext:value-type="string">
            <text:p>QUOTA DELLE RISORSE RELATIVE ALLE SOMME RISCOSSE IN VIA DEFINITIVA CORRELABILI AD ATTIVITA' DI CONTROLLO FISCAL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QUOTA DELLE RISORSE DETERMINATE AI SENSI DELL'ART. 12, DEL D.L. 28 MARZO 1997, N. 79 DA DESTINARE AL FONDO DI ASSI, ECC.</text:p>
          </table:table-cell>
          <table:table-cell table:style-name="ce10" office:value-type="float" office:value="0" calcext:value-type="float">
            <text:p>0,00 €</text:p>
          </table:table-cell>
          <table:table-cell table:style-name="ce12" office:value-type="float" office:value="31388716" calcext:value-type="float">
            <text:p>31.388.716,00 €</text:p>
          </table:table-cell>
          <table:table-cell table:style-name="ce13" office:value-type="float" office:value="31388716" calcext:value-type="float">
            <text:p>31.388.716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9</text:p>
          </table:table-cell>
          <table:table-cell table:style-name="ce8" office:value-type="string" calcext:value-type="string">
            <text:p>QUOTA DEL 20 PER CENTO DELLE SANZIONI PECUNIARIE RISCOSSE IN MATERIA DI IMPOSTE DIRETTE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QUOTA DEL 20 PER CENTO DELLE SANZIONI PECUNIARIE RISCOSSE INMATERIA DIIMPOSTE DIRETTE DA DESTINARE AL FONDO, ECC.</text:p>
          </table:table-cell>
          <table:table-cell table:style-name="ce10" office:value-type="float" office:value="2719754" calcext:value-type="float">
            <text:p>2.719.754,00 €</text:p>
          </table:table-cell>
          <table:table-cell table:style-name="ce12" office:value-type="float" office:value="2719754" calcext:value-type="float">
            <text:p>2.719.754,00 €</text:p>
          </table:table-cell>
          <table:table-cell table:style-name="ce13" office:value-type="float" office:value="2719754" calcext:value-type="float">
            <text:p>2.719.754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289</text:p>
          </table:table-cell>
          <table:table-cell table:style-name="ce8" office:value-type="string" calcext:value-type="string">
            <text:p>QUOTA DEL 20 PER CENTO DELLE SANZIONI PECUNIARIE RISCOSSE IN MATERIA DI IMPOSTE DIRETTE, ECC.</text:p>
          </table:table-cell>
          <table:table-cell table:style-name="ce6" office:value-type="string" calcext:value-type="string">
            <text:p>2</text:p>
          </table:table-cell>
          <table:table-cell table:style-name="ce8" office:value-type="string" calcext:value-type="string">
            <text:p>SOMME DESTINATE ALLA GESTIONE DI TRIBUTI SPECIALI, ECC.</text:p>
          </table:table-cell>
          <table:table-cell table:style-name="ce10" office:value-type="float" office:value="22028417" calcext:value-type="float">
            <text:p>22.028.417,00 €</text:p>
          </table:table-cell>
          <table:table-cell table:style-name="ce12" office:value-type="float" office:value="22028417" calcext:value-type="float">
            <text:p>22.028.417,00 €</text:p>
          </table:table-cell>
          <table:table-cell table:style-name="ce13" office:value-type="float" office:value="22028417" calcext:value-type="float">
            <text:p>22.028.417,00 €</text:p>
          </table:table-cell>
          <table:table-cell table:number-columns-repeated="16367"/>
        </table:table-row>
        <table:table-row table:style-name="ro5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60</text:p>
          </table:table-cell>
          <table:table-cell table:style-name="ce8" office:value-type="string" calcext:value-type="string">
            <text:p>IMPORTO DIFFERENZIALE TRA LE SOMME VERSATE PER I SERVIZI SVOLTI DAI MILITARI DELLA GUARDIA DI FINANZA FUORI, ECC.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IMPORTO DIFFERENZIALE TRA LE SOMME VERSATE PER I SERVIZI SVOLTI DAI MILITARI DELLA GUARDIA DI FINANZA FUORI, ECC.</text:p>
          </table:table-cell>
          <table:table-cell table:style-name="ce10" office:value-type="float" office:value="1388669" calcext:value-type="float">
            <text:p>1.388.669,00 €</text:p>
          </table:table-cell>
          <table:table-cell table:style-name="ce12" office:value-type="float" office:value="1388669" calcext:value-type="float">
            <text:p>1.388.669,00 €</text:p>
          </table:table-cell>
          <table:table-cell table:style-name="ce13" office:value-type="float" office:value="1388669" calcext:value-type="float">
            <text:p>1.388.669,00 €</text:p>
          </table:table-cell>
          <table:table-cell table:number-columns-repeated="16367"/>
        </table:table-row>
        <table:table-row table:style-name="ro4">
          <table:table-cell table:style-name="ce5" office:value-type="string" calcext:value-type="string">
            <text:p>2023</text:p>
          </table:table-cell>
          <table:table-cell table:style-name="ce6" office:value-type="string" calcext:value-type="string">
            <text:p>MEF</text:p>
          </table:table-cell>
          <table:table-cell table:style-name="ce6" office:value-type="string" calcext:value-type="string">
            <text:p>29</text:p>
          </table:table-cell>
          <table:table-cell table:style-name="ce6" office:value-type="string" calcext:value-type="string">
            <text:p>Politiche economico-finanziarie e di bilancio e tutela della finanza pubblica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Prevenzione e repressione delle violazioni di natura economico-finanziaria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ONERI COMUNI DI PARTE CORRENTE</text:p>
          </table:table-cell>
          <table:table-cell table:style-name="ce6" office:value-type="string" calcext:value-type="string">
            <text:p>7</text:p>
          </table:table-cell>
          <table:table-cell table:style-name="ce6" office:value-type="string" calcext:value-type="string">
            <text:p>GUARDIA DI FINANZA</text:p>
          </table:table-cell>
          <table:table-cell table:style-name="ce6" office:value-type="string" calcext:value-type="string">
            <text:p>4370</text:p>
          </table:table-cell>
          <table:table-cell table:style-name="ce8" office:value-type="string" calcext:value-type="string">
            <text:p>TRATTAMENTI PROVVISORI DI PENSIONI ED ALTRI ASSEGNI FISSI NON PAGABILI A MEZZO RUOLI DI SPESA FISSA</text:p>
          </table:table-cell>
          <table:table-cell table:style-name="ce6" office:value-type="string" calcext:value-type="string">
            <text:p>1</text:p>
          </table:table-cell>
          <table:table-cell table:style-name="ce8" office:value-type="string" calcext:value-type="string">
            <text:p>TRATTAMENTI PROVVISORI DI PENSIONI ED ALTRI ASSEGNI FISSI NON PAGABILI A MEZZO RUOLI DI SPESA FISSA</text:p>
          </table:table-cell>
          <table:table-cell table:style-name="ce10" office:value-type="float" office:value="35658553" calcext:value-type="float">
            <text:p>35.658.553,00 €</text:p>
          </table:table-cell>
          <table:table-cell table:style-name="ce12" office:value-type="float" office:value="49658553" calcext:value-type="float">
            <text:p>49.658.553,00 €</text:p>
          </table:table-cell>
          <table:table-cell table:style-name="ce13" office:value-type="float" office:value="49658553" calcext:value-type="float">
            <text:p>49.658.553,00 €</text:p>
          </table:table-cell>
          <table:table-cell table:number-columns-repeated="16367"/>
        </table:table-row>
        <table:table-row table:style-name="ro2">
          <table:table-cell table:number-columns-repeated="15"/>
          <table:table-cell table:style-name="ce12" table:formula="of:=SUM([.P5:.P417])" office:value-type="float" office:value="5438205682" calcext:value-type="float">
            <text:p>5.438.205.682,00 €</text:p>
          </table:table-cell>
          <table:table-cell table:number-columns-repeated="16368"/>
        </table:table-row>
        <table:table-row table:style-name="ro2" table:number-rows-repeated="1048157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  <table:database-ranges>
        <table:database-range table:name="__Anonymous_Sheet_DB__0" table:target-range-address="Foglio1.A4:Foglio1.Q418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2" style:volatile="true">
      <number:text> </number:text>
      <number:fill-character> </number:fill-character>
      <number:text>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2" style:volatile="true">
      <number:text> € </number:text>
      <number:fill-character> </number:fill-character>
      <number:text>-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5P0" style:volatile="true">
      <number:text>€ </number:text>
      <number:number number:decimal-places="2" number:min-decimal-places="2" number:min-integer-digits="1" number:grouping="true"/>
    </number:number-style>
    <number:number-style style:name="N135">
      <number:text>-€ </number:text>
      <number:number number:decimal-places="2" number:min-decimal-places="2" number:min-integer-digits="1" number:grouping="true"/>
      <style:map style:condition="value()&gt;=0" style:apply-style-name="N135P0"/>
    </number:number-style>
    <style:style style:name="Default" style:family="table-cell"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6-17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Carrarini Fabio - LGT</dc:creator>
    <meta:creation-date>2017-02-12T19:03:36</meta:creation-date>
    <dc:date>2024-06-12T12:34:36</dc:date>
    <meta:generator>LibreOffice/7.5.9.2$Windows_X86_64 LibreOffice_project/cdeefe45c17511d326101eed8008ac4092f278a9</meta:generator>
    <meta:document-statistic meta:table-count="1" meta:cell-count="7041" meta:object-count="0"/>
    <meta:user-defined meta:name="AppVersion">16.0300</meta:user-defined>
    <meta:user-defined meta:name="Generator">NPOI</meta:user-defined>
    <meta:user-defined meta:name="Generator Version">2.2.1</meta:user-defined>
  </office:meta>
</office:document-meta>
</file>