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office:font-face-decls>
  <office:automatic-styles>
    <style:style style:name="ce1" style:family="table-cell" style:parent-style-name="Default" style:data-style-name="N0">
      <style:table-cell-properties fo:background-color="transparent"/>
    </style:style>
    <style:style style:name="ce2" style:family="table-cell" style:parent-style-name="Migliaia" style:data-style-name="N35">
      <style:table-cell-properties fo:background-color="transparent"/>
    </style:style>
    <style:style style:name="ce3" style:family="table-cell" style:parent-style-name="Default" style:data-style-name="N0">
      <style:table-cell-properties fo:border="thin solid #000000" fo:background-color="transparent"/>
    </style:style>
    <style:style style:name="ce4" style:family="table-cell" style:parent-style-name="Default" style:data-style-name="N4">
      <style:table-cell-properties fo:border="thin solid #000000" style:vertical-align="middle" fo:background-color="#FFFF00" style:repeat-content="false"/>
      <style:paragraph-properties fo:text-align="center"/>
      <style:text-properties fo:font-weight="bold" style:font-weight-asian="bold" style:font-weight-complex="bold" style:font-family-generic="swiss"/>
    </style:style>
    <style:style style:name="ce5" style:family="table-cell" style:parent-style-name="Default" style:data-style-name="N3">
      <style:table-cell-properties fo:border="thin solid #000000" fo:background-color="transparent"/>
    </style:style>
    <style:style style:name="ce6" style:family="table-cell" style:parent-style-name="Default" style:data-style-name="N36">
      <style:table-cell-properties fo:border="thin solid #000000" fo:background-color="transparent"/>
    </style:style>
    <style:style style:name="ce7" style:family="table-cell" style:parent-style-name="Default" style:data-style-name="N3">
      <style:table-cell-properties fo:border="thin solid #000000" fo:background-color="#FFFFFF"/>
    </style:style>
    <style:style style:name="ce8" style:family="table-cell" style:parent-style-name="Default" style:data-style-name="N4">
      <style:table-cell-properties fo:border="thin solid #000000" style:vertical-align="middle" fo:wrap-option="wrap" fo:background-color="#FFFF00" style:repeat-content="false"/>
      <style:paragraph-properties fo:text-align="center"/>
      <style:text-properties fo:font-weight="bold" style:font-weight-asian="bold" style:font-weight-complex="bold" style:font-family-generic="swiss"/>
    </style:style>
    <style:style style:name="ce9" style:family="table-cell" style:parent-style-name="Default" style:data-style-name="N30">
      <style:table-cell-properties fo:border="thin solid #000000" style:vertical-align="automatic" fo:background-color="transparent" style:repeat-content="false"/>
      <style:paragraph-properties fo:text-align="end" fo:margin-right="0cm"/>
    </style:style>
    <style:style style:name="ce10" style:family="table-cell" style:parent-style-name="Default" style:data-style-name="N3">
      <style:table-cell-properties fo:background-color="#FFFF00"/>
      <style:text-properties fo:font-weight="bold" style:font-weight-asian="bold" style:font-weight-complex="bold" style:font-family-generic="swiss"/>
    </style:style>
    <style:style style:name="ce11" style:family="table-cell" style:parent-style-name="Default" style:data-style-name="N36">
      <style:table-cell-properties fo:border-top="thin solid #000000" fo:border-bottom="thin solid #000000" fo:border-left="none" fo:border-right="thin solid #000000" fo:background-color="transparent"/>
    </style:style>
    <style:style style:name="ce12" style:family="table-cell" style:parent-style-name="Default" style:data-style-name="N0">
      <style:table-cell-properties fo:border="thin solid #000000" fo:background-color="transparent"/>
    </style:style>
    <style:style style:name="co1" style:family="table-column">
      <style:table-column-properties fo:break-before="auto" style:column-width="2.40770833333333cm"/>
    </style:style>
    <style:style style:name="co2" style:family="table-column">
      <style:table-column-properties fo:break-before="auto" style:column-width="2.16958333333333cm"/>
    </style:style>
    <style:style style:name="co3" style:family="table-column">
      <style:table-column-properties fo:break-before="auto" style:column-width="16.271875cm"/>
    </style:style>
    <style:style style:name="co4" style:family="table-column">
      <style:table-column-properties fo:break-before="auto" style:column-width="4.57729166666667cm"/>
    </style:style>
    <style:style style:name="co5" style:family="table-column">
      <style:table-column-properties fo:break-before="auto" style:column-width="1.69333333333333cm"/>
    </style:style>
    <style:style style:name="ro1" style:family="table-row">
      <style:table-row-properties style:row-height="45pt" style:use-optimal-row-height="false" fo:break-before="auto"/>
    </style:style>
    <style:style style:name="ro2"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2026-2028" table:style-name="ta1">
        <table:table-column table:style-name="co1" table:number-columns-repeated="2" table:default-cell-style-name="ce1"/>
        <table:table-column table:style-name="co2" table:default-cell-style-name="ce1"/>
        <table:table-column table:style-name="co3" table:default-cell-style-name="ce1"/>
        <table:table-column table:style-name="co4" table:number-columns-repeated="3" table:default-cell-style-name="ce1"/>
        <table:table-column table:style-name="co5" table:number-columns-repeated="16377" table:default-cell-style-name="ce1"/>
        <table:table-row table:style-name="ro1">
          <table:table-cell office:value-type="string" table:style-name="ce4">
            <text:p>Capitolo</text:p>
          </table:table-cell>
          <table:table-cell table:style-name="ce4"/>
          <table:table-cell office:value-type="string" table:style-name="ce8">
            <text:p>Piano Gestionale</text:p>
          </table:table-cell>
          <table:table-cell office:value-type="string" table:style-name="ce4">
            <text:p>Denominazione</text:p>
          </table:table-cell>
          <table:table-cell office:value-type="string" table:style-name="ce8">
            <text:p>Stanziamento di competenza 2026</text:p>
          </table:table-cell>
          <table:table-cell office:value-type="string" table:style-name="ce8">
            <text:p>Stanziamento di competenza 2027</text:p>
          </table:table-cell>
          <table:table-cell office:value-type="string" table:style-name="ce8">
            <text:p>Stanziamento di competenza 2028</text:p>
          </table:table-cell>
          <table:table-cell table:number-columns-repeated="16377"/>
        </table:table-row>
        <table:table-row table:style-name="ro2">
          <table:table-cell office:value-type="float" office:value="4218" table:style-name="ce3">
            <text:p>4218</text:p>
          </table:table-cell>
          <table:table-cell table:style-name="ce3"/>
          <table:table-cell office:value-type="string" table:style-name="ce9">
            <text:p>01</text:p>
          </table:table-cell>
          <table:table-cell office:value-type="string" table:style-name="ce3">
            <text:p>‌ASSEGNO UNA TANTUM - COMPONENTE NETTA</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4218" table:style-name="ce3">
            <text:p>4218</text:p>
          </table:table-cell>
          <table:table-cell table:style-name="ce3"/>
          <table:table-cell office:value-type="float" office:value="81" table:style-name="ce9">
            <text:p>81</text:p>
          </table:table-cell>
          <table:table-cell office:value-type="string" table:style-name="ce3">
            <text:p>‌REISCRIZIONE RESIDUI PASSIVI PERENTI RELATIVI A: STIPENDI E ALTRI ASSEGNI FISSI</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4219" table:style-name="ce3">
            <text:p>4219</text:p>
          </table:table-cell>
          <table:table-cell table:style-name="ce3"/>
          <table:table-cell office:value-type="string" table:style-name="ce9">
            <text:p>01</text:p>
          </table:table-cell>
          <table:table-cell office:value-type="string" table:style-name="ce3">
            <text:p>‌STIPENDI E ASSEGNI FISSI AL PERSONALE, COMPRENSIVI DEGLI ONERI FISCALI E CONTRIBUTIVI A CARICO DEL LAVORATORE</text:p>
          </table:table-cell>
          <table:table-cell office:value-type="float" office:value="953029561" table:style-name="ce6">
            <text:p>953.029.561<text:s/></text:p>
          </table:table-cell>
          <table:table-cell office:value-type="float" office:value="958692155" table:style-name="ce5">
            <text:p>958.692.155</text:p>
          </table:table-cell>
          <table:table-cell office:value-type="float" office:value="959787715" table:style-name="ce5">
            <text:p>959.787.715</text:p>
          </table:table-cell>
          <table:table-cell table:number-columns-repeated="16377"/>
        </table:table-row>
        <table:table-row table:style-name="ro2">
          <table:table-cell office:value-type="float" office:value="4219" table:style-name="ce3">
            <text:p>4219</text:p>
          </table:table-cell>
          <table:table-cell table:style-name="ce3"/>
          <table:table-cell office:value-type="string" table:style-name="ce9">
            <text:p>02</text:p>
          </table:table-cell>
          <table:table-cell office:value-type="string" table:style-name="ce3">
            <text:p>‌CONTRIBUTI PREVIDENZIALI E ASSISTENZIALI A CARICO DELL'AMMINISTRAZIONE RELATIVI ALLE SPESE FISSE</text:p>
          </table:table-cell>
          <table:table-cell office:value-type="float" office:value="290489925" table:style-name="ce6">
            <text:p>290.489.925<text:s/></text:p>
          </table:table-cell>
          <table:table-cell office:value-type="float" office:value="292215726" table:style-name="ce5">
            <text:p>292.215.726</text:p>
          </table:table-cell>
          <table:table-cell office:value-type="float" office:value="292549799" table:style-name="ce5">
            <text:p>292.549.799</text:p>
          </table:table-cell>
          <table:table-cell table:number-columns-repeated="16377"/>
        </table:table-row>
        <table:table-row table:style-name="ro2">
          <table:table-cell office:value-type="float" office:value="4219" table:style-name="ce3">
            <text:p>4219</text:p>
          </table:table-cell>
          <table:table-cell table:style-name="ce3"/>
          <table:table-cell office:value-type="string" table:style-name="ce9">
            <text:p>03</text:p>
          </table:table-cell>
          <table:table-cell office:value-type="string" table:style-name="ce3">
            <text:p>‌COMPENSO PER LAVORO STRAORDINARIO AL PERSONALE, COMPRENSIVO DEGLI ONERI FISCALI E CONTRIBUTIVI A CARICO DEL LAVORATORE</text:p>
          </table:table-cell>
          <table:table-cell office:value-type="float" office:value="50857315" table:style-name="ce6">
            <text:p>50.857.315<text:s/></text:p>
          </table:table-cell>
          <table:table-cell office:value-type="float" office:value="48500203" table:style-name="ce5">
            <text:p>48.500.203</text:p>
          </table:table-cell>
          <table:table-cell office:value-type="float" office:value="43952130" table:style-name="ce5">
            <text:p>43.952.130</text:p>
          </table:table-cell>
          <table:table-cell table:number-columns-repeated="16377"/>
        </table:table-row>
        <table:table-row table:style-name="ro2">
          <table:table-cell office:value-type="float" office:value="4219" table:style-name="ce3">
            <text:p>4219</text:p>
          </table:table-cell>
          <table:table-cell table:style-name="ce3"/>
          <table:table-cell office:value-type="string" table:style-name="ce9">
            <text:p>04</text:p>
          </table:table-cell>
          <table:table-cell office:value-type="string" table:style-name="ce3">
            <text:p>‌FONDO PER L'EFFICIENZA DEI SERVIZI ISTITUZIONALI, COMPRENSIVI DEGLI ONERI FISCALI E CONTRIBUTIVI A CARICO DEL LAVORATORE</text:p>
          </table:table-cell>
          <table:table-cell office:value-type="float" office:value="32614500" table:style-name="ce6">
            <text:p>32.614.500<text:s/></text:p>
          </table:table-cell>
          <table:table-cell office:value-type="float" office:value="31841817" table:style-name="ce5">
            <text:p>31.841.817</text:p>
          </table:table-cell>
          <table:table-cell office:value-type="float" office:value="32008447" table:style-name="ce5">
            <text:p>32.008.447</text:p>
          </table:table-cell>
          <table:table-cell table:number-columns-repeated="16377"/>
        </table:table-row>
        <table:table-row table:style-name="ro2">
          <table:table-cell office:value-type="float" office:value="4219" table:style-name="ce3">
            <text:p>4219</text:p>
          </table:table-cell>
          <table:table-cell table:style-name="ce3"/>
          <table:table-cell office:value-type="string" table:style-name="ce9">
            <text:p>05</text:p>
          </table:table-cell>
          <table:table-cell office:value-type="string" table:style-name="ce3">
            <text:p>‌CONTRIBUTI PREVIDENZIALI E ASSISTENZIALI A CARICO DELL'AMMINISTRAZIONE RELATIVI ALLE COMPETENZE ACCESSORIE</text:p>
          </table:table-cell>
          <table:table-cell office:value-type="float" office:value="30597084" table:style-name="ce6">
            <text:p>30.597.084<text:s/></text:p>
          </table:table-cell>
          <table:table-cell office:value-type="float" office:value="29736492" table:style-name="ce5">
            <text:p>29.736.492</text:p>
          </table:table-cell>
          <table:table-cell office:value-type="float" office:value="29716727" table:style-name="ce5">
            <text:p>29.716.727</text:p>
          </table:table-cell>
          <table:table-cell table:number-columns-repeated="16377"/>
        </table:table-row>
        <table:table-row table:style-name="ro2">
          <table:table-cell office:value-type="float" office:value="4219" table:style-name="ce3">
            <text:p>4219</text:p>
          </table:table-cell>
          <table:table-cell table:style-name="ce3"/>
          <table:table-cell office:value-type="string" table:style-name="ce9">
            <text:p>06</text:p>
          </table:table-cell>
          <table:table-cell office:value-type="string" table:style-name="ce3">
            <text:p>‌INDENNITA' DI RISCHIO, DI MANEGGIO VALORI DI CASSA, MECCANOGRAFICA.</text:p>
          </table:table-cell>
          <table:table-cell office:value-type="float" office:value="625033" table:style-name="ce6">
            <text:p>625.033<text:s/></text:p>
          </table:table-cell>
          <table:table-cell office:value-type="float" office:value="625033" table:style-name="ce6">
            <text:p>625.033<text:s/></text:p>
          </table:table-cell>
          <table:table-cell office:value-type="float" office:value="625033" table:style-name="ce6">
            <text:p>625.033<text:s/></text:p>
          </table:table-cell>
          <table:table-cell table:number-columns-repeated="16377"/>
        </table:table-row>
        <table:table-row table:style-name="ro2">
          <table:table-cell office:value-type="float" office:value="4219" table:style-name="ce3">
            <text:p>4219</text:p>
          </table:table-cell>
          <table:table-cell table:style-name="ce3"/>
          <table:table-cell office:value-type="string" table:style-name="ce9">
            <text:p>07</text:p>
          </table:table-cell>
          <table:table-cell office:value-type="string" table:style-name="ce3">
            <text:p>‌ASSEGNI UNA TANTUM PER FINALITA' PEREQUATIVE DA CORRISPONDERE AL PERSONALE DEL CORPO DELLA GUARDIA DI FINANZA</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4219" table:style-name="ce3">
            <text:p>4219</text:p>
          </table:table-cell>
          <table:table-cell table:style-name="ce3"/>
          <table:table-cell office:value-type="string" table:style-name="ce9">
            <text:p>08</text:p>
          </table:table-cell>
          <table:table-cell office:value-type="string" table:style-name="ce3">
            <text:p>‌COMPENSO PER LE GIORNATE DI RIPOSO NON FRUITE, PAGAMENTO PER LICENZE NON POTUTE FRUIRE NEI CASI PREVISTI, PREMI DI FINE FERMA, PREMI PER IL DISINCENTIVO ALL'ESODO DEI PILOTI MILITARI.</text:p>
          </table:table-cell>
          <table:table-cell office:value-type="float" office:value="491230" table:style-name="ce6">
            <text:p>491.230<text:s/></text:p>
          </table:table-cell>
          <table:table-cell office:value-type="float" office:value="491230" table:style-name="ce5">
            <text:p>491.230</text:p>
          </table:table-cell>
          <table:table-cell office:value-type="float" office:value="491230" table:style-name="ce5">
            <text:p>491.230</text:p>
          </table:table-cell>
          <table:table-cell table:number-columns-repeated="16377"/>
        </table:table-row>
        <table:table-row table:style-name="ro2">
          <table:table-cell office:value-type="float" office:value="4219" table:style-name="ce3">
            <text:p>4219</text:p>
          </table:table-cell>
          <table:table-cell table:style-name="ce3"/>
          <table:table-cell office:value-type="string" table:style-name="ce9">
            <text:p>09</text:p>
          </table:table-cell>
          <table:table-cell office:value-type="string" table:style-name="ce3">
            <text:p>‌INDENNITA' DOVUTA AL PERSONALE DELLA GUARDIA DI FINANZA IMPIEGATO IN SERVIZIO DI ORDINE PUBBLICO E DI SICUREZZA PUBBLICA COMPRENSIVA DEGLI ONERI FISCALI E CONTRIBUTIVI A CARICO DEL LAVORATORE; INDENNITA' OMNICOMPRENSIVA.</text:p>
          </table:table-cell>
          <table:table-cell office:value-type="float" office:value="1691199" table:style-name="ce6">
            <text:p>1.691.199<text:s/></text:p>
          </table:table-cell>
          <table:table-cell office:value-type="float" office:value="634350" table:style-name="ce5">
            <text:p>634.350</text:p>
          </table:table-cell>
          <table:table-cell office:value-type="float" office:value="634350" table:style-name="ce5">
            <text:p>634.350</text:p>
          </table:table-cell>
          <table:table-cell table:number-columns-repeated="16377"/>
        </table:table-row>
        <table:table-row table:style-name="ro2">
          <table:table-cell office:value-type="float" office:value="4219" table:style-name="ce3">
            <text:p>4219</text:p>
          </table:table-cell>
          <table:table-cell table:style-name="ce3"/>
          <table:table-cell office:value-type="float" office:value="10" table:style-name="ce9">
            <text:p>10</text:p>
          </table:table-cell>
          <table:table-cell office:value-type="string" table:style-name="ce3">
            <text:p>‌INDENNITA' DOVURA AL PERSONALE DELLA GUARDIA DI FINANZA IN SERVIZIO PRESSO LA DIA COMPRENSIVA DEGLI ONERI FISCALI E CONTRIBUTIVI A CARICO DEL LAVORATORE; INDENNITA' OMNICOMPRENSIVA.</text:p>
          </table:table-cell>
          <table:table-cell office:value-type="float" office:value="261125" table:style-name="ce6">
            <text:p>261.125<text:s/></text:p>
          </table:table-cell>
          <table:table-cell office:value-type="float" office:value="261125" table:style-name="ce5">
            <text:p>261.125</text:p>
          </table:table-cell>
          <table:table-cell office:value-type="float" office:value="261125" table:style-name="ce5">
            <text:p>261.125</text:p>
          </table:table-cell>
          <table:table-cell table:number-columns-repeated="16377"/>
        </table:table-row>
        <table:table-row table:style-name="ro2">
          <table:table-cell office:value-type="float" office:value="4219" table:style-name="ce3">
            <text:p>4219</text:p>
          </table:table-cell>
          <table:table-cell table:style-name="ce3"/>
          <table:table-cell office:value-type="float" office:value="11" table:style-name="ce9">
            <text:p>11</text:p>
          </table:table-cell>
          <table:table-cell office:value-type="string" table:style-name="ce3">
            <text:p>‌INDENNITA' DI PRESENZA QUALIFICATA DA CORRISPONDERE AL PERSONALE DIRIGENZIALE APPARTENENTE ALLA GUARDIA DI FINANZA COMPRENSIVA DEGLI ONERI FISCALI E CONTRIBUTIVI A CARICO DEL LAVORATORE.</text:p>
          </table:table-cell>
          <table:table-cell office:value-type="float" office:value="27534" table:style-name="ce6">
            <text:p>27.534<text:s/></text:p>
          </table:table-cell>
          <table:table-cell office:value-type="float" office:value="27534" table:style-name="ce5">
            <text:p>27.534</text:p>
          </table:table-cell>
          <table:table-cell office:value-type="float" office:value="27534" table:style-name="ce5">
            <text:p>27.534</text:p>
          </table:table-cell>
          <table:table-cell table:number-columns-repeated="16377"/>
        </table:table-row>
        <table:table-row table:style-name="ro2">
          <table:table-cell office:value-type="float" office:value="4219" table:style-name="ce3">
            <text:p>4219</text:p>
          </table:table-cell>
          <table:table-cell table:style-name="ce3"/>
          <table:table-cell office:value-type="float" office:value="12" table:style-name="ce9">
            <text:p>12</text:p>
          </table:table-cell>
          <table:table-cell office:value-type="string" table:style-name="ce3">
            <text:p>‌PREMI AGLI APPARTENENTI ALLA GUARDIA DI FINANZA PER SEGNALATI SERVIZI DI POLIZIA COMPRENSIVI DEGLI ONERI FISCALI E CONTRIBUTIVI A CARICO DEL LAVORATORE.</text:p>
          </table:table-cell>
          <table:table-cell office:value-type="float" office:value="375" table:style-name="ce6">
            <text:p>375<text:s/></text:p>
          </table:table-cell>
          <table:table-cell office:value-type="float" office:value="375" table:style-name="ce5">
            <text:p>375</text:p>
          </table:table-cell>
          <table:table-cell office:value-type="float" office:value="375" table:style-name="ce5">
            <text:p>375</text:p>
          </table:table-cell>
          <table:table-cell table:number-columns-repeated="16377"/>
        </table:table-row>
        <table:table-row table:style-name="ro2">
          <table:table-cell office:value-type="float" office:value="4219" table:style-name="ce3">
            <text:p>4219</text:p>
          </table:table-cell>
          <table:table-cell table:style-name="ce3"/>
          <table:table-cell office:value-type="float" office:value="13" table:style-name="ce9">
            <text:p>13</text:p>
          </table:table-cell>
          <table:table-cell office:value-type="string" table:style-name="ce3">
            <text:p>‌INDENNITA' DOVUTA AL PERSONALE DELLA GUARDIA DI FINANZA IMPIEGATO CONGIUNTAMENTE AL PERSONALE DELLE FORZE ARMATE NEI SERVIZI DI VIGILANZA FISSA AD OBIETTIVI SENSIBILI DI PERLUSTRAZIONE E PATTUGLIAMENTO COMPRENSIVA DEGLI ONERI FISCALI E CONTRIBUTIVI A CARICO <text:s/>E</text:p>
          </table:table-cell>
          <table:table-cell office:value-type="float" office:value="392520" table:style-name="ce6">
            <text:p>392.520<text:s/></text:p>
          </table:table-cell>
          <table:table-cell office:value-type="float" office:value="392520" table:style-name="ce5">
            <text:p>392.520</text:p>
          </table:table-cell>
          <table:table-cell office:value-type="float" office:value="0" table:style-name="ce5">
            <text:p>0</text:p>
          </table:table-cell>
          <table:table-cell table:number-columns-repeated="16377"/>
        </table:table-row>
        <table:table-row table:style-name="ro2">
          <table:table-cell office:value-type="float" office:value="4219" table:style-name="ce3">
            <text:p>4219</text:p>
          </table:table-cell>
          <table:table-cell table:style-name="ce3"/>
          <table:table-cell office:value-type="float" office:value="15" table:style-name="ce9">
            <text:p>15</text:p>
          </table:table-cell>
          <table:table-cell office:value-type="string" table:style-name="ce3">
            <text:p>‌FONDO PER LA VALORIZZAZIONE DI SPECIFICI PROGRAMMI O IL RAGGIUNGIMENTO DI QUALIFICATI OBIETTIVI DA DESTINARE ALLE QUALIFICHE DI VICE QUESTORE AGGIUNTO O DI VICE QUESTORE E QUALIFICHE E GRADI CORRISPONDENTI.</text:p>
          </table:table-cell>
          <table:table-cell office:value-type="float" office:value="866731" table:style-name="ce6">
            <text:p>866.731<text:s/></text:p>
          </table:table-cell>
          <table:table-cell office:value-type="float" office:value="866731" table:style-name="ce5">
            <text:p>866.731</text:p>
          </table:table-cell>
          <table:table-cell office:value-type="float" office:value="866731" table:style-name="ce5">
            <text:p>866.731</text:p>
          </table:table-cell>
          <table:table-cell table:number-columns-repeated="16377"/>
        </table:table-row>
        <table:table-row table:style-name="ro2">
          <table:table-cell office:value-type="float" office:value="4219" table:style-name="ce3">
            <text:p>4219</text:p>
          </table:table-cell>
          <table:table-cell table:style-name="ce3"/>
          <table:table-cell office:value-type="float" office:value="16" table:style-name="ce9">
            <text:p>16</text:p>
          </table:table-cell>
          <table:table-cell office:value-type="string" table:style-name="ce3">
            <text:p>‌INDENNITA' PER ATTIVITA' ISPETTIVA TRIBUTARIA</text:p>
          </table:table-cell>
          <table:table-cell office:value-type="float" office:value="2892246" table:style-name="ce6">
            <text:p>2.892.246<text:s/></text:p>
          </table:table-cell>
          <table:table-cell office:value-type="float" office:value="2892246" table:style-name="ce6">
            <text:p>2.892.246<text:s/></text:p>
          </table:table-cell>
          <table:table-cell office:value-type="float" office:value="2892246" table:style-name="ce6">
            <text:p>2.892.246<text:s/></text:p>
          </table:table-cell>
          <table:table-cell table:number-columns-repeated="16377"/>
        </table:table-row>
        <table:table-row table:style-name="ro2">
          <table:table-cell office:value-type="float" office:value="4219" table:style-name="ce3">
            <text:p>4219</text:p>
          </table:table-cell>
          <table:table-cell table:style-name="ce3"/>
          <table:table-cell office:value-type="float" office:value="17" table:style-name="ce9">
            <text:p>17</text:p>
          </table:table-cell>
          <table:table-cell office:value-type="string" table:style-name="ce3">
            <text:p>‌INDENNITA' CYBER PER IL PERSONALE DELLA GUARDIA DI FINANZA IN POSSESSO DI QUALIFICHE PROFESSIONALI NEL SETTORE</text:p>
          </table:table-cell>
          <table:table-cell office:value-type="float" office:value="107699" table:style-name="ce6">
            <text:p>107.699<text:s/></text:p>
          </table:table-cell>
          <table:table-cell office:value-type="float" office:value="107699" table:style-name="ce6">
            <text:p>107.699<text:s/></text:p>
          </table:table-cell>
          <table:table-cell office:value-type="float" office:value="107699" table:style-name="ce6">
            <text:p>107.699<text:s/></text:p>
          </table:table-cell>
          <table:table-cell table:number-columns-repeated="16377"/>
        </table:table-row>
        <table:table-row table:style-name="ro2">
          <table:table-cell office:value-type="float" office:value="4219" table:style-name="ce3">
            <text:p>4219</text:p>
          </table:table-cell>
          <table:table-cell table:style-name="ce3"/>
          <table:table-cell office:value-type="float" office:value="18" table:style-name="ce9">
            <text:p>18</text:p>
          </table:table-cell>
          <table:table-cell office:value-type="string" table:style-name="ce3">
            <text:p>‌INDENNITA' MENSILE ARTIFICIERI</text:p>
          </table:table-cell>
          <table:table-cell office:value-type="float" office:value="4110" table:style-name="ce6">
            <text:p>4.110<text:s/></text:p>
          </table:table-cell>
          <table:table-cell office:value-type="float" office:value="4110" table:style-name="ce6">
            <text:p>4.110<text:s/></text:p>
          </table:table-cell>
          <table:table-cell office:value-type="float" office:value="4110" table:style-name="ce6">
            <text:p>4.110<text:s/></text:p>
          </table:table-cell>
          <table:table-cell table:number-columns-repeated="16377"/>
        </table:table-row>
        <table:table-row table:style-name="ro2">
          <table:table-cell office:value-type="float" office:value="4219" table:style-name="ce3">
            <text:p>4219</text:p>
          </table:table-cell>
          <table:table-cell table:style-name="ce3"/>
          <table:table-cell office:value-type="float" office:value="19" table:style-name="ce9">
            <text:p>19</text:p>
          </table:table-cell>
          <table:table-cell office:value-type="string" table:style-name="ce3">
            <text:p>‌INDENNITA' PER SOCCORRITORI ALPINI</text:p>
          </table:table-cell>
          <table:table-cell office:value-type="float" office:value="121500" table:style-name="ce6">
            <text:p>121.500<text:s/></text:p>
          </table:table-cell>
          <table:table-cell office:value-type="float" office:value="121500" table:style-name="ce5">
            <text:p>121.500</text:p>
          </table:table-cell>
          <table:table-cell office:value-type="float" office:value="121500" table:style-name="ce5">
            <text:p>121.500</text:p>
          </table:table-cell>
          <table:table-cell table:number-columns-repeated="16377"/>
        </table:table-row>
        <table:table-row table:style-name="ro2">
          <table:table-cell office:value-type="float" office:value="4219" table:style-name="ce3">
            <text:p>4219</text:p>
          </table:table-cell>
          <table:table-cell table:style-name="ce3"/>
          <table:table-cell office:value-type="float" office:value="20" table:style-name="ce9">
            <text:p>20</text:p>
          </table:table-cell>
          <table:table-cell office:value-type="string" table:style-name="ce3">
            <text:p>‌ASSEGNO DI LUNGO SERVIZIO ALL'ESTERO E INDENNITA' SPECIALE AL PERSONALE DELLA GUARDIA DI FINANZA DESTINATO ALL'ESTERO, COMPRENSIVO DEGLI ONERI FISCALI E CONTRIBUTIVI A CARICO DEL LAVORATORE.</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4219" table:style-name="ce3">
            <text:p>4219</text:p>
          </table:table-cell>
          <table:table-cell table:style-name="ce3"/>
          <table:table-cell office:value-type="string" table:style-name="ce9">
            <text:p>21</text:p>
          </table:table-cell>
          <table:table-cell office:value-type="string" table:style-name="ce3">
            <text:p>INDENNITA' PER IL PERSONALE SPECIALIZZATO DEL SETTORE CINOFILO</text:p>
          </table:table-cell>
          <table:table-cell office:value-type="float" office:value="87574" table:style-name="ce6">
            <text:p>87.574<text:s/></text:p>
          </table:table-cell>
          <table:table-cell office:value-type="float" office:value="87574" table:style-name="ce6">
            <text:p>87.574<text:s/></text:p>
          </table:table-cell>
          <table:table-cell office:value-type="float" office:value="87574" table:style-name="ce6">
            <text:p>87.574<text:s/></text:p>
          </table:table-cell>
          <table:table-cell table:number-columns-repeated="16377"/>
        </table:table-row>
        <table:table-row table:style-name="ro2">
          <table:table-cell office:value-type="float" office:value="4219" table:style-name="ce3">
            <text:p>4219</text:p>
          </table:table-cell>
          <table:table-cell table:style-name="ce3"/>
          <table:table-cell office:value-type="string" table:style-name="ce9">
            <text:p>22</text:p>
          </table:table-cell>
          <table:table-cell office:value-type="string" table:style-name="ce3">
            <text:p>INDENNITA' DI PRESIDIO TERRITORIALE<text:s/></text:p>
          </table:table-cell>
          <table:table-cell office:value-type="float" office:value="93614" table:style-name="ce6">
            <text:p>93.614<text:s/></text:p>
          </table:table-cell>
          <table:table-cell office:value-type="float" office:value="93614" table:style-name="ce6">
            <text:p>93.614<text:s/></text:p>
          </table:table-cell>
          <table:table-cell office:value-type="float" office:value="93614" table:style-name="ce6">
            <text:p>93.614<text:s/></text:p>
          </table:table-cell>
          <table:table-cell table:number-columns-repeated="16377"/>
        </table:table-row>
        <table:table-row table:style-name="ro2">
          <table:table-cell office:value-type="float" office:value="4219" table:style-name="ce3">
            <text:p>4219</text:p>
          </table:table-cell>
          <table:table-cell table:style-name="ce3"/>
          <table:table-cell office:value-type="float" office:value="30" table:style-name="ce9">
            <text:p>30</text:p>
          </table:table-cell>
          <table:table-cell office:value-type="string" table:style-name="ce3">
            <text:p>‌SOMME A DISPOSIZIONE PER LE ASSUNZIONI DI PERSONALE DA EFFETTUARE MEDIANTE UTILIZZO DELLE FACOLTA' ASSUNZIONALI NON ESERCITATE</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4219" table:style-name="ce3">
            <text:p>4219</text:p>
          </table:table-cell>
          <table:table-cell table:style-name="ce3"/>
          <table:table-cell office:value-type="float" office:value="47" table:style-name="ce9">
            <text:p>47</text:p>
          </table:table-cell>
          <table:table-cell office:value-type="string" table:style-name="ce3">
            <text:p>‌INDENNITA` UNA TANTUM, DA CORRISPONDERE AL PERSONALE DELLE FORZE DI POLIZIA, COMPRENSIVA DEGLI ONERI FISCALI E CONTRIBUTIVI A CARICO DEL LAVORATORE</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4219" table:style-name="ce3">
            <text:p>4219</text:p>
          </table:table-cell>
          <table:table-cell table:style-name="ce3"/>
          <table:table-cell office:value-type="float" office:value="49" table:style-name="ce9">
            <text:p>49</text:p>
          </table:table-cell>
          <table:table-cell office:value-type="string" table:style-name="ce3">
            <text:p>‌CONTRIBUTO STRAORDINARIO PER LE ECCEZIONALI ESIGENZE DI SICUREZZA NAZIONALE</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4219" table:style-name="ce3">
            <text:p>4219</text:p>
          </table:table-cell>
          <table:table-cell table:style-name="ce3"/>
          <table:table-cell office:value-type="float" office:value="50" table:style-name="ce9">
            <text:p>50</text:p>
          </table:table-cell>
          <table:table-cell office:value-type="string" table:style-name="ce3">
            <text:p>‌RIEMISSIONE DEI PAGAMENTI NON ANDATI A BUON FINE</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4227" table:style-name="ce3">
            <text:p>4227</text:p>
          </table:table-cell>
          <table:table-cell table:style-name="ce3"/>
          <table:table-cell office:value-type="string" table:style-name="ce9">
            <text:p>01</text:p>
          </table:table-cell>
          <table:table-cell office:value-type="string" table:style-name="ce3">
            <text:p>‌PROVVIDENZE A FAVORE DEL PERSONALE MILITARE E SALARIATO IN SERVIZIO, DI QUELLO CESSATO DAL SERVIZIO E DELLE LORO FAMIGLIE</text:p>
          </table:table-cell>
          <table:table-cell office:value-type="float" office:value="235942" table:style-name="ce6">
            <text:p>235.942<text:s/></text:p>
          </table:table-cell>
          <table:table-cell office:value-type="float" office:value="235942" table:style-name="ce5">
            <text:p>235.942</text:p>
          </table:table-cell>
          <table:table-cell office:value-type="float" office:value="235942" table:style-name="ce5">
            <text:p>235.942</text:p>
          </table:table-cell>
          <table:table-cell table:number-columns-repeated="16377"/>
        </table:table-row>
        <table:table-row table:style-name="ro2">
          <table:table-cell office:value-type="float" office:value="4229" table:style-name="ce3">
            <text:p>4229</text:p>
          </table:table-cell>
          <table:table-cell table:style-name="ce3"/>
          <table:table-cell office:value-type="string" table:style-name="ce9">
            <text:p>07</text:p>
          </table:table-cell>
          <table:table-cell office:value-type="string" table:style-name="ce3">
            <text:p>‌SOMMA OCCORRENTE PER LA CONCESSIONE DI BUONI PASTO AL PERSONALE.</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4229" table:style-name="ce3">
            <text:p>4229</text:p>
          </table:table-cell>
          <table:table-cell table:style-name="ce3"/>
          <table:table-cell office:value-type="string" table:style-name="ce9">
            <text:p>09</text:p>
          </table:table-cell>
          <table:table-cell office:value-type="string" table:style-name="ce3">
            <text:p>‌CONTRIBUTI E SOVVENZIONI IN FAVORE DI CIRCOLI E MENSE MILITARI</text:p>
          </table:table-cell>
          <table:table-cell office:value-type="float" office:value="44779" table:style-name="ce6">
            <text:p>44.779<text:s/></text:p>
          </table:table-cell>
          <table:table-cell office:value-type="float" office:value="44779" table:style-name="ce5">
            <text:p>44.779</text:p>
          </table:table-cell>
          <table:table-cell office:value-type="float" office:value="44779" table:style-name="ce5">
            <text:p>44.779</text:p>
          </table:table-cell>
          <table:table-cell table:number-columns-repeated="16377"/>
        </table:table-row>
        <table:table-row table:style-name="ro2">
          <table:table-cell office:value-type="float" office:value="4229" table:style-name="ce3">
            <text:p>4229</text:p>
          </table:table-cell>
          <table:table-cell table:style-name="ce3"/>
          <table:table-cell office:value-type="float" office:value="10" table:style-name="ce9">
            <text:p>10</text:p>
          </table:table-cell>
          <table:table-cell office:value-type="string" table:style-name="ce3">
            <text:p>‌ASSISTENZA MORALE E BENESSERE DEL PERSONALE IN SERVIZIO ED IN CONGEDO DELLA GUARDIA DI FINANZA, NONCHE' CORRESPONSIONE DI PREMI AI MILITARI DISTINTISI IN OPERAZIONI DI SERVIZIO</text:p>
          </table:table-cell>
          <table:table-cell office:value-type="float" office:value="37316" table:style-name="ce6">
            <text:p>37.316<text:s/></text:p>
          </table:table-cell>
          <table:table-cell office:value-type="float" office:value="37316" table:style-name="ce5">
            <text:p>37.316</text:p>
          </table:table-cell>
          <table:table-cell office:value-type="float" office:value="37316" table:style-name="ce5">
            <text:p>37.316</text:p>
          </table:table-cell>
          <table:table-cell table:number-columns-repeated="16377"/>
        </table:table-row>
        <table:table-row table:style-name="ro2">
          <table:table-cell office:value-type="float" office:value="4229" table:style-name="ce3">
            <text:p>4229</text:p>
          </table:table-cell>
          <table:table-cell table:style-name="ce3"/>
          <table:table-cell office:value-type="float" office:value="82" table:style-name="ce9">
            <text:p>82</text:p>
          </table:table-cell>
          <table:table-cell office:value-type="string" table:style-name="ce3">
            <text:p>‌REISCRIZIONE RESIDUI PASSIVI PERENTI RELATIVI A: LAVORO STRAORDINARIO</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4229" table:style-name="ce3">
            <text:p>4229</text:p>
          </table:table-cell>
          <table:table-cell table:style-name="ce3"/>
          <table:table-cell office:value-type="float" office:value="83" table:style-name="ce9">
            <text:p>83</text:p>
          </table:table-cell>
          <table:table-cell office:value-type="string" table:style-name="ce3">
            <text:p>‌REISCRIZIONE RESIDUI PASSIVI PERENTI RELATIVI A: FONDO UNICO AMMINISTRAZIONE</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4233" table:style-name="ce3">
            <text:p>4233</text:p>
          </table:table-cell>
          <table:table-cell table:style-name="ce3"/>
          <table:table-cell office:value-type="string" table:style-name="ce9">
            <text:p>01</text:p>
          </table:table-cell>
          <table:table-cell office:value-type="string" table:style-name="ce3">
            <text:p>‌SUSSIDI ALLE FAMIGLIE DEL PERSONALE DECEDUTO PER IN CIDENTI DI VOLO O PER ALTRI INCIDENTI DI SERVIZIO O PER INFERMITA' O LESIONI DIPENDENTI DA CAUSA DI SERVIZIO.</text:p>
          </table:table-cell>
          <table:table-cell office:value-type="float" office:value="3648" table:style-name="ce6">
            <text:p>3.648<text:s/></text:p>
          </table:table-cell>
          <table:table-cell office:value-type="float" office:value="3648" table:style-name="ce5">
            <text:p>3.648</text:p>
          </table:table-cell>
          <table:table-cell office:value-type="float" office:value="3648" table:style-name="ce5">
            <text:p>3.648</text:p>
          </table:table-cell>
          <table:table-cell table:number-columns-repeated="16377"/>
        </table:table-row>
        <table:table-row table:style-name="ro2">
          <table:table-cell office:value-type="float" office:value="4234" table:style-name="ce3">
            <text:p>4234</text:p>
          </table:table-cell>
          <table:table-cell table:style-name="ce3"/>
          <table:table-cell office:value-type="string" table:style-name="ce9">
            <text:p>01</text:p>
          </table:table-cell>
          <table:table-cell office:value-type="string" table:style-name="ce3">
            <text:p>‌SOVVENZIONI ALL'ASSOCIAZIONE NAZIONALE DEI FINANZIERI IN CONGEDO</text:p>
          </table:table-cell>
          <table:table-cell office:value-type="float" office:value="427" table:style-name="ce6">
            <text:p>427<text:s/></text:p>
          </table:table-cell>
          <table:table-cell office:value-type="float" office:value="427" table:style-name="ce5">
            <text:p>427</text:p>
          </table:table-cell>
          <table:table-cell office:value-type="float" office:value="427" table:style-name="ce5">
            <text:p>427</text:p>
          </table:table-cell>
          <table:table-cell table:number-columns-repeated="16377"/>
        </table:table-row>
        <table:table-row table:style-name="ro2">
          <table:table-cell office:value-type="float" office:value="4235" table:style-name="ce3">
            <text:p>4235</text:p>
          </table:table-cell>
          <table:table-cell table:style-name="ce3"/>
          <table:table-cell office:value-type="string" table:style-name="ce9">
            <text:p>01</text:p>
          </table:table-cell>
          <table:table-cell office:value-type="string" table:style-name="ce3">
            <text:p>‌EQUO INDENNIZZO AL PERSONALE MILITARE PER LA PERDITA DELL'INTEGRITA' FISICA SUBITA PER INFERMITA' CONTRATTA PER CAUSA DI SERVIZIO ORDINARIO.</text:p>
          </table:table-cell>
          <table:table-cell office:value-type="float" office:value="1125081" table:style-name="ce6">
            <text:p>1.125.081<text:s/></text:p>
          </table:table-cell>
          <table:table-cell office:value-type="float" office:value="1125081" table:style-name="ce5">
            <text:p>1.125.081</text:p>
          </table:table-cell>
          <table:table-cell office:value-type="float" office:value="1125081" table:style-name="ce5">
            <text:p>1.125.081</text:p>
          </table:table-cell>
          <table:table-cell table:number-columns-repeated="16377"/>
        </table:table-row>
        <table:table-row table:style-name="ro2">
          <table:table-cell office:value-type="float" office:value="4235" table:style-name="ce3">
            <text:p>4235</text:p>
          </table:table-cell>
          <table:table-cell table:style-name="ce3"/>
          <table:table-cell office:value-type="float" office:value="96" table:style-name="ce9">
            <text:p>96</text:p>
          </table:table-cell>
          <table:table-cell office:value-type="string" table:style-name="ce3">
            <text:p>‌REISCRIZIONE RESIDUI PASSIVI PERENTI RELATIVI A:CONTRIBUTI SOCIALI FIGURATIVI A CARICO DEL DATORE DI LAVORO</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4236" table:style-name="ce3">
            <text:p>4236</text:p>
          </table:table-cell>
          <table:table-cell table:style-name="ce3"/>
          <table:table-cell office:value-type="string" table:style-name="ce9">
            <text:p>01</text:p>
          </table:table-cell>
          <table:table-cell office:value-type="string" table:style-name="ce3">
            <text:p>‌SPESE PER INTERESSI O RIVALUTAZIONE MONETARIA PER RITARDATO PAGAMENTO DELLE RETRIBUZIONI, PENSIONI O PROVVIDENZE DI NATURA ASSISTENZIALE A FAVORE DEI CREDITORI DELL'AMMINISTRAZIONE</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4238" table:style-name="ce3">
            <text:p>4238</text:p>
          </table:table-cell>
          <table:table-cell table:style-name="ce3"/>
          <table:table-cell office:value-type="string" table:style-name="ce9">
            <text:p>01</text:p>
          </table:table-cell>
          <table:table-cell office:value-type="string" table:style-name="ce3">
            <text:p>‌CONTRIBUTI SOCIALI A CARICO DEL DATORE DI LAVORO SULLE COMPETENZE FISSE.</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4238" table:style-name="ce3">
            <text:p>4238</text:p>
          </table:table-cell>
          <table:table-cell table:style-name="ce3"/>
          <table:table-cell office:value-type="string" table:style-name="ce9">
            <text:p>02</text:p>
          </table:table-cell>
          <table:table-cell office:value-type="string" table:style-name="ce3">
            <text:p>‌CONTRIBUTI SOCIALI A CARICO DEL DATORE DI LAVORO SULLE COMPETENZE ACCESSORIE.</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4238" table:style-name="ce3">
            <text:p>4238</text:p>
          </table:table-cell>
          <table:table-cell table:style-name="ce3"/>
          <table:table-cell office:value-type="float" office:value="91" table:style-name="ce9">
            <text:p>91</text:p>
          </table:table-cell>
          <table:table-cell office:value-type="string" table:style-name="ce3">
            <text:p>‌REISCRIZIONE RESIDUI PASSIVI PERENTI RELATIVI A: CONTRIBUTI SOCIALI EFFETTIVI A CARICO DEL DATORE DI LAVORO</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4239" table:style-name="ce3">
            <text:p>4239</text:p>
          </table:table-cell>
          <table:table-cell table:style-name="ce3"/>
          <table:table-cell office:value-type="string" table:style-name="ce9">
            <text:p>01</text:p>
          </table:table-cell>
          <table:table-cell office:value-type="string" table:style-name="ce3">
            <text:p>‌IRAP SULLE COMPETENZE FISSE.</text:p>
          </table:table-cell>
          <table:table-cell office:value-type="float" office:value="80956933" table:style-name="ce6">
            <text:p>80.956.933<text:s/></text:p>
          </table:table-cell>
          <table:table-cell office:value-type="float" office:value="81437893" table:style-name="ce5">
            <text:p>81.437.893</text:p>
          </table:table-cell>
          <table:table-cell office:value-type="float" office:value="81530995" table:style-name="ce5">
            <text:p>81.530.995</text:p>
          </table:table-cell>
          <table:table-cell table:number-columns-repeated="16377"/>
        </table:table-row>
        <table:table-row table:style-name="ro2">
          <table:table-cell office:value-type="float" office:value="4239" table:style-name="ce3">
            <text:p>4239</text:p>
          </table:table-cell>
          <table:table-cell table:style-name="ce3"/>
          <table:table-cell office:value-type="string" table:style-name="ce9">
            <text:p>02</text:p>
          </table:table-cell>
          <table:table-cell office:value-type="string" table:style-name="ce3">
            <text:p>‌IRAP SULLE COMPETENZE ACCESSORIE.</text:p>
          </table:table-cell>
          <table:table-cell office:value-type="float" office:value="12414502" table:style-name="ce6">
            <text:p>12.414.502<text:s/></text:p>
          </table:table-cell>
          <table:table-cell office:value-type="float" office:value="12112228" table:style-name="ce5">
            <text:p>12.112.228</text:p>
          </table:table-cell>
          <table:table-cell office:value-type="float" office:value="12105287" table:style-name="ce5">
            <text:p>12.105.287</text:p>
          </table:table-cell>
          <table:table-cell table:number-columns-repeated="16377"/>
        </table:table-row>
        <table:table-row table:style-name="ro2">
          <table:table-cell office:value-type="float" office:value="4239" table:style-name="ce3">
            <text:p>4239</text:p>
          </table:table-cell>
          <table:table-cell table:style-name="ce3"/>
          <table:table-cell office:value-type="float" office:value="81" table:style-name="ce9">
            <text:p>81</text:p>
          </table:table-cell>
          <table:table-cell office:value-type="string" table:style-name="ce3">
            <text:p>‌REISCRIZIONE RESIDUI PASSIVI PERENTI RELATIVI A:IMPOSTE PAGATE SULLA PRODUZIONE</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4243" table:style-name="ce3">
            <text:p>4243</text:p>
          </table:table-cell>
          <table:table-cell table:style-name="ce3"/>
          <table:table-cell office:value-type="string" table:style-name="ce9">
            <text:p>01</text:p>
          </table:table-cell>
          <table:table-cell office:value-type="string" table:style-name="ce3">
            <text:p>‌FONDO DA RIPARTIRE PER LA CORRESPONSIONE DEGLI ASSEGNI UNA TANTUM AL PERSONALE DEL CORPO DELLA GUARDIA DI FINANZA</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4245" table:style-name="ce3">
            <text:p>4245</text:p>
          </table:table-cell>
          <table:table-cell table:style-name="ce3"/>
          <table:table-cell office:value-type="string" table:style-name="ce9">
            <text:p>01</text:p>
          </table:table-cell>
          <table:table-cell office:value-type="string" table:style-name="ce3">
            <text:p>‌MANUTENZIONE ORDINARIA DEGLI IMMOBILI</text:p>
          </table:table-cell>
          <table:table-cell office:value-type="float" office:value="130332" table:style-name="ce6">
            <text:p>130.332<text:s/></text:p>
          </table:table-cell>
          <table:table-cell office:value-type="float" office:value="130332" table:style-name="ce5">
            <text:p>130.332</text:p>
          </table:table-cell>
          <table:table-cell office:value-type="float" office:value="130332" table:style-name="ce5">
            <text:p>130.332</text:p>
          </table:table-cell>
          <table:table-cell table:number-columns-repeated="16377"/>
        </table:table-row>
        <table:table-row table:style-name="ro2">
          <table:table-cell office:value-type="float" office:value="4247" table:style-name="ce3">
            <text:p>4247</text:p>
          </table:table-cell>
          <table:table-cell table:style-name="ce3"/>
          <table:table-cell office:value-type="string" table:style-name="ce9">
            <text:p>01</text:p>
          </table:table-cell>
          <table:table-cell office:value-type="string" table:style-name="ce3">
            <text:p>‌MANUTENZIONE ORDINARIA DEGLI IMMOBILI</text:p>
          </table:table-cell>
          <table:table-cell office:value-type="float" office:value="106634" table:style-name="ce6">
            <text:p>106.634<text:s/></text:p>
          </table:table-cell>
          <table:table-cell office:value-type="float" office:value="106634" table:style-name="ce5">
            <text:p>106.634</text:p>
          </table:table-cell>
          <table:table-cell office:value-type="float" office:value="106634" table:style-name="ce5">
            <text:p>106.634</text:p>
          </table:table-cell>
          <table:table-cell table:number-columns-repeated="16377"/>
        </table:table-row>
        <table:table-row table:style-name="ro2">
          <table:table-cell office:value-type="float" office:value="4257" table:style-name="ce3">
            <text:p>4257</text:p>
          </table:table-cell>
          <table:table-cell table:style-name="ce3"/>
          <table:table-cell office:value-type="string" table:style-name="ce9">
            <text:p>01</text:p>
          </table:table-cell>
          <table:table-cell office:value-type="string" table:style-name="ce3">
            <text:p>‌CANONI DI AFFITTO PER GLI IMMOBILI IN USO, CONFERITI O TRASFERITI AI FONDI COMUNI DI INVESTIMENTO IMMOBILIARE</text:p>
          </table:table-cell>
          <table:table-cell office:value-type="float" office:value="8159010" table:style-name="ce6">
            <text:p>8.159.010<text:s/></text:p>
          </table:table-cell>
          <table:table-cell office:value-type="float" office:value="8251207" table:style-name="ce5">
            <text:p>8.251.207</text:p>
          </table:table-cell>
          <table:table-cell office:value-type="float" office:value="8344446" table:style-name="ce5">
            <text:p>8.344.446</text:p>
          </table:table-cell>
          <table:table-cell table:number-columns-repeated="16377"/>
        </table:table-row>
        <table:table-row table:style-name="ro2">
          <table:table-cell office:value-type="float" office:value="4263" table:style-name="ce3">
            <text:p>4263</text:p>
          </table:table-cell>
          <table:table-cell table:style-name="ce3"/>
          <table:table-cell office:value-type="string" table:style-name="ce9">
            <text:p>01</text:p>
          </table:table-cell>
          <table:table-cell office:value-type="string" table:style-name="ce3">
            <text:p>‌ASSICURAZIONE CONTRO LA RESPONSABILITA' CIVILE ED AMMINISTRATIVA PER GLI EVENTI DANNOSI NON DOLOSI CAUSATI A TERZI DAGLI APPARTENENTI AL CORPO DELLA GUARDIA DI FINANZA NELLO SVOLGIMENTO DELLA PROPRIA ATTIVITA' ISTITUZIONALE</text:p>
          </table:table-cell>
          <table:table-cell office:value-type="float" office:value="74354" table:style-name="ce6">
            <text:p>74.354<text:s/></text:p>
          </table:table-cell>
          <table:table-cell office:value-type="float" office:value="74354" table:style-name="ce6">
            <text:p>74.354<text:s/></text:p>
          </table:table-cell>
          <table:table-cell office:value-type="float" office:value="74354" table:style-name="ce6">
            <text:p>74.354<text:s/></text:p>
          </table:table-cell>
          <table:table-cell table:number-columns-repeated="16377"/>
        </table:table-row>
        <table:table-row table:style-name="ro2">
          <table:table-cell office:value-type="float" office:value="4263" table:style-name="ce3">
            <text:p>4263</text:p>
          </table:table-cell>
          <table:table-cell table:style-name="ce3"/>
          <table:table-cell office:value-type="string" table:style-name="ce9">
            <text:p>02</text:p>
          </table:table-cell>
          <table:table-cell office:value-type="string" table:style-name="ce3">
            <text:p>SOMMA DA DESTINARE ALLA COPERTURA DELLE SPESE LEGALI DEL PERSONALE APPARTENENTE AL CORPO DELLA GUARDIA DI FINANZA INDAGATO O IMPUTATO PER FATTI INERENTI AL SERVIZIO</text:p>
          </table:table-cell>
          <table:table-cell office:value-type="float" office:value="20000" table:style-name="ce6">
            <text:p>20.000<text:s/></text:p>
          </table:table-cell>
          <table:table-cell office:value-type="float" office:value="20000" table:style-name="ce6">
            <text:p>20.000<text:s/></text:p>
          </table:table-cell>
          <table:table-cell office:value-type="float" office:value="20000" table:style-name="ce6">
            <text:p>20.000<text:s/></text:p>
          </table:table-cell>
          <table:table-cell table:number-columns-repeated="16377"/>
        </table:table-row>
        <table:table-row table:style-name="ro2">
          <table:table-cell office:value-type="float" office:value="4264" table:style-name="ce3">
            <text:p>4264</text:p>
          </table:table-cell>
          <table:table-cell table:style-name="ce3"/>
          <table:table-cell office:value-type="string" table:style-name="ce9">
            <text:p>01</text:p>
          </table:table-cell>
          <table:table-cell office:value-type="string" table:style-name="ce3">
            <text:p>‌SPESE PER LA COMUNICAZIONE E L'INFORMAZIONE PUBBLICA</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4264" table:style-name="ce3">
            <text:p>4264</text:p>
          </table:table-cell>
          <table:table-cell table:style-name="ce3"/>
          <table:table-cell office:value-type="string" table:style-name="ce9">
            <text:p>02</text:p>
          </table:table-cell>
          <table:table-cell office:value-type="string" table:style-name="ce3">
            <text:p>‌SPESE PER MISSIONI ALL'INTERNO DEL PERSONALE MILITARE</text:p>
          </table:table-cell>
          <table:table-cell office:value-type="float" office:value="2917176" table:style-name="ce6">
            <text:p>2.917.176<text:s/></text:p>
          </table:table-cell>
          <table:table-cell office:value-type="float" office:value="2917176" table:style-name="ce5">
            <text:p>2.917.176</text:p>
          </table:table-cell>
          <table:table-cell office:value-type="float" office:value="2917176" table:style-name="ce5">
            <text:p>2.917.176</text:p>
          </table:table-cell>
          <table:table-cell table:number-columns-repeated="16377"/>
        </table:table-row>
        <table:table-row table:style-name="ro2">
          <table:table-cell office:value-type="float" office:value="4264" table:style-name="ce3">
            <text:p>4264</text:p>
          </table:table-cell>
          <table:table-cell table:style-name="ce3"/>
          <table:table-cell office:value-type="string" table:style-name="ce9">
            <text:p>03</text:p>
          </table:table-cell>
          <table:table-cell office:value-type="string" table:style-name="ce3">
            <text:p>‌SPESE PER MISSIONI ALL'ESTERO DEL PERSONALE MILITARE</text:p>
          </table:table-cell>
          <table:table-cell office:value-type="float" office:value="65571" table:style-name="ce6">
            <text:p>65.571<text:s/></text:p>
          </table:table-cell>
          <table:table-cell office:value-type="float" office:value="65571" table:style-name="ce5">
            <text:p>65.571</text:p>
          </table:table-cell>
          <table:table-cell office:value-type="float" office:value="65571" table:style-name="ce5">
            <text:p>65.571</text:p>
          </table:table-cell>
          <table:table-cell table:number-columns-repeated="16377"/>
        </table:table-row>
        <table:table-row table:style-name="ro2">
          <table:table-cell office:value-type="float" office:value="4264" table:style-name="ce3">
            <text:p>4264</text:p>
          </table:table-cell>
          <table:table-cell table:style-name="ce3"/>
          <table:table-cell office:value-type="string" table:style-name="ce9">
            <text:p>04</text:p>
          </table:table-cell>
          <table:table-cell office:value-type="string" table:style-name="ce3">
            <text:p>‌SPESE PER TRASFERIMENTI DEL PERSONALE MILITARE</text:p>
          </table:table-cell>
          <table:table-cell office:value-type="float" office:value="1229197" table:style-name="ce6">
            <text:p>1.229.197<text:s/></text:p>
          </table:table-cell>
          <table:table-cell office:value-type="float" office:value="1229197" table:style-name="ce5">
            <text:p>1.229.197</text:p>
          </table:table-cell>
          <table:table-cell office:value-type="float" office:value="1229197" table:style-name="ce5">
            <text:p>1.229.197</text:p>
          </table:table-cell>
          <table:table-cell table:number-columns-repeated="16377"/>
        </table:table-row>
        <table:table-row table:style-name="ro2">
          <table:table-cell office:value-type="float" office:value="4264" table:style-name="ce3">
            <text:p>4264</text:p>
          </table:table-cell>
          <table:table-cell table:style-name="ce3"/>
          <table:table-cell office:value-type="string" table:style-name="ce9">
            <text:p>06</text:p>
          </table:table-cell>
          <table:table-cell office:value-type="string" table:style-name="ce3">
            <text:p>‌SPESE PER MISSIONI ALL'ESTERO DEL PERSONALE CIVILE</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4264" table:style-name="ce3">
            <text:p>4264</text:p>
          </table:table-cell>
          <table:table-cell table:style-name="ce3"/>
          <table:table-cell office:value-type="string" table:style-name="ce9">
            <text:p>07</text:p>
          </table:table-cell>
          <table:table-cell office:value-type="string" table:style-name="ce3">
            <text:p>‌INDENNITA' E SPESE DI VIAGGIO PER SERVIZI COLLETTIVI. SPESE PER TRADUZIONI E SCORTE DI DETENUTI MILITARI E CIVILI</text:p>
          </table:table-cell>
          <table:table-cell office:value-type="float" office:value="925" table:style-name="ce6">
            <text:p>925<text:s/></text:p>
          </table:table-cell>
          <table:table-cell office:value-type="float" office:value="925" table:style-name="ce5">
            <text:p>925</text:p>
          </table:table-cell>
          <table:table-cell office:value-type="float" office:value="925" table:style-name="ce5">
            <text:p>925</text:p>
          </table:table-cell>
          <table:table-cell table:number-columns-repeated="16377"/>
        </table:table-row>
        <table:table-row table:style-name="ro2">
          <table:table-cell office:value-type="float" office:value="4264" table:style-name="ce3">
            <text:p>4264</text:p>
          </table:table-cell>
          <table:table-cell table:style-name="ce3"/>
          <table:table-cell office:value-type="string" table:style-name="ce9">
            <text:p>08</text:p>
          </table:table-cell>
          <table:table-cell office:value-type="string" table:style-name="ce3">
            <text:p>‌SPESE PER L'ASSISTENZA MORALE E PER LE ATTIVITA' CULTURALI, RICREATIVE E SPORTIVE DEL PERSONALE DELLA GUARDIA DI FINANZA</text:p>
          </table:table-cell>
          <table:table-cell office:value-type="float" office:value="34716" table:style-name="ce6">
            <text:p>34.716<text:s/></text:p>
          </table:table-cell>
          <table:table-cell office:value-type="float" office:value="34716" table:style-name="ce5">
            <text:p>34.716</text:p>
          </table:table-cell>
          <table:table-cell office:value-type="float" office:value="34716" table:style-name="ce5">
            <text:p>34.716</text:p>
          </table:table-cell>
          <table:table-cell table:number-columns-repeated="16377"/>
        </table:table-row>
        <table:table-row table:style-name="ro2">
          <table:table-cell office:value-type="float" office:value="4264" table:style-name="ce3">
            <text:p>4264</text:p>
          </table:table-cell>
          <table:table-cell table:style-name="ce3"/>
          <table:table-cell office:value-type="string" table:style-name="ce9">
            <text:p>09</text:p>
          </table:table-cell>
          <table:table-cell office:value-type="string" table:style-name="ce3">
            <text:p>‌INDENNITA' PER MISSIONI EFFETTUATE DALLA GUARDIA DI FINANZA PER I SERVIZI DEGLI UFFICI TECNICI DI FINANZA.</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4264" table:style-name="ce3">
            <text:p>4264</text:p>
          </table:table-cell>
          <table:table-cell table:style-name="ce3"/>
          <table:table-cell office:value-type="float" office:value="10" table:style-name="ce9">
            <text:p>10</text:p>
          </table:table-cell>
          <table:table-cell office:value-type="string" table:style-name="ce3">
            <text:p>‌INDENNITA' PER MISSIONI EFFETTUATE DALLA GUARDIA DI FINANZA PER I SERVIZI SVOLTI NELL'INTERESSE DEL COMMERCIO FUORI DEL CIRCUITO DOGANALE</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4264" table:style-name="ce3">
            <text:p>4264</text:p>
          </table:table-cell>
          <table:table-cell table:style-name="ce3"/>
          <table:table-cell office:value-type="float" office:value="12" table:style-name="ce9">
            <text:p>12</text:p>
          </table:table-cell>
          <table:table-cell office:value-type="string" table:style-name="ce3">
            <text:p>‌COMPENSI AGLI INTERPRETI PER LE ESIGENZE DEI COMANDI DEL CORPO NELLA PROVINCIA DI BOLZANO</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4264" table:style-name="ce3">
            <text:p>4264</text:p>
          </table:table-cell>
          <table:table-cell table:style-name="ce3"/>
          <table:table-cell office:value-type="float" office:value="13" table:style-name="ce9">
            <text:p>13</text:p>
          </table:table-cell>
          <table:table-cell office:value-type="string" table:style-name="ce3">
            <text:p>‌FITTO DI LOCALI ED ONERI ACCESSORI</text:p>
          </table:table-cell>
          <table:table-cell office:value-type="float" office:value="11082634" table:style-name="ce6">
            <text:p>11.082.634<text:s/></text:p>
          </table:table-cell>
          <table:table-cell office:value-type="float" office:value="11163541" table:style-name="ce5">
            <text:p>11.163.541</text:p>
          </table:table-cell>
          <table:table-cell office:value-type="float" office:value="11249985" table:style-name="ce5">
            <text:p>11.249.985</text:p>
          </table:table-cell>
          <table:table-cell table:number-columns-repeated="16377"/>
        </table:table-row>
        <table:table-row table:style-name="ro2">
          <table:table-cell office:value-type="float" office:value="4264" table:style-name="ce3">
            <text:p>4264</text:p>
          </table:table-cell>
          <table:table-cell table:style-name="ce3"/>
          <table:table-cell office:value-type="float" office:value="14" table:style-name="ce9">
            <text:p>14</text:p>
          </table:table-cell>
          <table:table-cell office:value-type="string" table:style-name="ce3">
            <text:p>‌SPESE RELATIVE ALLA MANUTENZIONE DI IMPIANTI E ATTREZZATURE NONCHE' ADEGUAMENTO SICUREZZA NEI LUOGHI DI LAVORO</text:p>
          </table:table-cell>
          <table:table-cell office:value-type="float" office:value="1153944" table:style-name="ce6">
            <text:p>1.153.944<text:s/></text:p>
          </table:table-cell>
          <table:table-cell office:value-type="float" office:value="1153944" table:style-name="ce5">
            <text:p>1.153.944</text:p>
          </table:table-cell>
          <table:table-cell office:value-type="float" office:value="1153944" table:style-name="ce5">
            <text:p>1.153.944</text:p>
          </table:table-cell>
          <table:table-cell table:number-columns-repeated="16377"/>
        </table:table-row>
        <table:table-row table:style-name="ro2">
          <table:table-cell office:value-type="float" office:value="4264" table:style-name="ce3">
            <text:p>4264</text:p>
          </table:table-cell>
          <table:table-cell table:style-name="ce3"/>
          <table:table-cell office:value-type="float" office:value="15" table:style-name="ce9">
            <text:p>15</text:p>
          </table:table-cell>
          <table:table-cell office:value-type="string" table:style-name="ce3">
            <text:p>‌SPESE PER IL SERVIZIO SANITARIO</text:p>
          </table:table-cell>
          <table:table-cell office:value-type="float" office:value="1111526" table:style-name="ce6">
            <text:p>1.111.526<text:s/></text:p>
          </table:table-cell>
          <table:table-cell office:value-type="float" office:value="1111526" table:style-name="ce6">
            <text:p>1.111.526<text:s/></text:p>
          </table:table-cell>
          <table:table-cell office:value-type="float" office:value="1111526" table:style-name="ce6">
            <text:p>1.111.526<text:s/></text:p>
          </table:table-cell>
          <table:table-cell table:number-columns-repeated="16377"/>
        </table:table-row>
        <table:table-row table:style-name="ro2">
          <table:table-cell office:value-type="float" office:value="4264" table:style-name="ce3">
            <text:p>4264</text:p>
          </table:table-cell>
          <table:table-cell table:style-name="ce3"/>
          <table:table-cell office:value-type="float" office:value="16" table:style-name="ce9">
            <text:p>16</text:p>
          </table:table-cell>
          <table:table-cell office:value-type="string" table:style-name="ce3">
            <text:p>‌MANUTENZIONE DELLA BIBLIOTECA</text:p>
          </table:table-cell>
          <table:table-cell office:value-type="float" office:value="3772" table:style-name="ce6">
            <text:p>3.772<text:s/></text:p>
          </table:table-cell>
          <table:table-cell office:value-type="float" office:value="3772" table:style-name="ce5">
            <text:p>3.772</text:p>
          </table:table-cell>
          <table:table-cell office:value-type="float" office:value="3772" table:style-name="ce5">
            <text:p>3.772</text:p>
          </table:table-cell>
          <table:table-cell table:number-columns-repeated="16377"/>
        </table:table-row>
        <table:table-row table:style-name="ro2">
          <table:table-cell office:value-type="float" office:value="4264" table:style-name="ce3">
            <text:p>4264</text:p>
          </table:table-cell>
          <table:table-cell table:style-name="ce3"/>
          <table:table-cell office:value-type="float" office:value="17" table:style-name="ce9">
            <text:p>17</text:p>
          </table:table-cell>
          <table:table-cell office:value-type="string" table:style-name="ce3">
            <text:p>‌SPESE PER I SERVIZI TIPOGRAFICI, LITOGRAFICI, FOTOMECCANICI, CINEMATOGRAFICI. LABORATORI PER MICROFILM.</text:p>
          </table:table-cell>
          <table:table-cell office:value-type="float" office:value="390507" table:style-name="ce6">
            <text:p>390.507<text:s/></text:p>
          </table:table-cell>
          <table:table-cell office:value-type="float" office:value="390507" table:style-name="ce5">
            <text:p>390.507</text:p>
          </table:table-cell>
          <table:table-cell office:value-type="float" office:value="390507" table:style-name="ce5">
            <text:p>390.507</text:p>
          </table:table-cell>
          <table:table-cell table:number-columns-repeated="16377"/>
        </table:table-row>
        <table:table-row table:style-name="ro2">
          <table:table-cell office:value-type="float" office:value="4264" table:style-name="ce3">
            <text:p>4264</text:p>
          </table:table-cell>
          <table:table-cell table:style-name="ce3"/>
          <table:table-cell office:value-type="float" office:value="18" table:style-name="ce9">
            <text:p>18</text:p>
          </table:table-cell>
          <table:table-cell office:value-type="string" table:style-name="ce3">
            <text:p>‌CANONI D'ACQUA E SPESE PER PROVVISTA DI ACQUA POTABILE. SPESE PER TRASPORTO VIVERI ED OGGETTI VARI PER I REPARTI UBICATI IN LOCALITA' DISAGIATE. SPESE PER L'ENERGIA ELETTRICA E PER ILLUMINAZIONE LOCALI, PER ESTRAZIONE E SOLLEVAMENTO ACQUA</text:p>
          </table:table-cell>
          <table:table-cell office:value-type="float" office:value="6577532" table:style-name="ce6">
            <text:p>6.577.532<text:s/></text:p>
          </table:table-cell>
          <table:table-cell office:value-type="float" office:value="6577532" table:style-name="ce5">
            <text:p>6.577.532</text:p>
          </table:table-cell>
          <table:table-cell office:value-type="float" office:value="6577532" table:style-name="ce5">
            <text:p>6.577.532</text:p>
          </table:table-cell>
          <table:table-cell table:number-columns-repeated="16377"/>
        </table:table-row>
        <table:table-row table:style-name="ro2">
          <table:table-cell office:value-type="float" office:value="4264" table:style-name="ce3">
            <text:p>4264</text:p>
          </table:table-cell>
          <table:table-cell table:style-name="ce3"/>
          <table:table-cell office:value-type="float" office:value="19" table:style-name="ce9">
            <text:p>19</text:p>
          </table:table-cell>
          <table:table-cell office:value-type="string" table:style-name="ce3">
            <text:p>‌COMBUSTIBILI ED ENERGIA ELETTRICA PER RISCALDAMENTO, PER FUNZIONAMENTO CUCINE E REFETTORI, BAGNI E MEZZI CAMPALI. SPESE PER CONDUZIONE IMPIANTI</text:p>
          </table:table-cell>
          <table:table-cell office:value-type="float" office:value="3943515" table:style-name="ce6">
            <text:p>3.943.515<text:s/></text:p>
          </table:table-cell>
          <table:table-cell office:value-type="float" office:value="3943515" table:style-name="ce5">
            <text:p>3.943.515</text:p>
          </table:table-cell>
          <table:table-cell office:value-type="float" office:value="3943515" table:style-name="ce5">
            <text:p>3.943.515</text:p>
          </table:table-cell>
          <table:table-cell table:number-columns-repeated="16377"/>
        </table:table-row>
        <table:table-row table:style-name="ro2">
          <table:table-cell office:value-type="float" office:value="4264" table:style-name="ce3">
            <text:p>4264</text:p>
          </table:table-cell>
          <table:table-cell table:style-name="ce3"/>
          <table:table-cell office:value-type="float" office:value="20" table:style-name="ce9">
            <text:p>20</text:p>
          </table:table-cell>
          <table:table-cell office:value-type="string" table:style-name="ce3">
            <text:p>‌SPESE PER RIVISTE, CONFERENZE E CERIMONIE A CARATTERE MILITARE E DI RAPPRESENTANZA</text:p>
          </table:table-cell>
          <table:table-cell office:value-type="float" office:value="1726" table:style-name="ce6">
            <text:p>1.726<text:s/></text:p>
          </table:table-cell>
          <table:table-cell office:value-type="float" office:value="1726" table:style-name="ce5">
            <text:p>1.726</text:p>
          </table:table-cell>
          <table:table-cell office:value-type="float" office:value="1726" table:style-name="ce5">
            <text:p>1.726</text:p>
          </table:table-cell>
          <table:table-cell table:number-columns-repeated="16377"/>
        </table:table-row>
        <table:table-row table:style-name="ro2">
          <table:table-cell office:value-type="float" office:value="4264" table:style-name="ce3">
            <text:p>4264</text:p>
          </table:table-cell>
          <table:table-cell table:style-name="ce3"/>
          <table:table-cell office:value-type="float" office:value="22" table:style-name="ce9">
            <text:p>22</text:p>
          </table:table-cell>
          <table:table-cell office:value-type="string" table:style-name="ce3">
            <text:p>‌SPESE D'UFFICIO PER ENTI E CORPI DELLA GUARDIA DI FINANZA, SPESE POSTALI, E TELEGRAFICHE</text:p>
          </table:table-cell>
          <table:table-cell office:value-type="float" office:value="752339" table:style-name="ce6">
            <text:p>752.339<text:s/></text:p>
          </table:table-cell>
          <table:table-cell office:value-type="float" office:value="752339" table:style-name="ce5">
            <text:p>752.339</text:p>
          </table:table-cell>
          <table:table-cell office:value-type="float" office:value="752339" table:style-name="ce5">
            <text:p>752.339</text:p>
          </table:table-cell>
          <table:table-cell table:number-columns-repeated="16377"/>
        </table:table-row>
        <table:table-row table:style-name="ro2">
          <table:table-cell office:value-type="float" office:value="4264" table:style-name="ce3">
            <text:p>4264</text:p>
          </table:table-cell>
          <table:table-cell table:style-name="ce3"/>
          <table:table-cell office:value-type="float" office:value="23" table:style-name="ce9">
            <text:p>23</text:p>
          </table:table-cell>
          <table:table-cell office:value-type="string" table:style-name="ce3">
            <text:p>‌SPESE PER LA REDAZIONE E PUBBLICAZIONE DELLA RIVISTA DELLA GUARDIA DI FINANZA</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4264" table:style-name="ce3">
            <text:p>4264</text:p>
          </table:table-cell>
          <table:table-cell table:style-name="ce3"/>
          <table:table-cell office:value-type="float" office:value="24" table:style-name="ce9">
            <text:p>24</text:p>
          </table:table-cell>
          <table:table-cell office:value-type="string" table:style-name="ce3">
            <text:p>‌SPESE TELEFONICHE</text:p>
          </table:table-cell>
          <table:table-cell office:value-type="float" office:value="110752" table:style-name="ce6">
            <text:p>110.752<text:s/></text:p>
          </table:table-cell>
          <table:table-cell office:value-type="float" office:value="110752" table:style-name="ce5">
            <text:p>110.752</text:p>
          </table:table-cell>
          <table:table-cell office:value-type="float" office:value="110752" table:style-name="ce5">
            <text:p>110.752</text:p>
          </table:table-cell>
          <table:table-cell table:number-columns-repeated="16377"/>
        </table:table-row>
        <table:table-row table:style-name="ro2">
          <table:table-cell office:value-type="float" office:value="4264" table:style-name="ce3">
            <text:p>4264</text:p>
          </table:table-cell>
          <table:table-cell table:style-name="ce3"/>
          <table:table-cell office:value-type="float" office:value="25" table:style-name="ce9">
            <text:p>25</text:p>
          </table:table-cell>
          <table:table-cell office:value-type="string" table:style-name="ce3">
            <text:p>‌ACQUISTO, RIPARAZIONE E MANUTENZIONE DI ARMI, DI MATERIALE DI PRECISIONE, DI MATERIALE OTTICO, DI BUFFETTERIE DI ELEMENTI E DI ARMADI METALLICI PER LA CUSTODIA DI ARMI E MUNIZIONI; ACQUISTO DI MUNIZIONI</text:p>
          </table:table-cell>
          <table:table-cell office:value-type="float" office:value="5771" table:style-name="ce6">
            <text:p>5.771<text:s/></text:p>
          </table:table-cell>
          <table:table-cell office:value-type="float" office:value="5771" table:style-name="ce5">
            <text:p>5.771</text:p>
          </table:table-cell>
          <table:table-cell office:value-type="float" office:value="5771" table:style-name="ce5">
            <text:p>5.771</text:p>
          </table:table-cell>
          <table:table-cell table:number-columns-repeated="16377"/>
        </table:table-row>
        <table:table-row table:style-name="ro2">
          <table:table-cell office:value-type="float" office:value="4264" table:style-name="ce3">
            <text:p>4264</text:p>
          </table:table-cell>
          <table:table-cell table:style-name="ce3"/>
          <table:table-cell office:value-type="float" office:value="26" table:style-name="ce9">
            <text:p>26</text:p>
          </table:table-cell>
          <table:table-cell office:value-type="string" table:style-name="ce3">
            <text:p>‌ACQUISTO E MANUTENZIONE DI MATERIALI DI CASERMAGGIO</text:p>
          </table:table-cell>
          <table:table-cell office:value-type="float" office:value="1052432" table:style-name="ce6">
            <text:p>1.052.432<text:s/></text:p>
          </table:table-cell>
          <table:table-cell office:value-type="float" office:value="1052432" table:style-name="ce5">
            <text:p>1.052.432</text:p>
          </table:table-cell>
          <table:table-cell office:value-type="float" office:value="1052432" table:style-name="ce5">
            <text:p>1.052.432</text:p>
          </table:table-cell>
          <table:table-cell table:number-columns-repeated="16377"/>
        </table:table-row>
        <table:table-row table:style-name="ro2">
          <table:table-cell office:value-type="float" office:value="4264" table:style-name="ce3">
            <text:p>4264</text:p>
          </table:table-cell>
          <table:table-cell table:style-name="ce3"/>
          <table:table-cell office:value-type="float" office:value="27" table:style-name="ce9">
            <text:p>27</text:p>
          </table:table-cell>
          <table:table-cell office:value-type="string" table:style-name="ce3">
            <text:p>‌SPESE GENERALI DEGLI ENTI E CORPI DELLA GUARDIA DI FINANZA, COMPRESE QUELLE PER BANDA E FANFARE</text:p>
          </table:table-cell>
          <table:table-cell office:value-type="float" office:value="2750290" table:style-name="ce6">
            <text:p>2.750.290<text:s/></text:p>
          </table:table-cell>
          <table:table-cell office:value-type="float" office:value="2750290" table:style-name="ce5">
            <text:p>2.750.290</text:p>
          </table:table-cell>
          <table:table-cell office:value-type="float" office:value="2750290" table:style-name="ce5">
            <text:p>2.750.290</text:p>
          </table:table-cell>
          <table:table-cell table:number-columns-repeated="16377"/>
        </table:table-row>
        <table:table-row table:style-name="ro2">
          <table:table-cell office:value-type="float" office:value="4264" table:style-name="ce3">
            <text:p>4264</text:p>
          </table:table-cell>
          <table:table-cell table:style-name="ce3"/>
          <table:table-cell office:value-type="float" office:value="28" table:style-name="ce9">
            <text:p>28</text:p>
          </table:table-cell>
          <table:table-cell office:value-type="string" table:style-name="ce3">
            <text:p>‌ACQUISTO DI RIVISTE, GIORNALI ED ALTRE PUBBLICAZIONI</text:p>
          </table:table-cell>
          <table:table-cell office:value-type="float" office:value="1814" table:style-name="ce6">
            <text:p>1.814<text:s/></text:p>
          </table:table-cell>
          <table:table-cell office:value-type="float" office:value="1814" table:style-name="ce5">
            <text:p>1.814</text:p>
          </table:table-cell>
          <table:table-cell office:value-type="float" office:value="1814" table:style-name="ce5">
            <text:p>1.814</text:p>
          </table:table-cell>
          <table:table-cell table:number-columns-repeated="16377"/>
        </table:table-row>
        <table:table-row table:style-name="ro2">
          <table:table-cell office:value-type="float" office:value="4264" table:style-name="ce3">
            <text:p>4264</text:p>
          </table:table-cell>
          <table:table-cell table:style-name="ce3"/>
          <table:table-cell office:value-type="float" office:value="32" table:style-name="ce9">
            <text:p>32</text:p>
          </table:table-cell>
          <table:table-cell office:value-type="string" table:style-name="ce3">
            <text:p>‌SOMME DESTINATE AL FUNZIONAMENTO DEL CORPO, GIA'A INCLUSE NEL FONDO DI CUI ALL'ARTICOLO 2 DELLA LEGGE 24 DICEMBRE 2007, N. 244 COMMA 616.</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4264" table:style-name="ce3">
            <text:p>4264</text:p>
          </table:table-cell>
          <table:table-cell table:style-name="ce3"/>
          <table:table-cell office:value-type="float" office:value="33" table:style-name="ce9">
            <text:p>33</text:p>
          </table:table-cell>
          <table:table-cell office:value-type="string" table:style-name="ce3">
            <text:p>‌SPESE DI PULIZIA, SANIFICAZIONE E DISINFEZIONE DEGLI AMBIENTI SU TUTTO IL TERRITORIO NAZIONALE, CONNESSE ALL'EMERGENZA EPIDEMIOLOGICA DA COVID-19</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4264" table:style-name="ce3">
            <text:p>4264</text:p>
          </table:table-cell>
          <table:table-cell table:style-name="ce3"/>
          <table:table-cell office:value-type="float" office:value="34" table:style-name="ce9">
            <text:p>34</text:p>
          </table:table-cell>
          <table:table-cell office:value-type="string" table:style-name="ce3">
            <text:p>‌SPESE PER L'ACQUISTO DI DISPOSITIVI DI PROTEZIONE INDIVIDUALE E ABBIGLIAMENTO OPERATIVO PER IL PERSONALE, CONNESSE ALL'EMERGENZA EPIDEMIOLOGICA DA COVID-19</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4265" table:style-name="ce3">
            <text:p>4265</text:p>
          </table:table-cell>
          <table:table-cell table:style-name="ce3"/>
          <table:table-cell office:value-type="string" table:style-name="ce9">
            <text:p>01</text:p>
          </table:table-cell>
          <table:table-cell office:value-type="string" table:style-name="ce3">
            <text:p>‌SPESE PER IL FUNZIONAMENTO - COMPRESI I GETTONI DI PRESENZA ED I COMPENSI AI COMPONENTI E LE INDENNITA' DI MISSIONE ED IL RIMBORSO SPESE DI TRASPORTO AI MEMBRI ESTRANEI ALL'AMMINISTRAZIONE DELLE FINANZE - DI CONSIGLI, COMITATI E COMMISSIONI</text:p>
          </table:table-cell>
          <table:table-cell office:value-type="float" office:value="73" table:style-name="ce6">
            <text:p>73<text:s/></text:p>
          </table:table-cell>
          <table:table-cell office:value-type="float" office:value="73" table:style-name="ce5">
            <text:p>73</text:p>
          </table:table-cell>
          <table:table-cell office:value-type="float" office:value="73" table:style-name="ce5">
            <text:p>73</text:p>
          </table:table-cell>
          <table:table-cell table:number-columns-repeated="16377"/>
        </table:table-row>
        <table:table-row table:style-name="ro2">
          <table:table-cell office:value-type="float" office:value="4266" table:style-name="ce3">
            <text:p>4266</text:p>
          </table:table-cell>
          <table:table-cell table:style-name="ce3"/>
          <table:table-cell office:value-type="string" table:style-name="ce9">
            <text:p>01</text:p>
          </table:table-cell>
          <table:table-cell office:value-type="string" table:style-name="ce3">
            <text:p>‌SPESE RISERVATE PER L'ATTIVITA' INFORMATIVA</text:p>
          </table:table-cell>
          <table:table-cell office:value-type="float" office:value="67657" table:style-name="ce6">
            <text:p>67.657<text:s/></text:p>
          </table:table-cell>
          <table:table-cell office:value-type="float" office:value="67657" table:style-name="ce5">
            <text:p>67.657</text:p>
          </table:table-cell>
          <table:table-cell office:value-type="float" office:value="67657" table:style-name="ce5">
            <text:p>67.657</text:p>
          </table:table-cell>
          <table:table-cell table:number-columns-repeated="16377"/>
        </table:table-row>
        <table:table-row table:style-name="ro2">
          <table:table-cell office:value-type="float" office:value="4267" table:style-name="ce3">
            <text:p>4267</text:p>
          </table:table-cell>
          <table:table-cell table:style-name="ce3"/>
          <table:table-cell office:value-type="string" table:style-name="ce9">
            <text:p>01</text:p>
          </table:table-cell>
          <table:table-cell office:value-type="string" table:style-name="ce3">
            <text:p>‌SPESE DI COPIA, STAMPA, CARTA BOLLATA, REGISTRAZIONE E VARIE, INERENTI AI CONTRATTI STIPULATI DAL COMANDO GENERALE DELLA GUARDIA DI FINANZA</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4268" table:style-name="ce3">
            <text:p>4268</text:p>
          </table:table-cell>
          <table:table-cell table:style-name="ce3"/>
          <table:table-cell office:value-type="string" table:style-name="ce9">
            <text:p>01</text:p>
          </table:table-cell>
          <table:table-cell office:value-type="string" table:style-name="ce3">
            <text:p>‌SPESE PER LE ELEZIONI DEI RAPPRESENTANTI DEL PERSONALE MILITARE IN SENO AGLI ORGANISMI DI RAPPRESENTANZA E PER IL FUNZIONAMENTO DEGLI STESSI ORGANISMI</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4269" table:style-name="ce3">
            <text:p>4269</text:p>
          </table:table-cell>
          <table:table-cell table:style-name="ce3"/>
          <table:table-cell office:value-type="string" table:style-name="ce9">
            <text:p>01</text:p>
          </table:table-cell>
          <table:table-cell office:value-type="string" table:style-name="ce3">
            <text:p>‌SPESE PER LA RACCOLTA, IL TRATTAMENTO E LO SMALTIMENTO DEI RIFIUTI SPECIALI, TOSSICI E NOCIVI</text:p>
          </table:table-cell>
          <table:table-cell office:value-type="float" office:value="4730340" table:style-name="ce6">
            <text:p>4.730.340<text:s/></text:p>
          </table:table-cell>
          <table:table-cell office:value-type="float" office:value="4730340" table:style-name="ce5">
            <text:p>4.730.340</text:p>
          </table:table-cell>
          <table:table-cell office:value-type="float" office:value="4730340" table:style-name="ce5">
            <text:p>4.730.340</text:p>
          </table:table-cell>
          <table:table-cell table:number-columns-repeated="16377"/>
        </table:table-row>
        <table:table-row table:style-name="ro2">
          <table:table-cell office:value-type="float" office:value="4269" table:style-name="ce3">
            <text:p>4269</text:p>
          </table:table-cell>
          <table:table-cell table:style-name="ce3"/>
          <table:table-cell office:value-type="string" table:style-name="ce9">
            <text:p>02</text:p>
          </table:table-cell>
          <table:table-cell office:value-type="string" table:style-name="ce3">
            <text:p>‌TASSE COMUNALI PER LA RACCOLTA E LO SMALTIMENTO DEI RIFIUTI URBANI</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4270" table:style-name="ce3">
            <text:p>4270</text:p>
          </table:table-cell>
          <table:table-cell table:style-name="ce3"/>
          <table:table-cell office:value-type="string" table:style-name="ce9">
            <text:p>01</text:p>
          </table:table-cell>
          <table:table-cell office:value-type="string" table:style-name="ce3">
            <text:p>‌ANTICIPAZIONI AGLI ENTI AMMINISTRATIVI PER PROVVEDERE ALLE MOMENTANEE DEFICIENZE DI FONDI RISPETTO AI PERIODICI ACCREDITAMENTI SUI VARI CAPITOLI DI SPESA</text:p>
          </table:table-cell>
          <table:table-cell office:value-type="float" office:value="17500000" table:style-name="ce6">
            <text:p>17.500.000<text:s/></text:p>
          </table:table-cell>
          <table:table-cell office:value-type="float" office:value="17500000" table:style-name="ce5">
            <text:p>17.500.000</text:p>
          </table:table-cell>
          <table:table-cell office:value-type="float" office:value="17500000" table:style-name="ce5">
            <text:p>17.500.000</text:p>
          </table:table-cell>
          <table:table-cell table:number-columns-repeated="16377"/>
        </table:table-row>
        <table:table-row table:style-name="ro2">
          <table:table-cell office:value-type="float" office:value="4271" table:style-name="ce3">
            <text:p>4271</text:p>
          </table:table-cell>
          <table:table-cell table:style-name="ce3"/>
          <table:table-cell office:value-type="string" table:style-name="ce9">
            <text:p>01</text:p>
          </table:table-cell>
          <table:table-cell office:value-type="string" table:style-name="ce3">
            <text:p>‌SPESE PER LITI, ARBITRAGGI, RISARCIMENTI ED ACCESSORI. RIMBORSO DELLE SPESE DI PATROCINIO LEGALE.</text:p>
          </table:table-cell>
          <table:table-cell office:value-type="float" office:value="3713" table:style-name="ce6">
            <text:p>3.713<text:s/></text:p>
          </table:table-cell>
          <table:table-cell office:value-type="float" office:value="3713" table:style-name="ce5">
            <text:p>3.713</text:p>
          </table:table-cell>
          <table:table-cell office:value-type="float" office:value="3713" table:style-name="ce5">
            <text:p>3.713</text:p>
          </table:table-cell>
          <table:table-cell table:number-columns-repeated="16377"/>
        </table:table-row>
        <table:table-row table:style-name="ro2">
          <table:table-cell office:value-type="float" office:value="4272" table:style-name="ce3">
            <text:p>4272</text:p>
          </table:table-cell>
          <table:table-cell table:style-name="ce3"/>
          <table:table-cell office:value-type="string" table:style-name="ce9">
            <text:p>01</text:p>
          </table:table-cell>
          <table:table-cell office:value-type="string" table:style-name="ce3">
            <text:p>‌FONDO A DISPOSIZIONE PER EVENTUALI DEFICIENZE DEI CAPITOLI RELATIVI AI SERVIZI DEL CORPO DELLA GUARDIA DI FINANZA.</text:p>
          </table:table-cell>
          <table:table-cell office:value-type="float" office:value="869853" table:style-name="ce6">
            <text:p>869.853<text:s/></text:p>
          </table:table-cell>
          <table:table-cell office:value-type="float" office:value="869853" table:style-name="ce5">
            <text:p>869.853</text:p>
          </table:table-cell>
          <table:table-cell office:value-type="float" office:value="869853" table:style-name="ce5">
            <text:p>869.853</text:p>
          </table:table-cell>
          <table:table-cell table:number-columns-repeated="16377"/>
        </table:table-row>
        <table:table-row table:style-name="ro2">
          <table:table-cell office:value-type="float" office:value="4273" table:style-name="ce3">
            <text:p>4273</text:p>
          </table:table-cell>
          <table:table-cell table:style-name="ce3"/>
          <table:table-cell office:value-type="string" table:style-name="ce9">
            <text:p>01</text:p>
          </table:table-cell>
          <table:table-cell office:value-type="string" table:style-name="ce3">
            <text:p>‌SPESE PER LA COMUNICAZIONE E L'INFORMAZIONE PUBBLICA</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4273" table:style-name="ce3">
            <text:p>4273</text:p>
          </table:table-cell>
          <table:table-cell table:style-name="ce3"/>
          <table:table-cell office:value-type="string" table:style-name="ce9">
            <text:p>02</text:p>
          </table:table-cell>
          <table:table-cell office:value-type="string" table:style-name="ce3">
            <text:p>‌SPESE PER MISSIONI ALL'INTERNO DEL PERSONALE MILITARE</text:p>
          </table:table-cell>
          <table:table-cell office:value-type="float" office:value="2426338" table:style-name="ce6">
            <text:p>2.426.338<text:s/></text:p>
          </table:table-cell>
          <table:table-cell office:value-type="float" office:value="2426338" table:style-name="ce5">
            <text:p>2.426.338</text:p>
          </table:table-cell>
          <table:table-cell office:value-type="float" office:value="2426338" table:style-name="ce5">
            <text:p>2.426.338</text:p>
          </table:table-cell>
          <table:table-cell table:number-columns-repeated="16377"/>
        </table:table-row>
        <table:table-row table:style-name="ro2">
          <table:table-cell office:value-type="float" office:value="4273" table:style-name="ce3">
            <text:p>4273</text:p>
          </table:table-cell>
          <table:table-cell table:style-name="ce3"/>
          <table:table-cell office:value-type="string" table:style-name="ce9">
            <text:p>03</text:p>
          </table:table-cell>
          <table:table-cell office:value-type="string" table:style-name="ce3">
            <text:p>‌SPESE PER MISSIONI ALL'ESTERO DEL PERSONALE MILITARE</text:p>
          </table:table-cell>
          <table:table-cell office:value-type="float" office:value="53649" table:style-name="ce6">
            <text:p>53.649<text:s/></text:p>
          </table:table-cell>
          <table:table-cell office:value-type="float" office:value="53649" table:style-name="ce5">
            <text:p>53.649</text:p>
          </table:table-cell>
          <table:table-cell office:value-type="float" office:value="53649" table:style-name="ce5">
            <text:p>53.649</text:p>
          </table:table-cell>
          <table:table-cell table:number-columns-repeated="16377"/>
        </table:table-row>
        <table:table-row table:style-name="ro2">
          <table:table-cell office:value-type="float" office:value="4273" table:style-name="ce3">
            <text:p>4273</text:p>
          </table:table-cell>
          <table:table-cell table:style-name="ce3"/>
          <table:table-cell office:value-type="string" table:style-name="ce9">
            <text:p>04</text:p>
          </table:table-cell>
          <table:table-cell office:value-type="string" table:style-name="ce3">
            <text:p>‌SPESE PER TRASFERIMENTI DEL PERSONALE MILITARE</text:p>
          </table:table-cell>
          <table:table-cell office:value-type="float" office:value="1005742" table:style-name="ce6">
            <text:p>1.005.742<text:s/></text:p>
          </table:table-cell>
          <table:table-cell office:value-type="float" office:value="1005742" table:style-name="ce5">
            <text:p>1.005.742</text:p>
          </table:table-cell>
          <table:table-cell office:value-type="float" office:value="1005742" table:style-name="ce5">
            <text:p>1.005.742</text:p>
          </table:table-cell>
          <table:table-cell table:number-columns-repeated="16377"/>
        </table:table-row>
        <table:table-row table:style-name="ro2">
          <table:table-cell office:value-type="float" office:value="4273" table:style-name="ce3">
            <text:p>4273</text:p>
          </table:table-cell>
          <table:table-cell table:style-name="ce3"/>
          <table:table-cell office:value-type="string" table:style-name="ce9">
            <text:p>07</text:p>
          </table:table-cell>
          <table:table-cell office:value-type="string" table:style-name="ce3">
            <text:p>‌INDENNITA' E SPESE DI VIAGGIO PER SERVIZI COLLETTIVI. SPESE PER TRADUZIONI E SCORTE DI DETENUTI MILITARI E CIVILI</text:p>
          </table:table-cell>
          <table:table-cell office:value-type="float" office:value="796" table:style-name="ce6">
            <text:p>796<text:s/></text:p>
          </table:table-cell>
          <table:table-cell office:value-type="float" office:value="796" table:style-name="ce5">
            <text:p>796</text:p>
          </table:table-cell>
          <table:table-cell office:value-type="float" office:value="796" table:style-name="ce5">
            <text:p>796</text:p>
          </table:table-cell>
          <table:table-cell table:number-columns-repeated="16377"/>
        </table:table-row>
        <table:table-row table:style-name="ro2">
          <table:table-cell office:value-type="float" office:value="4273" table:style-name="ce3">
            <text:p>4273</text:p>
          </table:table-cell>
          <table:table-cell table:style-name="ce3"/>
          <table:table-cell office:value-type="string" table:style-name="ce9">
            <text:p>08</text:p>
          </table:table-cell>
          <table:table-cell office:value-type="string" table:style-name="ce3">
            <text:p>‌SPESE PER L'ASSISTENZA MORALE E PER LE ATTIVITA' CULTURALI, RICREATIVE E SPORTIVE DEL PERSONALE DELLA GUARDIA DI FINANZA</text:p>
          </table:table-cell>
          <table:table-cell office:value-type="float" office:value="21780" table:style-name="ce6">
            <text:p>21.780<text:s/></text:p>
          </table:table-cell>
          <table:table-cell office:value-type="float" office:value="21780" table:style-name="ce5">
            <text:p>21.780</text:p>
          </table:table-cell>
          <table:table-cell office:value-type="float" office:value="21780" table:style-name="ce5">
            <text:p>21.780</text:p>
          </table:table-cell>
          <table:table-cell table:number-columns-repeated="16377"/>
        </table:table-row>
        <table:table-row table:style-name="ro2">
          <table:table-cell office:value-type="float" office:value="4273" table:style-name="ce3">
            <text:p>4273</text:p>
          </table:table-cell>
          <table:table-cell table:style-name="ce3"/>
          <table:table-cell office:value-type="string" table:style-name="ce9">
            <text:p>09</text:p>
          </table:table-cell>
          <table:table-cell office:value-type="string" table:style-name="ce3">
            <text:p>‌INDENNITA' PER MISSIONI EFFETTUATE DALLA GUARDIA DI FINANZA PER I SERVIZI DEGLI UFFICI TECNICI DI FINANZA.</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4273" table:style-name="ce3">
            <text:p>4273</text:p>
          </table:table-cell>
          <table:table-cell table:style-name="ce3"/>
          <table:table-cell office:value-type="float" office:value="10" table:style-name="ce9">
            <text:p>10</text:p>
          </table:table-cell>
          <table:table-cell office:value-type="string" table:style-name="ce3">
            <text:p>‌INDENNITA' PER MISSIONI EFFETTUATE DALLA GUARDIA DI FINANZA PER I SERVIZI SVOLTI NELL'INTERESSE DEL COMMERCIO FUORI DEL CIRCUITO DOGANALE</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4273" table:style-name="ce3">
            <text:p>4273</text:p>
          </table:table-cell>
          <table:table-cell table:style-name="ce3"/>
          <table:table-cell office:value-type="float" office:value="13" table:style-name="ce9">
            <text:p>13</text:p>
          </table:table-cell>
          <table:table-cell office:value-type="string" table:style-name="ce3">
            <text:p>‌FITTO DI LOCALI ED ONERI ACCESSORI</text:p>
          </table:table-cell>
          <table:table-cell office:value-type="float" office:value="4642421" table:style-name="ce6">
            <text:p>4.642.421<text:s/></text:p>
          </table:table-cell>
          <table:table-cell office:value-type="float" office:value="4642421" table:style-name="ce5">
            <text:p>4.642.421</text:p>
          </table:table-cell>
          <table:table-cell office:value-type="float" office:value="4642421" table:style-name="ce5">
            <text:p>4.642.421</text:p>
          </table:table-cell>
          <table:table-cell table:number-columns-repeated="16377"/>
        </table:table-row>
        <table:table-row table:style-name="ro2">
          <table:table-cell office:value-type="float" office:value="4273" table:style-name="ce3">
            <text:p>4273</text:p>
          </table:table-cell>
          <table:table-cell table:style-name="ce3"/>
          <table:table-cell office:value-type="float" office:value="14" table:style-name="ce9">
            <text:p>14</text:p>
          </table:table-cell>
          <table:table-cell office:value-type="string" table:style-name="ce3">
            <text:p>‌SPESE RELATIVE ALLA MANUTENZIONE DI IMPIANTI E ATTREZZATURE NONCHE' ADEGUAMENTO SICUREZZA NEI LUOGHI DI LAVORO</text:p>
          </table:table-cell>
          <table:table-cell office:value-type="float" office:value="1789204" table:style-name="ce6">
            <text:p>1.789.204<text:s/></text:p>
          </table:table-cell>
          <table:table-cell office:value-type="float" office:value="1789204" table:style-name="ce5">
            <text:p>1.789.204</text:p>
          </table:table-cell>
          <table:table-cell office:value-type="float" office:value="1789204" table:style-name="ce5">
            <text:p>1.789.204</text:p>
          </table:table-cell>
          <table:table-cell table:number-columns-repeated="16377"/>
        </table:table-row>
        <table:table-row table:style-name="ro2">
          <table:table-cell office:value-type="float" office:value="4273" table:style-name="ce3">
            <text:p>4273</text:p>
          </table:table-cell>
          <table:table-cell table:style-name="ce3"/>
          <table:table-cell office:value-type="float" office:value="15" table:style-name="ce9">
            <text:p>15</text:p>
          </table:table-cell>
          <table:table-cell office:value-type="string" table:style-name="ce3">
            <text:p>‌SPESE PER IL SERVIZIO SANITARIO</text:p>
          </table:table-cell>
          <table:table-cell office:value-type="float" office:value="924361" table:style-name="ce6">
            <text:p>924.361<text:s/></text:p>
          </table:table-cell>
          <table:table-cell office:value-type="float" office:value="924361" table:style-name="ce6">
            <text:p>924.361<text:s/></text:p>
          </table:table-cell>
          <table:table-cell office:value-type="float" office:value="924361" table:style-name="ce6">
            <text:p>924.361<text:s/></text:p>
          </table:table-cell>
          <table:table-cell table:number-columns-repeated="16377"/>
        </table:table-row>
        <table:table-row table:style-name="ro2">
          <table:table-cell office:value-type="float" office:value="4273" table:style-name="ce3">
            <text:p>4273</text:p>
          </table:table-cell>
          <table:table-cell table:style-name="ce3"/>
          <table:table-cell office:value-type="float" office:value="16" table:style-name="ce9">
            <text:p>16</text:p>
          </table:table-cell>
          <table:table-cell office:value-type="string" table:style-name="ce3">
            <text:p>‌MANUTENZIONE DELLA BIBLIOTECA</text:p>
          </table:table-cell>
          <table:table-cell office:value-type="float" office:value="3086" table:style-name="ce6">
            <text:p>3.086<text:s/></text:p>
          </table:table-cell>
          <table:table-cell office:value-type="float" office:value="3086" table:style-name="ce5">
            <text:p>3.086</text:p>
          </table:table-cell>
          <table:table-cell office:value-type="float" office:value="3086" table:style-name="ce5">
            <text:p>3.086</text:p>
          </table:table-cell>
          <table:table-cell table:number-columns-repeated="16377"/>
        </table:table-row>
        <table:table-row table:style-name="ro2">
          <table:table-cell office:value-type="float" office:value="4273" table:style-name="ce3">
            <text:p>4273</text:p>
          </table:table-cell>
          <table:table-cell table:style-name="ce3"/>
          <table:table-cell office:value-type="float" office:value="17" table:style-name="ce9">
            <text:p>17</text:p>
          </table:table-cell>
          <table:table-cell office:value-type="string" table:style-name="ce3">
            <text:p>‌SPESE PER I SERVIZI TIPOGRAFICI, LITOGRAFICI, FOTOMECCANICI, CINEMATOGRAFICI. LABORATORI PER MICROFILM.</text:p>
          </table:table-cell>
          <table:table-cell office:value-type="float" office:value="319505" table:style-name="ce6">
            <text:p>319.505<text:s/></text:p>
          </table:table-cell>
          <table:table-cell office:value-type="float" office:value="319505" table:style-name="ce5">
            <text:p>319.505</text:p>
          </table:table-cell>
          <table:table-cell office:value-type="float" office:value="319505" table:style-name="ce5">
            <text:p>319.505</text:p>
          </table:table-cell>
          <table:table-cell table:number-columns-repeated="16377"/>
        </table:table-row>
        <table:table-row table:style-name="ro2">
          <table:table-cell office:value-type="float" office:value="4273" table:style-name="ce3">
            <text:p>4273</text:p>
          </table:table-cell>
          <table:table-cell table:style-name="ce3"/>
          <table:table-cell office:value-type="float" office:value="18" table:style-name="ce9">
            <text:p>18</text:p>
          </table:table-cell>
          <table:table-cell office:value-type="string" table:style-name="ce3">
            <text:p>‌CANONI D'ACQUA E SPESE PER PROVVISTA DI ACQUA POTABILE. SPESE PER TRASPORTO VIVERI ED OGGETTI VARI PER I REPARTI UBICATI IN LOCALITA' DISAGIATE. SPESE PER L'ENERGIA ELETTRICA E PER ILLUMINAZIONE LOCALI, PER ESTRAZIONE E SOLLEVAMENTO ACQUA</text:p>
          </table:table-cell>
          <table:table-cell office:value-type="float" office:value="6114889" table:style-name="ce6">
            <text:p>6.114.889<text:s/></text:p>
          </table:table-cell>
          <table:table-cell office:value-type="float" office:value="6114889" table:style-name="ce5">
            <text:p>6.114.889</text:p>
          </table:table-cell>
          <table:table-cell office:value-type="float" office:value="6114889" table:style-name="ce5">
            <text:p>6.114.889</text:p>
          </table:table-cell>
          <table:table-cell table:number-columns-repeated="16377"/>
        </table:table-row>
        <table:table-row table:style-name="ro2">
          <table:table-cell office:value-type="float" office:value="4273" table:style-name="ce3">
            <text:p>4273</text:p>
          </table:table-cell>
          <table:table-cell table:style-name="ce3"/>
          <table:table-cell office:value-type="float" office:value="19" table:style-name="ce9">
            <text:p>19</text:p>
          </table:table-cell>
          <table:table-cell office:value-type="string" table:style-name="ce3">
            <text:p>‌COMBUSTIBILI ED ENERGIA ELETTRICA PER RISCALDAMENTO, PER FUNZIONAMENTO CUCINE E REFETTORI, BAGNI E MEZZI CAMPALI. SPESE PER CONDUZIONE IMPIANTI</text:p>
          </table:table-cell>
          <table:table-cell office:value-type="float" office:value="3689938" table:style-name="ce6">
            <text:p>3.689.938<text:s/></text:p>
          </table:table-cell>
          <table:table-cell office:value-type="float" office:value="3689938" table:style-name="ce5">
            <text:p>3.689.938</text:p>
          </table:table-cell>
          <table:table-cell office:value-type="float" office:value="3689938" table:style-name="ce5">
            <text:p>3.689.938</text:p>
          </table:table-cell>
          <table:table-cell table:number-columns-repeated="16377"/>
        </table:table-row>
        <table:table-row table:style-name="ro2">
          <table:table-cell office:value-type="float" office:value="4273" table:style-name="ce3">
            <text:p>4273</text:p>
          </table:table-cell>
          <table:table-cell table:style-name="ce3"/>
          <table:table-cell office:value-type="float" office:value="20" table:style-name="ce9">
            <text:p>20</text:p>
          </table:table-cell>
          <table:table-cell office:value-type="string" table:style-name="ce3">
            <text:p>‌SPESE PER RIVISTE, CONFERENZE E CERIMONIE A CARATTERE MILITARE E DI RAPPRESENTANZA</text:p>
          </table:table-cell>
          <table:table-cell office:value-type="float" office:value="10791" table:style-name="ce6">
            <text:p>10.791<text:s/></text:p>
          </table:table-cell>
          <table:table-cell office:value-type="float" office:value="10791" table:style-name="ce5">
            <text:p>10.791</text:p>
          </table:table-cell>
          <table:table-cell office:value-type="float" office:value="10791" table:style-name="ce5">
            <text:p>10.791</text:p>
          </table:table-cell>
          <table:table-cell table:number-columns-repeated="16377"/>
        </table:table-row>
        <table:table-row table:style-name="ro2">
          <table:table-cell office:value-type="float" office:value="4273" table:style-name="ce3">
            <text:p>4273</text:p>
          </table:table-cell>
          <table:table-cell table:style-name="ce3"/>
          <table:table-cell office:value-type="float" office:value="22" table:style-name="ce9">
            <text:p>22</text:p>
          </table:table-cell>
          <table:table-cell office:value-type="string" table:style-name="ce3">
            <text:p>‌SPESE D'UFFICIO PER ENTI E CORPI DELLA GUARDIA DI FINANZA, SPESE POSTALI, E TELEGRAFICHE</text:p>
          </table:table-cell>
          <table:table-cell office:value-type="float" office:value="615549" table:style-name="ce6">
            <text:p>615.549<text:s/></text:p>
          </table:table-cell>
          <table:table-cell office:value-type="float" office:value="615549" table:style-name="ce5">
            <text:p>615.549</text:p>
          </table:table-cell>
          <table:table-cell office:value-type="float" office:value="615549" table:style-name="ce5">
            <text:p>615.549</text:p>
          </table:table-cell>
          <table:table-cell table:number-columns-repeated="16377"/>
        </table:table-row>
        <table:table-row table:style-name="ro2">
          <table:table-cell office:value-type="float" office:value="4273" table:style-name="ce3">
            <text:p>4273</text:p>
          </table:table-cell>
          <table:table-cell table:style-name="ce3"/>
          <table:table-cell office:value-type="float" office:value="24" table:style-name="ce9">
            <text:p>24</text:p>
          </table:table-cell>
          <table:table-cell office:value-type="string" table:style-name="ce3">
            <text:p>‌SPESE TELEFONICHE</text:p>
          </table:table-cell>
          <table:table-cell office:value-type="float" office:value="90614" table:style-name="ce6">
            <text:p>90.614<text:s/></text:p>
          </table:table-cell>
          <table:table-cell office:value-type="float" office:value="90614" table:style-name="ce5">
            <text:p>90.614</text:p>
          </table:table-cell>
          <table:table-cell office:value-type="float" office:value="90614" table:style-name="ce5">
            <text:p>90.614</text:p>
          </table:table-cell>
          <table:table-cell table:number-columns-repeated="16377"/>
        </table:table-row>
        <table:table-row table:style-name="ro2">
          <table:table-cell office:value-type="float" office:value="4273" table:style-name="ce3">
            <text:p>4273</text:p>
          </table:table-cell>
          <table:table-cell table:style-name="ce3"/>
          <table:table-cell office:value-type="float" office:value="25" table:style-name="ce9">
            <text:p>25</text:p>
          </table:table-cell>
          <table:table-cell office:value-type="string" table:style-name="ce3">
            <text:p>‌ACQUISTO, RIPARAZIONE E MANUTENZIONE DI ARMI, DI MATERIALE DI PRECISIONE, DI MATERIALE OTTICO, DI BUFFETTERIE DI ELEMENTI E DI ARMADI METALLICI PER LA CUSTODIA DI ARMI E MUNIZIONI; ACQUISTO DI MUNIZIONI</text:p>
          </table:table-cell>
          <table:table-cell office:value-type="float" office:value="854918" table:style-name="ce6">
            <text:p>854.918<text:s/></text:p>
          </table:table-cell>
          <table:table-cell office:value-type="float" office:value="854918" table:style-name="ce5">
            <text:p>854.918</text:p>
          </table:table-cell>
          <table:table-cell office:value-type="float" office:value="854918" table:style-name="ce5">
            <text:p>854.918</text:p>
          </table:table-cell>
          <table:table-cell table:number-columns-repeated="16377"/>
        </table:table-row>
        <table:table-row table:style-name="ro2">
          <table:table-cell office:value-type="float" office:value="4273" table:style-name="ce3">
            <text:p>4273</text:p>
          </table:table-cell>
          <table:table-cell table:style-name="ce3"/>
          <table:table-cell office:value-type="float" office:value="26" table:style-name="ce9">
            <text:p>26</text:p>
          </table:table-cell>
          <table:table-cell office:value-type="string" table:style-name="ce3">
            <text:p>‌ACQUISTO E MANUTENZIONE DI MATERIALI DI CASERMAGGIO</text:p>
          </table:table-cell>
          <table:table-cell office:value-type="float" office:value="849908" table:style-name="ce6">
            <text:p>849.908<text:s/></text:p>
          </table:table-cell>
          <table:table-cell office:value-type="float" office:value="849908" table:style-name="ce5">
            <text:p>849.908</text:p>
          </table:table-cell>
          <table:table-cell office:value-type="float" office:value="849908" table:style-name="ce5">
            <text:p>849.908</text:p>
          </table:table-cell>
          <table:table-cell table:number-columns-repeated="16377"/>
        </table:table-row>
        <table:table-row table:style-name="ro2">
          <table:table-cell office:value-type="float" office:value="4273" table:style-name="ce3">
            <text:p>4273</text:p>
          </table:table-cell>
          <table:table-cell table:style-name="ce3"/>
          <table:table-cell office:value-type="float" office:value="27" table:style-name="ce9">
            <text:p>27</text:p>
          </table:table-cell>
          <table:table-cell office:value-type="string" table:style-name="ce3">
            <text:p>‌SPESE GENERALI DEGLI ENTI E CORPI DELLA GUARDIA DI FINANZA, COMPRESE QUELLE PER BANDA E FANFARE</text:p>
          </table:table-cell>
          <table:table-cell office:value-type="float" office:value="2470468" table:style-name="ce6">
            <text:p>2.470.468<text:s/></text:p>
          </table:table-cell>
          <table:table-cell office:value-type="float" office:value="2470468" table:style-name="ce5">
            <text:p>2.470.468</text:p>
          </table:table-cell>
          <table:table-cell office:value-type="float" office:value="2470468" table:style-name="ce5">
            <text:p>2.470.468</text:p>
          </table:table-cell>
          <table:table-cell table:number-columns-repeated="16377"/>
        </table:table-row>
        <table:table-row table:style-name="ro2">
          <table:table-cell office:value-type="float" office:value="4273" table:style-name="ce3">
            <text:p>4273</text:p>
          </table:table-cell>
          <table:table-cell table:style-name="ce3"/>
          <table:table-cell office:value-type="float" office:value="28" table:style-name="ce9">
            <text:p>28</text:p>
          </table:table-cell>
          <table:table-cell office:value-type="string" table:style-name="ce3">
            <text:p>‌ACQUISTO DI RIVISTE, GIORNALI ED ALTRE PUBBLICAZIONI</text:p>
          </table:table-cell>
          <table:table-cell office:value-type="float" office:value="1483" table:style-name="ce6">
            <text:p>1.483<text:s/></text:p>
          </table:table-cell>
          <table:table-cell office:value-type="float" office:value="1483" table:style-name="ce5">
            <text:p>1.483</text:p>
          </table:table-cell>
          <table:table-cell office:value-type="float" office:value="1483" table:style-name="ce5">
            <text:p>1.483</text:p>
          </table:table-cell>
          <table:table-cell table:number-columns-repeated="16377"/>
        </table:table-row>
        <table:table-row table:style-name="ro2">
          <table:table-cell office:value-type="float" office:value="4274" table:style-name="ce3">
            <text:p>4274</text:p>
          </table:table-cell>
          <table:table-cell table:style-name="ce3"/>
          <table:table-cell office:value-type="string" table:style-name="ce9">
            <text:p>01</text:p>
          </table:table-cell>
          <table:table-cell office:value-type="string" table:style-name="ce3">
            <text:p>‌VIVERI ED ASSEGNI DI VITTO PER I MILITARI DELLA GUARDIA DI FINANZA. SPESE PER LA PREPARAZIONE DEL VITTO</text:p>
          </table:table-cell>
          <table:table-cell office:value-type="float" office:value="6329700" table:style-name="ce6">
            <text:p>6.329.700<text:s/></text:p>
          </table:table-cell>
          <table:table-cell office:value-type="float" office:value="6329700" table:style-name="ce5">
            <text:p>6.329.700</text:p>
          </table:table-cell>
          <table:table-cell office:value-type="float" office:value="6329700" table:style-name="ce5">
            <text:p>6.329.700</text:p>
          </table:table-cell>
          <table:table-cell table:number-columns-repeated="16377"/>
        </table:table-row>
        <table:table-row table:style-name="ro2">
          <table:table-cell office:value-type="float" office:value="4275" table:style-name="ce3">
            <text:p>4275</text:p>
          </table:table-cell>
          <table:table-cell table:style-name="ce3"/>
          <table:table-cell office:value-type="string" table:style-name="ce9">
            <text:p>01</text:p>
          </table:table-cell>
          <table:table-cell office:value-type="string" table:style-name="ce3">
            <text:p>‌VESTIARIO ED EQUIPAGGIAMENTO. INDUMENTI SPECIALI DA LAVORO, DI BORDO, DI VOLO E PER CONDUTTORI DI AUTOMEZZI. DIVISE DA LAVORO PER GLI OPERAI. ACQUISTO E RIPARAZIONE DI ABITI BORGHESI E RISARCIMENTO DI DANNI ARRECATI AGLI INDUMENTI ED OGGETTI PERSONALI DEGLI <text:s/>E</text:p>
          </table:table-cell>
          <table:table-cell office:value-type="float" office:value="5093800" table:style-name="ce6">
            <text:p>5.093.800<text:s/></text:p>
          </table:table-cell>
          <table:table-cell office:value-type="float" office:value="5093800" table:style-name="ce5">
            <text:p>5.093.800</text:p>
          </table:table-cell>
          <table:table-cell office:value-type="float" office:value="5093800" table:style-name="ce5">
            <text:p>5.093.800</text:p>
          </table:table-cell>
          <table:table-cell table:number-columns-repeated="16377"/>
        </table:table-row>
        <table:table-row table:style-name="ro2">
          <table:table-cell office:value-type="float" office:value="4275" table:style-name="ce3">
            <text:p>4275</text:p>
          </table:table-cell>
          <table:table-cell table:style-name="ce3"/>
          <table:table-cell office:value-type="float" office:value="89" table:style-name="ce9">
            <text:p>89</text:p>
          </table:table-cell>
          <table:table-cell office:value-type="string" table:style-name="ce3">
            <text:p>‌REISCRIZIONE RESIDUI PASSIVI PERENTI RELATIVI A: VESTIARIO</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4276" table:style-name="ce3">
            <text:p>4276</text:p>
          </table:table-cell>
          <table:table-cell table:style-name="ce3"/>
          <table:table-cell office:value-type="string" table:style-name="ce9">
            <text:p>01</text:p>
          </table:table-cell>
          <table:table-cell office:value-type="string" table:style-name="ce3">
            <text:p>‌HARDWARE E SOFTWARE DI BASE</text:p>
          </table:table-cell>
          <table:table-cell office:value-type="float" office:value="597513" table:style-name="ce6">
            <text:p>597.513<text:s/></text:p>
          </table:table-cell>
          <table:table-cell office:value-type="float" office:value="597513" table:style-name="ce5">
            <text:p>597.513</text:p>
          </table:table-cell>
          <table:table-cell office:value-type="float" office:value="597513" table:style-name="ce5">
            <text:p>597.513</text:p>
          </table:table-cell>
          <table:table-cell table:number-columns-repeated="16377"/>
        </table:table-row>
        <table:table-row table:style-name="ro2">
          <table:table-cell office:value-type="float" office:value="4276" table:style-name="ce3">
            <text:p>4276</text:p>
          </table:table-cell>
          <table:table-cell table:style-name="ce3"/>
          <table:table-cell office:value-type="string" table:style-name="ce9">
            <text:p>02</text:p>
          </table:table-cell>
          <table:table-cell office:value-type="string" table:style-name="ce3">
            <text:p>‌SOFTWARE APPLICATIVO</text:p>
          </table:table-cell>
          <table:table-cell office:value-type="float" office:value="103370" table:style-name="ce6">
            <text:p>103.370<text:s/></text:p>
          </table:table-cell>
          <table:table-cell office:value-type="float" office:value="103370" table:style-name="ce5">
            <text:p>103.370</text:p>
          </table:table-cell>
          <table:table-cell office:value-type="float" office:value="103370" table:style-name="ce5">
            <text:p>103.370</text:p>
          </table:table-cell>
          <table:table-cell table:number-columns-repeated="16377"/>
        </table:table-row>
        <table:table-row table:style-name="ro2">
          <table:table-cell office:value-type="float" office:value="4276" table:style-name="ce3">
            <text:p>4276</text:p>
          </table:table-cell>
          <table:table-cell table:style-name="ce3"/>
          <table:table-cell office:value-type="string" table:style-name="ce9">
            <text:p>03</text:p>
          </table:table-cell>
          <table:table-cell office:value-type="string" table:style-name="ce3">
            <text:p>‌RETI</text:p>
          </table:table-cell>
          <table:table-cell office:value-type="float" office:value="475000" table:style-name="ce6">
            <text:p>475.000<text:s/></text:p>
          </table:table-cell>
          <table:table-cell office:value-type="float" office:value="475000" table:style-name="ce5">
            <text:p>475.000</text:p>
          </table:table-cell>
          <table:table-cell office:value-type="float" office:value="475000" table:style-name="ce5">
            <text:p>475.000</text:p>
          </table:table-cell>
          <table:table-cell table:number-columns-repeated="16377"/>
        </table:table-row>
        <table:table-row table:style-name="ro2">
          <table:table-cell office:value-type="float" office:value="4276" table:style-name="ce3">
            <text:p>4276</text:p>
          </table:table-cell>
          <table:table-cell table:style-name="ce3"/>
          <table:table-cell office:value-type="string" table:style-name="ce9">
            <text:p>04</text:p>
          </table:table-cell>
          <table:table-cell office:value-type="string" table:style-name="ce3">
            <text:p>‌ALTRI SERVIZI</text:p>
          </table:table-cell>
          <table:table-cell office:value-type="float" office:value="96368" table:style-name="ce6">
            <text:p>96.368<text:s/></text:p>
          </table:table-cell>
          <table:table-cell office:value-type="float" office:value="96368" table:style-name="ce5">
            <text:p>96.368</text:p>
          </table:table-cell>
          <table:table-cell office:value-type="float" office:value="96368" table:style-name="ce5">
            <text:p>96.368</text:p>
          </table:table-cell>
          <table:table-cell table:number-columns-repeated="16377"/>
        </table:table-row>
        <table:table-row table:style-name="ro2">
          <table:table-cell office:value-type="float" office:value="4276" table:style-name="ce3">
            <text:p>4276</text:p>
          </table:table-cell>
          <table:table-cell table:style-name="ce3"/>
          <table:table-cell office:value-type="float" office:value="84" table:style-name="ce9">
            <text:p>84</text:p>
          </table:table-cell>
          <table:table-cell office:value-type="string" table:style-name="ce3">
            <text:p>‌REISCRIZIONE RESIDUI PASSIVI PERENTI RELATIVI A:NOLEGGI, LOCAZIONI E LEASING OPERATIVO</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4277" table:style-name="ce3">
            <text:p>4277</text:p>
          </table:table-cell>
          <table:table-cell table:style-name="ce3"/>
          <table:table-cell office:value-type="string" table:style-name="ce9">
            <text:p>01</text:p>
          </table:table-cell>
          <table:table-cell office:value-type="string" table:style-name="ce3">
            <text:p>‌FONDO A DISPOSIZIONE PER EVENTUALI DEFICIENZE DEI CAPITOLI RELATIVI AI SERVIZI DEL CORPO DELLA GUARDIA DI FINANZA.</text:p>
          </table:table-cell>
          <table:table-cell office:value-type="float" office:value="711697" table:style-name="ce6">
            <text:p>711.697<text:s/></text:p>
          </table:table-cell>
          <table:table-cell office:value-type="float" office:value="711697" table:style-name="ce5">
            <text:p>711.697</text:p>
          </table:table-cell>
          <table:table-cell office:value-type="float" office:value="711697" table:style-name="ce5">
            <text:p>711.697</text:p>
          </table:table-cell>
          <table:table-cell table:number-columns-repeated="16377"/>
        </table:table-row>
        <table:table-row table:style-name="ro2">
          <table:table-cell office:value-type="float" office:value="4278" table:style-name="ce3">
            <text:p>4278</text:p>
          </table:table-cell>
          <table:table-cell table:style-name="ce3"/>
          <table:table-cell office:value-type="string" table:style-name="ce9">
            <text:p>01</text:p>
          </table:table-cell>
          <table:table-cell office:value-type="string" table:style-name="ce3">
            <text:p>‌COMPENSI AL PERSONALE AVENTE INCARICO DI INSEGNAMENTO NELLE SCUOLE E NEI CORSI DI ADDESTRAMENTO, COMPRESE LE INDENNITA' DI MISSIONE ED IL RIMBORSO SPESE DI TRASPORTO AI DOCENTI</text:p>
          </table:table-cell>
          <table:table-cell office:value-type="float" office:value="112696" table:style-name="ce6">
            <text:p>112.696<text:s/></text:p>
          </table:table-cell>
          <table:table-cell office:value-type="float" office:value="112696" table:style-name="ce5">
            <text:p>112.696</text:p>
          </table:table-cell>
          <table:table-cell office:value-type="float" office:value="112696" table:style-name="ce5">
            <text:p>112.696</text:p>
          </table:table-cell>
          <table:table-cell table:number-columns-repeated="16377"/>
        </table:table-row>
        <table:table-row table:style-name="ro2">
          <table:table-cell office:value-type="float" office:value="4278" table:style-name="ce3">
            <text:p>4278</text:p>
          </table:table-cell>
          <table:table-cell table:style-name="ce3"/>
          <table:table-cell office:value-type="string" table:style-name="ce9">
            <text:p>02</text:p>
          </table:table-cell>
          <table:table-cell office:value-type="string" table:style-name="ce3">
            <text:p>‌SPESE PER L'ARRUOLAMENTO, PER LA MOBILITAZIONE E PER LA SELEZIONE ATTITUDINALE NELLA GUARDIA DI FINANZA.</text:p>
          </table:table-cell>
          <table:table-cell office:value-type="float" office:value="65083" table:style-name="ce6">
            <text:p>65.083<text:s/></text:p>
          </table:table-cell>
          <table:table-cell office:value-type="float" office:value="65083" table:style-name="ce5">
            <text:p>65.083</text:p>
          </table:table-cell>
          <table:table-cell office:value-type="float" office:value="65083" table:style-name="ce5">
            <text:p>65.083</text:p>
          </table:table-cell>
          <table:table-cell table:number-columns-repeated="16377"/>
        </table:table-row>
        <table:table-row table:style-name="ro2">
          <table:table-cell office:value-type="float" office:value="4278" table:style-name="ce3">
            <text:p>4278</text:p>
          </table:table-cell>
          <table:table-cell table:style-name="ce3"/>
          <table:table-cell office:value-type="string" table:style-name="ce9">
            <text:p>03</text:p>
          </table:table-cell>
          <table:table-cell office:value-type="string" table:style-name="ce3">
            <text:p>‌SPESE PER CAMPI, MANOVRE ED ESERCITAZIONI COLLETTIVE. ACQUISTO, MANUTENZIONE, RIPARAZIONE E CONSERVAZIONE DEI MATERIALI OCCORRENTI PER LE ESERCITAZIONI MILITARI DELLA GUARDIA DI FINANZA</text:p>
          </table:table-cell>
          <table:table-cell office:value-type="float" office:value="1628" table:style-name="ce6">
            <text:p>1.628<text:s/></text:p>
          </table:table-cell>
          <table:table-cell office:value-type="float" office:value="1628" table:style-name="ce5">
            <text:p>1.628</text:p>
          </table:table-cell>
          <table:table-cell office:value-type="float" office:value="1628" table:style-name="ce5">
            <text:p>1.628</text:p>
          </table:table-cell>
          <table:table-cell table:number-columns-repeated="16377"/>
        </table:table-row>
        <table:table-row table:style-name="ro2">
          <table:table-cell office:value-type="float" office:value="4278" table:style-name="ce3">
            <text:p>4278</text:p>
          </table:table-cell>
          <table:table-cell table:style-name="ce3"/>
          <table:table-cell office:value-type="string" table:style-name="ce9">
            <text:p>04</text:p>
          </table:table-cell>
          <table:table-cell office:value-type="string" table:style-name="ce3">
            <text:p>‌SPESE PER L'ORGANIZZAZIONE DEI CORSI DI FORMAZIONE, SPECIALIZZAZIONE, QUALIFICAZIONE, ABILITAZIONE E PERFEZIONAMENTO E PER OGNI ALTRA FORMA ADDESTRATIVA E RELATIVE INDENNITA' SPETTANTI AL PERSONALE PER MISSIONI IN TERRITORIO NAZIONALE E ALL'ESTERO</text:p>
          </table:table-cell>
          <table:table-cell office:value-type="float" office:value="1358954" table:style-name="ce6">
            <text:p>1.358.954<text:s/></text:p>
          </table:table-cell>
          <table:table-cell office:value-type="float" office:value="1358954" table:style-name="ce5">
            <text:p>1.358.954</text:p>
          </table:table-cell>
          <table:table-cell office:value-type="float" office:value="1358954" table:style-name="ce5">
            <text:p>1.358.954</text:p>
          </table:table-cell>
          <table:table-cell table:number-columns-repeated="16377"/>
        </table:table-row>
        <table:table-row table:style-name="ro2">
          <table:table-cell office:value-type="float" office:value="4278" table:style-name="ce3">
            <text:p>4278</text:p>
          </table:table-cell>
          <table:table-cell table:style-name="ce3"/>
          <table:table-cell office:value-type="string" table:style-name="ce9">
            <text:p>05</text:p>
          </table:table-cell>
          <table:table-cell office:value-type="string" table:style-name="ce3">
            <text:p>‌POST FORMAZIONE</text:p>
          </table:table-cell>
          <table:table-cell office:value-type="float" office:value="361000" table:style-name="ce6">
            <text:p>361.000<text:s/></text:p>
          </table:table-cell>
          <table:table-cell office:value-type="float" office:value="361000" table:style-name="ce5">
            <text:p>361.000</text:p>
          </table:table-cell>
          <table:table-cell office:value-type="float" office:value="361000" table:style-name="ce5">
            <text:p>361.000</text:p>
          </table:table-cell>
          <table:table-cell table:number-columns-repeated="16377"/>
        </table:table-row>
        <table:table-row table:style-name="ro2">
          <table:table-cell office:value-type="float" office:value="4279" table:style-name="ce3">
            <text:p>4279</text:p>
          </table:table-cell>
          <table:table-cell table:style-name="ce3"/>
          <table:table-cell office:value-type="string" table:style-name="ce9">
            <text:p>01</text:p>
          </table:table-cell>
          <table:table-cell office:value-type="string" table:style-name="ce3">
            <text:p>‌SPESE PER IL SERVIZIO AUTO-MOTOCICLISTICO</text:p>
          </table:table-cell>
          <table:table-cell office:value-type="float" office:value="5424279" table:style-name="ce6">
            <text:p>5.424.279<text:s/></text:p>
          </table:table-cell>
          <table:table-cell office:value-type="float" office:value="5424279" table:style-name="ce6">
            <text:p>5.424.279<text:s/></text:p>
          </table:table-cell>
          <table:table-cell office:value-type="float" office:value="5424279" table:style-name="ce6">
            <text:p>5.424.279<text:s/></text:p>
          </table:table-cell>
          <table:table-cell table:number-columns-repeated="16377"/>
        </table:table-row>
        <table:table-row table:style-name="ro2">
          <table:table-cell office:value-type="float" office:value="4279" table:style-name="ce3">
            <text:p>4279</text:p>
          </table:table-cell>
          <table:table-cell table:style-name="ce3"/>
          <table:table-cell office:value-type="string" table:style-name="ce9">
            <text:p>02</text:p>
          </table:table-cell>
          <table:table-cell office:value-type="string" table:style-name="ce3">
            <text:p>‌SPESE PER IL SERVIZIO AEREO</text:p>
          </table:table-cell>
          <table:table-cell office:value-type="float" office:value="8200000" table:style-name="ce6">
            <text:p>8.200.000<text:s/></text:p>
          </table:table-cell>
          <table:table-cell office:value-type="float" office:value="7700000" table:style-name="ce5">
            <text:p>7.700.000</text:p>
          </table:table-cell>
          <table:table-cell office:value-type="float" office:value="9700000" table:style-name="ce5">
            <text:p>9.700.000</text:p>
          </table:table-cell>
          <table:table-cell table:number-columns-repeated="16377"/>
        </table:table-row>
        <table:table-row table:style-name="ro2">
          <table:table-cell office:value-type="float" office:value="4279" table:style-name="ce3">
            <text:p>4279</text:p>
          </table:table-cell>
          <table:table-cell table:style-name="ce3"/>
          <table:table-cell office:value-type="string" table:style-name="ce9">
            <text:p>03</text:p>
          </table:table-cell>
          <table:table-cell office:value-type="string" table:style-name="ce3">
            <text:p>‌SPESE PER IL SERVIZIO NAVALE</text:p>
          </table:table-cell>
          <table:table-cell office:value-type="float" office:value="7270000" table:style-name="ce6">
            <text:p>7.270.000<text:s/></text:p>
          </table:table-cell>
          <table:table-cell office:value-type="float" office:value="4750000" table:style-name="ce5">
            <text:p>4.750.000</text:p>
          </table:table-cell>
          <table:table-cell office:value-type="float" office:value="4750000" table:style-name="ce5">
            <text:p>4.750.000</text:p>
          </table:table-cell>
          <table:table-cell table:number-columns-repeated="16377"/>
        </table:table-row>
        <table:table-row table:style-name="ro2">
          <table:table-cell office:value-type="float" office:value="4279" table:style-name="ce3">
            <text:p>4279</text:p>
          </table:table-cell>
          <table:table-cell table:style-name="ce3"/>
          <table:table-cell office:value-type="string" table:style-name="ce9">
            <text:p>04</text:p>
          </table:table-cell>
          <table:table-cell office:value-type="string" table:style-name="ce3">
            <text:p>‌SPESE PER IL SERVIZIO TELECOMUNICAZIONI IVI COMPRESE QUELLE RELATIVE ALL'ACQUISTO DI MEZZI DI INVESTIGAZIONE</text:p>
          </table:table-cell>
          <table:table-cell office:value-type="float" office:value="2747990" table:style-name="ce6">
            <text:p>2.747.990<text:s/></text:p>
          </table:table-cell>
          <table:table-cell office:value-type="float" office:value="2747990" table:style-name="ce5">
            <text:p>2.747.990</text:p>
          </table:table-cell>
          <table:table-cell office:value-type="float" office:value="2747990" table:style-name="ce5">
            <text:p>2.747.990</text:p>
          </table:table-cell>
          <table:table-cell table:number-columns-repeated="16377"/>
        </table:table-row>
        <table:table-row table:style-name="ro2">
          <table:table-cell office:value-type="float" office:value="4279" table:style-name="ce3">
            <text:p>4279</text:p>
          </table:table-cell>
          <table:table-cell table:style-name="ce3"/>
          <table:table-cell office:value-type="string" table:style-name="ce9">
            <text:p>05</text:p>
          </table:table-cell>
          <table:table-cell office:value-type="string" table:style-name="ce3">
            <text:p>‌SPESE PER IL SERVIZIO CINOFILO. ACQUISTO E MANTENIMENTO CANI E MATERIALI SPECIALI. SPESE PER L'ASSISTENZA VETERINARIA.</text:p>
          </table:table-cell>
          <table:table-cell office:value-type="float" office:value="97387" table:style-name="ce6">
            <text:p>97.387<text:s/></text:p>
          </table:table-cell>
          <table:table-cell office:value-type="float" office:value="97387" table:style-name="ce5">
            <text:p>97.387</text:p>
          </table:table-cell>
          <table:table-cell office:value-type="float" office:value="97387" table:style-name="ce5">
            <text:p>97.387</text:p>
          </table:table-cell>
          <table:table-cell table:number-columns-repeated="16377"/>
        </table:table-row>
        <table:table-row table:style-name="ro2">
          <table:table-cell office:value-type="float" office:value="4279" table:style-name="ce3">
            <text:p>4279</text:p>
          </table:table-cell>
          <table:table-cell table:style-name="ce3"/>
          <table:table-cell office:value-type="string" table:style-name="ce9">
            <text:p>06</text:p>
          </table:table-cell>
          <table:table-cell office:value-type="string" table:style-name="ce3">
            <text:p>‌SPESE CONNESSE AL CONTROLLO DEI BENI VIAGGIANTI. SPESE PER IL PRELEVAMENTO ED IL CONFEZIONAMENTO DI CAMPIONI, PER LE ANALISI DI LABORATORIO E SPESE ACCESSORIE</text:p>
          </table:table-cell>
          <table:table-cell office:value-type="float" office:value="8831" table:style-name="ce6">
            <text:p>8.831<text:s/></text:p>
          </table:table-cell>
          <table:table-cell office:value-type="float" office:value="8831" table:style-name="ce5">
            <text:p>8.831</text:p>
          </table:table-cell>
          <table:table-cell office:value-type="float" office:value="8831" table:style-name="ce5">
            <text:p>8.831</text:p>
          </table:table-cell>
          <table:table-cell table:number-columns-repeated="16377"/>
        </table:table-row>
        <table:table-row table:style-name="ro2">
          <table:table-cell office:value-type="float" office:value="4279" table:style-name="ce3">
            <text:p>4279</text:p>
          </table:table-cell>
          <table:table-cell table:style-name="ce3"/>
          <table:table-cell office:value-type="string" table:style-name="ce9">
            <text:p>08</text:p>
          </table:table-cell>
          <table:table-cell office:value-type="string" table:style-name="ce3">
            <text:p>‌SOMME DESTINATE AL FUNZIONAMENTO DEL CORPO, GIA'A INCLUSE NEL FONDO DI CUI ALL'ARTICOLO 2 DELLA LEGGE 24 DICEMBRE 2007, N. 244 COMMA 616.</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4279" table:style-name="ce3">
            <text:p>4279</text:p>
          </table:table-cell>
          <table:table-cell table:style-name="ce3"/>
          <table:table-cell office:value-type="string" table:style-name="ce9">
            <text:p>09</text:p>
          </table:table-cell>
          <table:table-cell office:value-type="string" table:style-name="ce3">
            <text:p>‌SPESE DI PULIZIA E DI SANIFICAZIONE DEI MEZZI IMPIEGATI PER LO SVOLGIMENTO DELLE ATTIVITA' CONNESSE ALL'EMERGENZA EPIDEMIOLOGICA DA COVID-19</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4279" table:style-name="ce3">
            <text:p>4279</text:p>
          </table:table-cell>
          <table:table-cell table:style-name="ce3"/>
          <table:table-cell office:value-type="float" office:value="85" table:style-name="ce9">
            <text:p>85</text:p>
          </table:table-cell>
          <table:table-cell office:value-type="string" table:style-name="ce3">
            <text:p>‌REISCRIZIONE RESIDUI PASSIVI PERENTI RELATIVI A:MANUTENZIONE ORDINARIA E RIPARAZIONI</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4279" table:style-name="ce3">
            <text:p>4279</text:p>
          </table:table-cell>
          <table:table-cell table:style-name="ce3"/>
          <table:table-cell office:value-type="float" office:value="86" table:style-name="ce9">
            <text:p>86</text:p>
          </table:table-cell>
          <table:table-cell office:value-type="string" table:style-name="ce3">
            <text:p>‌REISCRIZIONE RESIDUI PASSIVI PERENTI RELATIVI A:UTENZE,SERVIZI AUSILIARI,SPESE DI PULIZIA</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4279" table:style-name="ce3">
            <text:p>4279</text:p>
          </table:table-cell>
          <table:table-cell table:style-name="ce3"/>
          <table:table-cell office:value-type="float" office:value="92" table:style-name="ce9">
            <text:p>92</text:p>
          </table:table-cell>
          <table:table-cell office:value-type="string" table:style-name="ce3">
            <text:p>‌REISCRIZIONE RESIDUI PASSIVI PERENTI RELATIVI A: MANUTENZIONE ORDINARIA E RIPARAZIONI</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4280" table:style-name="ce3">
            <text:p>4280</text:p>
          </table:table-cell>
          <table:table-cell table:style-name="ce3"/>
          <table:table-cell office:value-type="string" table:style-name="ce9">
            <text:p>01</text:p>
          </table:table-cell>
          <table:table-cell office:value-type="string" table:style-name="ce3">
            <text:p>‌SPESE PER IL POTENZIAMENTO DEI SERVIZI DEL CORPO DELLA GUARDIA DI FINANZA</text:p>
          </table:table-cell>
          <table:table-cell office:value-type="float" office:value="304922" table:style-name="ce6">
            <text:p>304.922<text:s/></text:p>
          </table:table-cell>
          <table:table-cell office:value-type="float" office:value="304922" table:style-name="ce5">
            <text:p>304.922</text:p>
          </table:table-cell>
          <table:table-cell office:value-type="float" office:value="304922" table:style-name="ce5">
            <text:p>304.922</text:p>
          </table:table-cell>
          <table:table-cell table:number-columns-repeated="16377"/>
        </table:table-row>
        <table:table-row table:style-name="ro2">
          <table:table-cell office:value-type="float" office:value="4280" table:style-name="ce3">
            <text:p>4280</text:p>
          </table:table-cell>
          <table:table-cell table:style-name="ce3"/>
          <table:table-cell office:value-type="string" table:style-name="ce9">
            <text:p>02</text:p>
          </table:table-cell>
          <table:table-cell office:value-type="string" table:style-name="ce3">
            <text:p>‌CONSULENZE</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4280" table:style-name="ce3">
            <text:p>4280</text:p>
          </table:table-cell>
          <table:table-cell table:style-name="ce3"/>
          <table:table-cell office:value-type="float" office:value="81" table:style-name="ce9">
            <text:p>81</text:p>
          </table:table-cell>
          <table:table-cell office:value-type="string" table:style-name="ce3">
            <text:p>‌REISCRIZIONE RESIDUI PASSIVI PERENTI RELATIVI A:BENI DI CONSUMO</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4283" table:style-name="ce3">
            <text:p>4283</text:p>
          </table:table-cell>
          <table:table-cell table:style-name="ce3"/>
          <table:table-cell office:value-type="string" table:style-name="ce9">
            <text:p>01</text:p>
          </table:table-cell>
          <table:table-cell office:value-type="string" table:style-name="ce3">
            <text:p>‌VIVERI ED ASSEGNI DI VITTO PER I MILITARI DELLA GUARDIA DI FINANZA. SPESE PER LA PREPARAZIONE DEL VITTO</text:p>
          </table:table-cell>
          <table:table-cell office:value-type="float" office:value="4810665" table:style-name="ce6">
            <text:p>4.810.665<text:s/></text:p>
          </table:table-cell>
          <table:table-cell office:value-type="float" office:value="4810665" table:style-name="ce5">
            <text:p>4.810.665</text:p>
          </table:table-cell>
          <table:table-cell office:value-type="float" office:value="4810665" table:style-name="ce5">
            <text:p>4.810.665</text:p>
          </table:table-cell>
          <table:table-cell table:number-columns-repeated="16377"/>
        </table:table-row>
        <table:table-row table:style-name="ro2">
          <table:table-cell office:value-type="float" office:value="4284" table:style-name="ce3">
            <text:p>4284</text:p>
          </table:table-cell>
          <table:table-cell table:style-name="ce3"/>
          <table:table-cell office:value-type="string" table:style-name="ce9">
            <text:p>01</text:p>
          </table:table-cell>
          <table:table-cell office:value-type="string" table:style-name="ce3">
            <text:p>‌VESTIARIO ED EQUIPAGGIAMENTO. INDUMENTI SPECIALI DA LAVORO, DI BORDO, DI VOLO E PER CONDUTTORI DI AUTOMEZZI. DIVISE DA LAVORO PER GLI OPERAI. ACQUISTO E RIPARAZIONE DI ABITI BORGHESI E RISARCIMENTO DI DANNI ARRECATI AGLI INDUMENTI ED OGGETTI PERSONALI DEGLI <text:s/>E</text:p>
          </table:table-cell>
          <table:table-cell office:value-type="float" office:value="3556750" table:style-name="ce6">
            <text:p>3.556.750<text:s/></text:p>
          </table:table-cell>
          <table:table-cell office:value-type="float" office:value="3556750" table:style-name="ce5">
            <text:p>3.556.750</text:p>
          </table:table-cell>
          <table:table-cell office:value-type="float" office:value="3556750" table:style-name="ce5">
            <text:p>3.556.750</text:p>
          </table:table-cell>
          <table:table-cell table:number-columns-repeated="16377"/>
        </table:table-row>
        <table:table-row table:style-name="ro2">
          <table:table-cell office:value-type="float" office:value="4285" table:style-name="ce3">
            <text:p>4285</text:p>
          </table:table-cell>
          <table:table-cell table:style-name="ce3"/>
          <table:table-cell office:value-type="string" table:style-name="ce9">
            <text:p>01</text:p>
          </table:table-cell>
          <table:table-cell office:value-type="string" table:style-name="ce3">
            <text:p>‌SPESE PER IL SERVIZIO AUTO-MOTOCICLISTICO</text:p>
          </table:table-cell>
          <table:table-cell office:value-type="float" office:value="3719781" table:style-name="ce6">
            <text:p>3.719.781<text:s/></text:p>
          </table:table-cell>
          <table:table-cell office:value-type="float" office:value="3719781" table:style-name="ce6">
            <text:p>3.719.781<text:s/></text:p>
          </table:table-cell>
          <table:table-cell office:value-type="float" office:value="3719781" table:style-name="ce6">
            <text:p>3.719.781<text:s/></text:p>
          </table:table-cell>
          <table:table-cell table:number-columns-repeated="16377"/>
        </table:table-row>
        <table:table-row table:style-name="ro2">
          <table:table-cell office:value-type="float" office:value="4285" table:style-name="ce3">
            <text:p>4285</text:p>
          </table:table-cell>
          <table:table-cell table:style-name="ce3"/>
          <table:table-cell office:value-type="string" table:style-name="ce9">
            <text:p>02</text:p>
          </table:table-cell>
          <table:table-cell office:value-type="string" table:style-name="ce3">
            <text:p>‌SPESE PER IL SERVIZIO AEREO</text:p>
          </table:table-cell>
          <table:table-cell office:value-type="float" office:value="3109903" table:style-name="ce6">
            <text:p>3.109.903<text:s/></text:p>
          </table:table-cell>
          <table:table-cell office:value-type="float" office:value="3109903" table:style-name="ce5">
            <text:p>3.109.903</text:p>
          </table:table-cell>
          <table:table-cell office:value-type="float" office:value="3109903" table:style-name="ce5">
            <text:p>3.109.903</text:p>
          </table:table-cell>
          <table:table-cell table:number-columns-repeated="16377"/>
        </table:table-row>
        <table:table-row table:style-name="ro2">
          <table:table-cell office:value-type="float" office:value="4285" table:style-name="ce3">
            <text:p>4285</text:p>
          </table:table-cell>
          <table:table-cell table:style-name="ce3"/>
          <table:table-cell office:value-type="string" table:style-name="ce9">
            <text:p>03</text:p>
          </table:table-cell>
          <table:table-cell office:value-type="string" table:style-name="ce3">
            <text:p>‌SPESE PER IL SERVIZIO NAVALE</text:p>
          </table:table-cell>
          <table:table-cell office:value-type="float" office:value="1507062" table:style-name="ce6">
            <text:p>1.507.062<text:s/></text:p>
          </table:table-cell>
          <table:table-cell office:value-type="float" office:value="1507062" table:style-name="ce5">
            <text:p>1.507.062</text:p>
          </table:table-cell>
          <table:table-cell office:value-type="float" office:value="1507062" table:style-name="ce5">
            <text:p>1.507.062</text:p>
          </table:table-cell>
          <table:table-cell table:number-columns-repeated="16377"/>
        </table:table-row>
        <table:table-row table:style-name="ro2">
          <table:table-cell office:value-type="float" office:value="4285" table:style-name="ce3">
            <text:p>4285</text:p>
          </table:table-cell>
          <table:table-cell table:style-name="ce3"/>
          <table:table-cell office:value-type="string" table:style-name="ce9">
            <text:p>04</text:p>
          </table:table-cell>
          <table:table-cell office:value-type="string" table:style-name="ce3">
            <text:p>‌SPESE PER IL SERVIZIO TELECOMUNICAZIONI IVI COMPRESE QUELLE RELATIVE ALL'ACQUISTO DI MEZZI DI INVESTIGAZIONE</text:p>
          </table:table-cell>
          <table:table-cell office:value-type="float" office:value="732674" table:style-name="ce6">
            <text:p>732.674<text:s/></text:p>
          </table:table-cell>
          <table:table-cell office:value-type="float" office:value="732674" table:style-name="ce5">
            <text:p>732.674</text:p>
          </table:table-cell>
          <table:table-cell office:value-type="float" office:value="732674" table:style-name="ce5">
            <text:p>732.674</text:p>
          </table:table-cell>
          <table:table-cell table:number-columns-repeated="16377"/>
        </table:table-row>
        <table:table-row table:style-name="ro2">
          <table:table-cell office:value-type="float" office:value="4285" table:style-name="ce3">
            <text:p>4285</text:p>
          </table:table-cell>
          <table:table-cell table:style-name="ce3"/>
          <table:table-cell office:value-type="string" table:style-name="ce9">
            <text:p>05</text:p>
          </table:table-cell>
          <table:table-cell office:value-type="string" table:style-name="ce3">
            <text:p>‌SPESE PER IL SERVIZIO CINOFILO. ACQUISTO E MANTENIMENTO CANI E MATERIALI SPECIALI. SPESE PER L'ASSISTENZA VETERINARIA.</text:p>
          </table:table-cell>
          <table:table-cell office:value-type="float" office:value="29949" table:style-name="ce6">
            <text:p>29.949<text:s/></text:p>
          </table:table-cell>
          <table:table-cell office:value-type="float" office:value="29949" table:style-name="ce5">
            <text:p>29.949</text:p>
          </table:table-cell>
          <table:table-cell office:value-type="float" office:value="29949" table:style-name="ce5">
            <text:p>29.949</text:p>
          </table:table-cell>
          <table:table-cell table:number-columns-repeated="16377"/>
        </table:table-row>
        <table:table-row table:style-name="ro2">
          <table:table-cell office:value-type="float" office:value="4285" table:style-name="ce3">
            <text:p>4285</text:p>
          </table:table-cell>
          <table:table-cell table:style-name="ce3"/>
          <table:table-cell office:value-type="string" table:style-name="ce9">
            <text:p>06</text:p>
          </table:table-cell>
          <table:table-cell office:value-type="string" table:style-name="ce3">
            <text:p>‌SPESE CONNESSE AL CONTROLLO DEI BENI VIAGGIANTI. SPESE PER IL PRELEVAMENTO ED IL CONFEZIONAMENTO DI CAMPIONI, PER LE ANALISI DI LABORATORIO E SPESE ACCESSORIE</text:p>
          </table:table-cell>
          <table:table-cell office:value-type="float" office:value="7225" table:style-name="ce6">
            <text:p>7.225<text:s/></text:p>
          </table:table-cell>
          <table:table-cell office:value-type="float" office:value="7225" table:style-name="ce5">
            <text:p>7.225</text:p>
          </table:table-cell>
          <table:table-cell office:value-type="float" office:value="7225" table:style-name="ce5">
            <text:p>7.225</text:p>
          </table:table-cell>
          <table:table-cell table:number-columns-repeated="16377"/>
        </table:table-row>
        <table:table-row table:style-name="ro2">
          <table:table-cell office:value-type="float" office:value="4285" table:style-name="ce3">
            <text:p>4285</text:p>
          </table:table-cell>
          <table:table-cell table:style-name="ce3"/>
          <table:table-cell office:value-type="string" table:style-name="ce9">
            <text:p>92</text:p>
          </table:table-cell>
          <table:table-cell office:value-type="string" table:style-name="ce3">
            <text:p>REISCRIZIONE DI RESIDUI PASSIVI PERENTI RELATIVI A: MANUTENZIONE ORDINARIA E RIPARAZIONI</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4288" table:style-name="ce3">
            <text:p>4288</text:p>
          </table:table-cell>
          <table:table-cell table:style-name="ce3"/>
          <table:table-cell office:value-type="string" table:style-name="ce9">
            <text:p>01</text:p>
          </table:table-cell>
          <table:table-cell office:value-type="string" table:style-name="ce3">
            <text:p>‌SPESE PER IL POTENZIAMENTO DEI SERVIZI DEL CORPO DELLA GUARDIA DI FINANZA</text:p>
          </table:table-cell>
          <table:table-cell office:value-type="float" office:value="249482" table:style-name="ce6">
            <text:p>249.482<text:s/></text:p>
          </table:table-cell>
          <table:table-cell office:value-type="float" office:value="249482" table:style-name="ce5">
            <text:p>249.482</text:p>
          </table:table-cell>
          <table:table-cell office:value-type="float" office:value="249482" table:style-name="ce5">
            <text:p>249.482</text:p>
          </table:table-cell>
          <table:table-cell table:number-columns-repeated="16377"/>
        </table:table-row>
        <table:table-row table:style-name="ro2">
          <table:table-cell office:value-type="float" office:value="4361" table:style-name="ce3">
            <text:p>4361</text:p>
          </table:table-cell>
          <table:table-cell table:style-name="ce3"/>
          <table:table-cell office:value-type="string" table:style-name="ce9">
            <text:p>01</text:p>
          </table:table-cell>
          <table:table-cell office:value-type="string" table:style-name="ce3">
            <text:p>‌IMPORTO DIFFERENZIALE TRA LE SOMME VERSATE PER I SERVIZI SVOLTI DAI MILITARI DELLA GUARDIA DI FINANZA FUORI DALL'UFFICIO DOGANALE E LA SPESA RELATIVA ALLA CORRESPONSIONE AGLI STESSI DEL TRATTAMENTO DI MISSIONE DA ATTRIBUIRE AL FONDO DI PREVIDENZA PER <text:s/>ECC.</text:p>
          </table:table-cell>
          <table:table-cell office:value-type="float" office:value="1258250" table:style-name="ce6">
            <text:p>1.258.250<text:s/></text:p>
          </table:table-cell>
          <table:table-cell office:value-type="float" office:value="1258250" table:style-name="ce5">
            <text:p>1.258.250</text:p>
          </table:table-cell>
          <table:table-cell office:value-type="float" office:value="1258250" table:style-name="ce5">
            <text:p>1.258.250</text:p>
          </table:table-cell>
          <table:table-cell table:number-columns-repeated="16377"/>
        </table:table-row>
        <table:table-row table:style-name="ro2">
          <table:table-cell office:value-type="float" office:value="4362" table:style-name="ce3">
            <text:p>4362</text:p>
          </table:table-cell>
          <table:table-cell table:style-name="ce3"/>
          <table:table-cell office:value-type="string" table:style-name="ce9">
            <text:p>01</text:p>
          </table:table-cell>
          <table:table-cell office:value-type="string" table:style-name="ce3">
            <text:p>‌SPESE PER A GESTIONE E LA MANUTENZIONE DEI MEZZI NAVALI.</text:p>
          </table:table-cell>
          <table:table-cell office:value-type="float" office:value="539792" table:style-name="ce6">
            <text:p>539.792<text:s/></text:p>
          </table:table-cell>
          <table:table-cell office:value-type="float" office:value="539792" table:style-name="ce5">
            <text:p>539.792</text:p>
          </table:table-cell>
          <table:table-cell office:value-type="float" office:value="539792" table:style-name="ce5">
            <text:p>539.792</text:p>
          </table:table-cell>
          <table:table-cell table:number-columns-repeated="16377"/>
        </table:table-row>
        <table:table-row table:style-name="ro2">
          <table:table-cell office:value-type="float" office:value="4362" table:style-name="ce3">
            <text:p>4362</text:p>
          </table:table-cell>
          <table:table-cell table:style-name="ce3"/>
          <table:table-cell office:value-type="string" table:style-name="ce9">
            <text:p>02</text:p>
          </table:table-cell>
          <table:table-cell office:value-type="string" table:style-name="ce3">
            <text:p>‌SPESE PER IL SUPPORTO ALLA POLIZIA DI STATO, ALL'ARMA DEI CARABINIERI E AL CORPO DELLA POLIZIA PENITENZIARIA DELLE FUNZIONI ESERCITATE IN MARE.</text:p>
          </table:table-cell>
          <table:table-cell office:value-type="float" office:value="237500" table:style-name="ce6">
            <text:p>237.500<text:s/></text:p>
          </table:table-cell>
          <table:table-cell office:value-type="float" office:value="237500" table:style-name="ce5">
            <text:p>237.500</text:p>
          </table:table-cell>
          <table:table-cell office:value-type="float" office:value="237500" table:style-name="ce5">
            <text:p>237.500</text:p>
          </table:table-cell>
          <table:table-cell table:number-columns-repeated="16377"/>
        </table:table-row>
        <table:table-row table:style-name="ro2">
          <table:table-cell office:value-type="float" office:value="7825" table:style-name="ce3">
            <text:p>7825</text:p>
          </table:table-cell>
          <table:table-cell table:style-name="ce3"/>
          <table:table-cell office:value-type="string" table:style-name="ce9">
            <text:p>01</text:p>
          </table:table-cell>
          <table:table-cell office:value-type="string" table:style-name="ce3">
            <text:p>‌DISPOSIZIONI IN MATERIA TRIBUTARIA, DI FUNZIONAMENTO DELL'AMMINISTRAZIONE FINANZIARIA E DI REVISIONE GENERALE DEL CATASTO</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7825" table:style-name="ce3">
            <text:p>7825</text:p>
          </table:table-cell>
          <table:table-cell table:style-name="ce3"/>
          <table:table-cell office:value-type="string" table:style-name="ce9">
            <text:p>02</text:p>
          </table:table-cell>
          <table:table-cell office:value-type="string" table:style-name="ce3">
            <text:p>‌COSTRUZIONEE AMMODERNAMENTO IMMOBILI GUARDIA DI FINANZA</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7825" table:style-name="ce3">
            <text:p>7825</text:p>
          </table:table-cell>
          <table:table-cell table:style-name="ce3"/>
          <table:table-cell office:value-type="string" table:style-name="ce9">
            <text:p>03</text:p>
          </table:table-cell>
          <table:table-cell office:value-type="string" table:style-name="ce3">
            <text:p>‌INTERVENTI DI DECONGESTIONAMENTO DEGLI ATENEI</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7825" table:style-name="ce3">
            <text:p>7825</text:p>
          </table:table-cell>
          <table:table-cell table:style-name="ce3"/>
          <table:table-cell office:value-type="string" table:style-name="ce9">
            <text:p>04</text:p>
          </table:table-cell>
          <table:table-cell office:value-type="string" table:style-name="ce3">
            <text:p>‌LIMITI DI IMPEGNO AUTORIZZATI AI FINI DI AGEVOLARE LO SVILUPPO DELL'ECONOMIA E DELL'OCCUPAZIONE</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7825" table:style-name="ce3">
            <text:p>7825</text:p>
          </table:table-cell>
          <table:table-cell table:style-name="ce3"/>
          <table:table-cell office:value-type="float" office:value="84" table:style-name="ce9">
            <text:p>84</text:p>
          </table:table-cell>
          <table:table-cell office:value-type="string" table:style-name="ce3">
            <text:p>‌REISCRIZIONE RESIDUI PASSIVI PERENTI RELATIVI A:FABBRICATI NON RESIDENZIALI</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7825" table:style-name="ce3">
            <text:p>7825</text:p>
          </table:table-cell>
          <table:table-cell table:style-name="ce3"/>
          <table:table-cell office:value-type="float" office:value="85" table:style-name="ce9">
            <text:p>85</text:p>
          </table:table-cell>
          <table:table-cell office:value-type="string" table:style-name="ce3">
            <text:p>‌REISCRIZIONE DI RESIDUI PASSIVI PERENTI RELATIVI A: FABBRICATI</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7825" table:style-name="ce3">
            <text:p>7825</text:p>
          </table:table-cell>
          <table:table-cell table:style-name="ce3"/>
          <table:table-cell office:value-type="float" office:value="87" table:style-name="ce9">
            <text:p>87</text:p>
          </table:table-cell>
          <table:table-cell office:value-type="string" table:style-name="ce3">
            <text:p>‌REISCRIZIONE RESIDUI PASSIVI PERENTI RELATIVI A:INFRASTRUTTURE MILITARI</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7826" table:style-name="ce3">
            <text:p>7826</text:p>
          </table:table-cell>
          <table:table-cell table:style-name="ce3"/>
          <table:table-cell office:value-type="string" table:style-name="ce9">
            <text:p>01</text:p>
          </table:table-cell>
          <table:table-cell office:value-type="string" table:style-name="ce3">
            <text:p>‌SOMMA DA ASSEGNARE ALL'AGENZIA DEL DEMANIO AI FINI DEL PAGAMENTO DELLE SPESE DI MANUTENZIONE E MESSA A NORMA PER GLI IMMOBILI IN USO CONFERITI O TRASFERITI AI FONDI COMUNI DI INVESTIMENTO IMMOBILIARE</text:p>
          </table:table-cell>
          <table:table-cell office:value-type="float" office:value="1103075" table:style-name="ce6">
            <text:p>1.103.075<text:s/></text:p>
          </table:table-cell>
          <table:table-cell office:value-type="float" office:value="1103075" table:style-name="ce6">
            <text:p>1.103.075<text:s/></text:p>
          </table:table-cell>
          <table:table-cell office:value-type="float" office:value="1103075" table:style-name="ce6">
            <text:p>1.103.075<text:s/></text:p>
          </table:table-cell>
          <table:table-cell table:number-columns-repeated="16377"/>
        </table:table-row>
        <table:table-row table:style-name="ro2">
          <table:table-cell office:value-type="float" office:value="7827" table:style-name="ce3">
            <text:p>7827</text:p>
          </table:table-cell>
          <table:table-cell table:style-name="ce3"/>
          <table:table-cell office:value-type="string" table:style-name="ce9">
            <text:p>01</text:p>
          </table:table-cell>
          <table:table-cell office:value-type="string" table:style-name="ce3">
            <text:p>‌HARDWARE E SOFTWARE DI BASE</text:p>
          </table:table-cell>
          <table:table-cell office:value-type="float" office:value="917426" table:style-name="ce6">
            <text:p>917.426<text:s/></text:p>
          </table:table-cell>
          <table:table-cell office:value-type="float" office:value="917426" table:style-name="ce6">
            <text:p>917.426<text:s/></text:p>
          </table:table-cell>
          <table:table-cell office:value-type="float" office:value="917426" table:style-name="ce6">
            <text:p>917.426<text:s/></text:p>
          </table:table-cell>
          <table:table-cell table:number-columns-repeated="16377"/>
        </table:table-row>
        <table:table-row table:style-name="ro2">
          <table:table-cell office:value-type="float" office:value="7827" table:style-name="ce3">
            <text:p>7827</text:p>
          </table:table-cell>
          <table:table-cell table:style-name="ce3"/>
          <table:table-cell office:value-type="string" table:style-name="ce9">
            <text:p>02</text:p>
          </table:table-cell>
          <table:table-cell office:value-type="string" table:style-name="ce3">
            <text:p>‌SOFTWARE APPLICATIVO</text:p>
          </table:table-cell>
          <table:table-cell office:value-type="float" office:value="6565" table:style-name="ce6">
            <text:p>6.565<text:s/></text:p>
          </table:table-cell>
          <table:table-cell office:value-type="float" office:value="6565" table:style-name="ce6">
            <text:p>6.565<text:s/></text:p>
          </table:table-cell>
          <table:table-cell office:value-type="float" office:value="6565" table:style-name="ce6">
            <text:p>6.565<text:s/></text:p>
          </table:table-cell>
          <table:table-cell table:number-columns-repeated="16377"/>
        </table:table-row>
        <table:table-row table:style-name="ro2">
          <table:table-cell office:value-type="float" office:value="7827" table:style-name="ce3">
            <text:p>7827</text:p>
          </table:table-cell>
          <table:table-cell table:style-name="ce3"/>
          <table:table-cell office:value-type="string" table:style-name="ce9">
            <text:p>03</text:p>
          </table:table-cell>
          <table:table-cell office:value-type="string" table:style-name="ce3">
            <text:p>‌RETI</text:p>
          </table:table-cell>
          <table:table-cell office:value-type="float" office:value="145870" table:style-name="ce6">
            <text:p>145.870<text:s/></text:p>
          </table:table-cell>
          <table:table-cell office:value-type="float" office:value="145870" table:style-name="ce5">
            <text:p>145.870</text:p>
          </table:table-cell>
          <table:table-cell office:value-type="float" office:value="145870" table:style-name="ce5">
            <text:p>145.870</text:p>
          </table:table-cell>
          <table:table-cell table:number-columns-repeated="16377"/>
        </table:table-row>
        <table:table-row table:style-name="ro2">
          <table:table-cell office:value-type="float" office:value="7827" table:style-name="ce3">
            <text:p>7827</text:p>
          </table:table-cell>
          <table:table-cell table:style-name="ce3"/>
          <table:table-cell office:value-type="string" table:style-name="ce9">
            <text:p>04</text:p>
          </table:table-cell>
          <table:table-cell office:value-type="string" table:style-name="ce3">
            <text:p>‌SOMME DA DESTINARE ALL'ATTUAZIONE DELLA STRATEGIA NAZIONALE DELLA CYBERSICUREZZA</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7827" table:style-name="ce3">
            <text:p>7827</text:p>
          </table:table-cell>
          <table:table-cell table:style-name="ce3"/>
          <table:table-cell office:value-type="float" office:value="86" table:style-name="ce9">
            <text:p>86</text:p>
          </table:table-cell>
          <table:table-cell office:value-type="string" table:style-name="ce3">
            <text:p>‌REISCRIZIONE RESIDUI PASSIVI PERENTI RELATIVI A:SOFTWARE E HARDWARE</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7831" table:style-name="ce3">
            <text:p>7831</text:p>
          </table:table-cell>
          <table:table-cell table:style-name="ce3"/>
          <table:table-cell office:value-type="string" table:style-name="ce9">
            <text:p>01</text:p>
          </table:table-cell>
          <table:table-cell office:value-type="string" table:style-name="ce3">
            <text:p>‌CONTRIBUTI PER L'AMMORTAMENTO DEI MUTUI CONTRATTI DALL'ISTITUTO NAZIONALE PER LE CASE DEGLI IMPIEGATI DELLO STATO PER LA COSTRUZIONE DI ALLOGGI PER UFFICIALI E SOTTUFFICIALI</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7832" table:style-name="ce3">
            <text:p>7832</text:p>
          </table:table-cell>
          <table:table-cell table:style-name="ce3"/>
          <table:table-cell office:value-type="string" table:style-name="ce9">
            <text:p>01</text:p>
          </table:table-cell>
          <table:table-cell office:value-type="string" table:style-name="ce3">
            <text:p>‌SPESE PER LA REALIZZAZIONE DI UN PROGRAMMA DI INTERVENTI PER CONSENTIRE L'ADEGUAMENTO DELLA COMPONENTE AERONAVALE DELLA GUARDIA DI FINANZA AI COMPITI DI POLIZIA ECONOMICA, FINANZIARIA E DI TUTELA DELL'ORDINE E DELLA SICUREZZA PUBBLICA IN MARE.</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7832" table:style-name="ce3">
            <text:p>7832</text:p>
          </table:table-cell>
          <table:table-cell table:style-name="ce3"/>
          <table:table-cell office:value-type="float" office:value="88" table:style-name="ce9">
            <text:p>88</text:p>
          </table:table-cell>
          <table:table-cell office:value-type="string" table:style-name="ce3">
            <text:p>‌REISCRIZIONE RESIDUI PASSIVI PERENTI RELATIVI A:ARMI LEGGERE E VEICOLI PER SICUREZZA PUBBLICA</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7833" table:style-name="ce3">
            <text:p>7833</text:p>
          </table:table-cell>
          <table:table-cell table:style-name="ce3"/>
          <table:table-cell office:value-type="string" table:style-name="ce9">
            <text:p>01</text:p>
          </table:table-cell>
          <table:table-cell office:value-type="string" table:style-name="ce3">
            <text:p>‌CONTRIBUTO QUINDICENNALE PER L'AMMODERNAMENTO E LA RAZIONALIZZAZIONE DELLA FLOTTA DEL CORPO DELLA GUARDIA DI FINANZA, NONCHE' PER IL MIGLIORAMENTO E LA SICUREZZA DELLE COMUNICAZIONI</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7833" table:style-name="ce3">
            <text:p>7833</text:p>
          </table:table-cell>
          <table:table-cell table:style-name="ce3"/>
          <table:table-cell office:value-type="string" table:style-name="ce9">
            <text:p>02</text:p>
          </table:table-cell>
          <table:table-cell office:value-type="string" table:style-name="ce3">
            <text:p>‌RIFINANZIAMENTO DEL CONTRIBUTO QUINDICENNALE PER L'AMMODERNAMENTO E LA RAZIONALIZZAZIONE DELLA FLOTTA DEL CORPO DELLA GUARDIA DI FINANZA, NONCHE' PER IL MIGLIORAMENTO E LA SICUREZZA DELLE COMUNICAZIONI</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7833" table:style-name="ce3">
            <text:p>7833</text:p>
          </table:table-cell>
          <table:table-cell table:style-name="ce3"/>
          <table:table-cell office:value-type="float" office:value="88" table:style-name="ce9">
            <text:p>88</text:p>
          </table:table-cell>
          <table:table-cell office:value-type="string" table:style-name="ce3">
            <text:p>‌REISCRIZIONE RESIDUI PASSIVI PERENTI RELATIVI A:ARMI LEGGERE E VEICOLI PER SICUREZZA PUBBLICA</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7834" table:style-name="ce3">
            <text:p>7834</text:p>
          </table:table-cell>
          <table:table-cell table:style-name="ce3"/>
          <table:table-cell office:value-type="string" table:style-name="ce9">
            <text:p>01</text:p>
          </table:table-cell>
          <table:table-cell office:value-type="string" table:style-name="ce3">
            <text:p>‌CONTRIBUTO QUINDICENNALE PER IL COMPLETAMENTO DEL PROGRAMMA DI DOTAZIONE INFRASTRUTTURALE DEL CORPO DELLA GUARDIA DI FINANZA</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7834" table:style-name="ce3">
            <text:p>7834</text:p>
          </table:table-cell>
          <table:table-cell table:style-name="ce3"/>
          <table:table-cell office:value-type="string" table:style-name="ce9">
            <text:p>02</text:p>
          </table:table-cell>
          <table:table-cell office:value-type="string" table:style-name="ce3">
            <text:p>‌INVESTIMENTI INFRASTRUTTURALI</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7834" table:style-name="ce3">
            <text:p>7834</text:p>
          </table:table-cell>
          <table:table-cell table:style-name="ce3"/>
          <table:table-cell office:value-type="string" table:style-name="ce9">
            <text:p>03</text:p>
          </table:table-cell>
          <table:table-cell office:value-type="string" table:style-name="ce3">
            <text:p>‌RIFINANZIAMENTO DEL CONTRIBUTO QUINDICENNALE PER IL COMPLETAMENTO DEL PROGRAMMA DI DOTAZIONE INFRASTRUTTURALE DEL CORPO DELLA GUARDIA DI FINANZA</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7834" table:style-name="ce3">
            <text:p>7834</text:p>
          </table:table-cell>
          <table:table-cell table:style-name="ce3"/>
          <table:table-cell office:value-type="string" table:style-name="ce9">
            <text:p>85</text:p>
          </table:table-cell>
          <table:table-cell office:value-type="string" table:style-name="ce12">
            <text:p>‌REISCRIZIONE DI RESIDUI PASSIVI PERENTI RELATIVI A: FABBRICATI</text:p>
          </table:table-cell>
          <table:table-cell office:value-type="float" office:value="0" table:style-name="ce11">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7834" table:style-name="ce3">
            <text:p>7834</text:p>
          </table:table-cell>
          <table:table-cell table:style-name="ce3"/>
          <table:table-cell office:value-type="string" table:style-name="ce9">
            <text:p>87</text:p>
          </table:table-cell>
          <table:table-cell office:value-type="string" table:style-name="ce12">
            <text:p>‌REISCRIZIONE RESIDUI PASSIVI PERENTI RELATIVI A:INFRASTRUTTURE MILITARI</text:p>
          </table:table-cell>
          <table:table-cell office:value-type="float" office:value="0" table:style-name="ce11">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7834" table:style-name="ce3">
            <text:p>7834</text:p>
          </table:table-cell>
          <table:table-cell table:style-name="ce3"/>
          <table:table-cell office:value-type="string" table:style-name="ce9">
            <text:p>88</text:p>
          </table:table-cell>
          <table:table-cell office:value-type="string" table:style-name="ce12">
            <text:p>‌REISCRIZIONE RESIDUI PASSIVI PERENTI RELATIVI A:ARMI LEGGERE E VEICOLI PER SICUREZZA PUBBLICA</text:p>
          </table:table-cell>
          <table:table-cell office:value-type="float" office:value="0" table:style-name="ce11">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7837" table:style-name="ce3">
            <text:p>7837</text:p>
          </table:table-cell>
          <table:table-cell table:style-name="ce3"/>
          <table:table-cell office:value-type="string" table:style-name="ce9">
            <text:p>01</text:p>
          </table:table-cell>
          <table:table-cell office:value-type="string" table:style-name="ce3">
            <text:p>‌CONTRIBUTO PER L'AMMODERNAMENTO E LA RAZIONALIZZAIZONE DELLA FLOTTA, ANCHE VEICOLARE, IL MIGLIORAMENTO E LA SICUREZZA DELLE COMUNICAZIONI NONCHE' IL COMPLETAMENTO DEL PROGRAMMA INFRASTRUTTURALE DEL CORPO DELLA GUARDIA DI FINANZA</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7837" table:style-name="ce3">
            <text:p>7837</text:p>
          </table:table-cell>
          <table:table-cell table:style-name="ce3"/>
          <table:table-cell office:value-type="string" table:style-name="ce9">
            <text:p>02</text:p>
          </table:table-cell>
          <table:table-cell office:value-type="string" table:style-name="ce3">
            <text:p>‌POTENZIAMENTO E AMMODERNAMENTO DELLA FLOTTA AERONAVALE DELL'INFRASTRUTTURA DI EROGAZIONE DEI SERVIZI TELEMATICI DEL CORPO.</text:p>
          </table:table-cell>
          <table:table-cell office:value-type="float" office:value="10914205" table:style-name="ce6">
            <text:p>10.914.205<text:s/></text:p>
          </table:table-cell>
          <table:table-cell office:value-type="float" office:value="16796000" table:style-name="ce5">
            <text:p>16.796.000</text:p>
          </table:table-cell>
          <table:table-cell office:value-type="float" office:value="16304000" table:style-name="ce5">
            <text:p>16.304.000</text:p>
          </table:table-cell>
          <table:table-cell table:number-columns-repeated="16377"/>
        </table:table-row>
        <table:table-row table:style-name="ro2">
          <table:table-cell office:value-type="float" office:value="7837" table:style-name="ce3">
            <text:p>7837</text:p>
          </table:table-cell>
          <table:table-cell table:style-name="ce3"/>
          <table:table-cell office:value-type="string" table:style-name="ce9">
            <text:p>03</text:p>
          </table:table-cell>
          <table:table-cell office:value-type="string" table:style-name="ce3">
            <text:p>‌SOMME DERIVANTI DAL RIPARTO DEL FONDO PER L'ACQUISTO E L'AMMODERNAMENTO DEI MEZZI STRUMENTALI, ANCHE UTILIZZANDO I MECCANISMI DI CENTRALIZZAZIONE ACQUISTI ATTRAVERSO LA SOCIETA' CONSIP SPA.</text:p>
          </table:table-cell>
          <table:table-cell office:value-type="float" office:value="25251665" table:style-name="ce6">
            <text:p>25.251.665<text:s/></text:p>
          </table:table-cell>
          <table:table-cell office:value-type="float" office:value="30039261" table:style-name="ce5">
            <text:p>30.039.261</text:p>
          </table:table-cell>
          <table:table-cell office:value-type="float" office:value="28109507" table:style-name="ce5">
            <text:p>28.109.507</text:p>
          </table:table-cell>
          <table:table-cell table:number-columns-repeated="16377"/>
        </table:table-row>
        <table:table-row table:style-name="ro2">
          <table:table-cell office:value-type="float" office:value="7837" table:style-name="ce3">
            <text:p>7837</text:p>
          </table:table-cell>
          <table:table-cell table:style-name="ce3"/>
          <table:table-cell office:value-type="string" table:style-name="ce9">
            <text:p>04</text:p>
          </table:table-cell>
          <table:table-cell office:value-type="string" table:style-name="ce3">
            <text:p>‌SOMME DESTINATE AL POTENZIAMENTO INFRASTRUTTURALE PER L'AMMODERNAMENTO DELLA FLOTTA, ANCHE VEICOLARE, IL MIGLIORAMENTO E LA SICUREZZA DELLE COMUNICAZIONI - RIPARTO FONDO INVESTIMENTI 2018 - COMMA 1072.</text:p>
          </table:table-cell>
          <table:table-cell office:value-type="float" office:value="15219066" table:style-name="ce6">
            <text:p>15.219.066<text:s/></text:p>
          </table:table-cell>
          <table:table-cell office:value-type="float" office:value="52881590" table:style-name="ce5">
            <text:p>52.881.590</text:p>
          </table:table-cell>
          <table:table-cell office:value-type="float" office:value="25882344" table:style-name="ce5">
            <text:p>25.882.344</text:p>
          </table:table-cell>
          <table:table-cell table:number-columns-repeated="16377"/>
        </table:table-row>
        <table:table-row table:style-name="ro2">
          <table:table-cell office:value-type="float" office:value="7837" table:style-name="ce3">
            <text:p>7837</text:p>
          </table:table-cell>
          <table:table-cell table:style-name="ce3"/>
          <table:table-cell office:value-type="string" table:style-name="ce9">
            <text:p>05</text:p>
          </table:table-cell>
          <table:table-cell office:value-type="string" table:style-name="ce3">
            <text:p>‌SOMME DESTINATE ALLA REALIZZAZIONE DI INTERVENTI CONNESSI ALLA DIGITALIZZAZIONE DELLE AMMINISTRAZIONI STATALI - RIPARTO FONDO INVESTIMENTI 2019 - COMMA 95.</text:p>
          </table:table-cell>
          <table:table-cell office:value-type="float" office:value="2666989" table:style-name="ce6">
            <text:p>2.666.989<text:s/></text:p>
          </table:table-cell>
          <table:table-cell office:value-type="float" office:value="3981989" table:style-name="ce5">
            <text:p>3.981.989</text:p>
          </table:table-cell>
          <table:table-cell office:value-type="float" office:value="3581989" table:style-name="ce5">
            <text:p>3.581.989</text:p>
          </table:table-cell>
          <table:table-cell table:number-columns-repeated="16377"/>
        </table:table-row>
        <table:table-row table:style-name="ro2">
          <table:table-cell office:value-type="float" office:value="7837" table:style-name="ce3">
            <text:p>7837</text:p>
          </table:table-cell>
          <table:table-cell table:style-name="ce3"/>
          <table:table-cell office:value-type="string" table:style-name="ce9">
            <text:p>06</text:p>
          </table:table-cell>
          <table:table-cell office:value-type="string" table:style-name="ce3">
            <text:p>‌SOMME DESTINATE ALLA REALIZZAZIONE DEGLI INTERVENTI CONNESSI AL POTENZIAMENTO INFRASTRUTTURE E MEZZI PER L'ORDINE PUBBLICO, LA SICUREZZA E IL SOCCORSO - RIPARTO FONDO INVESTIMENTI 2019 - COMMA 95</text:p>
          </table:table-cell>
          <table:table-cell office:value-type="float" office:value="23864969" table:style-name="ce6">
            <text:p>23.864.969<text:s/></text:p>
          </table:table-cell>
          <table:table-cell office:value-type="float" office:value="53594234" table:style-name="ce5">
            <text:p>53.594.234</text:p>
          </table:table-cell>
          <table:table-cell office:value-type="float" office:value="37278234" table:style-name="ce5">
            <text:p>37.278.234</text:p>
          </table:table-cell>
          <table:table-cell table:number-columns-repeated="16377"/>
        </table:table-row>
        <table:table-row table:style-name="ro2">
          <table:table-cell office:value-type="float" office:value="7837" table:style-name="ce3">
            <text:p>7837</text:p>
          </table:table-cell>
          <table:table-cell table:style-name="ce3"/>
          <table:table-cell office:value-type="string" table:style-name="ce9">
            <text:p>07</text:p>
          </table:table-cell>
          <table:table-cell office:value-type="string" table:style-name="ce3">
            <text:p>‌SOMME DESTINATE AL POTENZIAMENTO INFRASTRUTTURALE PER L'AMMODERNAMENTO DELLA FLOTTA, ANCHE VEICOLARE, IL MIGLIORAMENTO E LA SICUREZZA DELLE COMUNICAZIONI, IL RINNOVAMENTO DEL PARCO AUTOVEICOLI - RIPARTO FONDO INVESTIMENTI 2020- COMMA 14.</text:p>
          </table:table-cell>
          <table:table-cell office:value-type="float" office:value="17948012" table:style-name="ce6">
            <text:p>17.948.012<text:s/></text:p>
          </table:table-cell>
          <table:table-cell office:value-type="float" office:value="56066392" table:style-name="ce5">
            <text:p>56.066.392</text:p>
          </table:table-cell>
          <table:table-cell office:value-type="float" office:value="31069632" table:style-name="ce5">
            <text:p>31.069.632</text:p>
          </table:table-cell>
          <table:table-cell table:number-columns-repeated="16377"/>
        </table:table-row>
        <table:table-row table:style-name="ro2">
          <table:table-cell office:value-type="float" office:value="7837" table:style-name="ce3">
            <text:p>7837</text:p>
          </table:table-cell>
          <table:table-cell table:style-name="ce3"/>
          <table:table-cell office:value-type="string" table:style-name="ce9">
            <text:p>08</text:p>
          </table:table-cell>
          <table:table-cell office:value-type="string" table:style-name="ce3">
            <text:p>‌SOMME DESTINATE ALLA REALIZZAZIONE DI INTERVENTI CONNESSI ALLA DIGITALIZZAZIONE DELLE AMMINISTRAZIONI STATALI - RIPARTO FONDO INVESTIMENTI 2020- COMMA 14</text:p>
          </table:table-cell>
          <table:table-cell office:value-type="float" office:value="10415742" table:style-name="ce6">
            <text:p>10.415.742<text:s/></text:p>
          </table:table-cell>
          <table:table-cell office:value-type="float" office:value="9008944" table:style-name="ce5">
            <text:p>9.008.944</text:p>
          </table:table-cell>
          <table:table-cell office:value-type="float" office:value="8508944" table:style-name="ce5">
            <text:p>8.508.944</text:p>
          </table:table-cell>
          <table:table-cell table:number-columns-repeated="16377"/>
        </table:table-row>
        <table:table-row table:style-name="ro2">
          <table:table-cell office:value-type="float" office:value="7839" table:style-name="ce3">
            <text:p>7839</text:p>
          </table:table-cell>
          <table:table-cell table:style-name="ce3"/>
          <table:table-cell office:value-type="string" table:style-name="ce9">
            <text:p>01</text:p>
          </table:table-cell>
          <table:table-cell office:value-type="string" table:style-name="ce3">
            <text:p>‌ACQUISTO DI MOBILI, MACCHINARI E ATTREZZATURE PER UFFICI E LOCALI E RELATIVI COMPLEMENTI DI ARREDO. SPESE PER DOTAZIONI E SISTEMAZIONE DI CAMPI SPORTIVI E PALESTRE</text:p>
          </table:table-cell>
          <table:table-cell office:value-type="float" office:value="1592912" table:style-name="ce6">
            <text:p>1.592.912<text:s/></text:p>
          </table:table-cell>
          <table:table-cell office:value-type="float" office:value="1592912" table:style-name="ce6">
            <text:p>1.592.912<text:s/></text:p>
          </table:table-cell>
          <table:table-cell office:value-type="float" office:value="1592912" table:style-name="ce6">
            <text:p>1.592.912<text:s/></text:p>
          </table:table-cell>
          <table:table-cell table:number-columns-repeated="16377"/>
        </table:table-row>
        <table:table-row table:style-name="ro2">
          <table:table-cell office:value-type="float" office:value="7839" table:style-name="ce3">
            <text:p>7839</text:p>
          </table:table-cell>
          <table:table-cell table:style-name="ce3"/>
          <table:table-cell office:value-type="string" table:style-name="ce9">
            <text:p>02</text:p>
          </table:table-cell>
          <table:table-cell office:value-type="string" table:style-name="ce3">
            <text:p>‌SPESE PER L'APPROVVIGIONAMENTO DI DOTAZIONI PER L'ALLESTIMENTO DEI LOCALI APERTI AL PUBBLICO LOCALI APERTI AL PUBBLICO</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7839" table:style-name="ce3">
            <text:p>7839</text:p>
          </table:table-cell>
          <table:table-cell table:style-name="ce3"/>
          <table:table-cell office:value-type="float" office:value="82" table:style-name="ce9">
            <text:p>82</text:p>
          </table:table-cell>
          <table:table-cell office:value-type="string" table:style-name="ce3">
            <text:p>‌REISCRIZIONE RESIDUI PASSIVI PERENTI RELATIVI A: MOBILI, MACCHINARI, ATTREZZATURE</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7841" table:style-name="ce3">
            <text:p>7841</text:p>
          </table:table-cell>
          <table:table-cell table:style-name="ce3"/>
          <table:table-cell office:value-type="string" table:style-name="ce9">
            <text:p>01</text:p>
          </table:table-cell>
          <table:table-cell office:value-type="string" table:style-name="ce3">
            <text:p>‌MANUTENZIONE STRAORDINARIA DEGLI IMMOBILI</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7842" table:style-name="ce3">
            <text:p>7842</text:p>
          </table:table-cell>
          <table:table-cell table:style-name="ce3"/>
          <table:table-cell office:value-type="string" table:style-name="ce9">
            <text:p>01</text:p>
          </table:table-cell>
          <table:table-cell office:value-type="string" table:style-name="ce3">
            <text:p>‌MANUTENZIONE STRAORDINARIA DEGLI IMMOBILI</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7844" table:style-name="ce3">
            <text:p>7844</text:p>
          </table:table-cell>
          <table:table-cell table:style-name="ce3"/>
          <table:table-cell office:value-type="string" table:style-name="ce9">
            <text:p>01</text:p>
          </table:table-cell>
          <table:table-cell office:value-type="string" table:style-name="ce3">
            <text:p>‌FONDO PER L'AMMODERNAMENTO DEL PARCO INFRASTRUTTURALE DELLA GUARDIA DI FINANZA</text:p>
          </table:table-cell>
          <table:table-cell office:value-type="float" office:value="17235530" table:style-name="ce6">
            <text:p>17.235.530<text:s/></text:p>
          </table:table-cell>
          <table:table-cell office:value-type="float" office:value="15235530" table:style-name="ce5">
            <text:p>15.235.530</text:p>
          </table:table-cell>
          <table:table-cell office:value-type="float" office:value="9235530" table:style-name="ce5">
            <text:p>9.235.530</text:p>
          </table:table-cell>
          <table:table-cell table:number-columns-repeated="16377"/>
        </table:table-row>
        <table:table-row table:style-name="ro2">
          <table:table-cell office:value-type="float" office:value="7846" table:style-name="ce3">
            <text:p>7846</text:p>
          </table:table-cell>
          <table:table-cell table:style-name="ce3"/>
          <table:table-cell office:value-type="string" table:style-name="ce9">
            <text:p>01</text:p>
          </table:table-cell>
          <table:table-cell office:value-type="string" table:style-name="ce3">
            <text:p>SOMME PER LA REALIZZAZIONE DI INTERVENTICONNESSI AL FINANZIAMENTODEGLI INVESTIMENTIALLO SVILUPPO INFRASTRUTTURALE DEL CORPO DELLA GUARDIA DI FINANZA</text:p>
          </table:table-cell>
          <table:table-cell office:value-type="float" office:value="0" table:style-name="ce6">
            <text:p>0<text:s/></text:p>
          </table:table-cell>
          <table:table-cell office:value-type="float" office:value="26719066" table:style-name="ce5">
            <text:p>26.719.066</text:p>
          </table:table-cell>
          <table:table-cell office:value-type="float" office:value="9899066" table:style-name="ce5">
            <text:p>9.899.066</text:p>
          </table:table-cell>
          <table:table-cell table:number-columns-repeated="16377"/>
        </table:table-row>
        <table:table-row table:style-name="ro2">
          <table:table-cell office:value-type="float" office:value="7846" table:style-name="ce3">
            <text:p>7846</text:p>
          </table:table-cell>
          <table:table-cell table:style-name="ce3"/>
          <table:table-cell office:value-type="string" table:style-name="ce9">
            <text:p>02</text:p>
          </table:table-cell>
          <table:table-cell office:value-type="string" table:style-name="ce3">
            <text:p>SOMME PER ACQUISTO, MANUTENZIONE E POTENZIAMENTO DEI MEZZI AEREI</text:p>
          </table:table-cell>
          <table:table-cell office:value-type="float" office:value="0" table:style-name="ce6">
            <text:p>0<text:s/></text:p>
          </table:table-cell>
          <table:table-cell office:value-type="float" office:value="1000000" table:style-name="ce5">
            <text:p>1.000.000</text:p>
          </table:table-cell>
          <table:table-cell office:value-type="float" office:value="1000000" table:style-name="ce5">
            <text:p>1.000.000</text:p>
          </table:table-cell>
          <table:table-cell table:number-columns-repeated="16377"/>
        </table:table-row>
        <table:table-row table:style-name="ro2">
          <table:table-cell office:value-type="float" office:value="7846" table:style-name="ce3">
            <text:p>7846</text:p>
          </table:table-cell>
          <table:table-cell table:style-name="ce3"/>
          <table:table-cell office:value-type="string" table:style-name="ce9">
            <text:p>03</text:p>
          </table:table-cell>
          <table:table-cell office:value-type="string" table:style-name="ce3">
            <text:p>SOMME PER ACQUISTO, MANUTENZIONE E POTENZIAMENTO DEI MEZZI NAVALI</text:p>
          </table:table-cell>
          <table:table-cell office:value-type="float" office:value="0" table:style-name="ce6">
            <text:p>0<text:s/></text:p>
          </table:table-cell>
          <table:table-cell office:value-type="float" office:value="4799934" table:style-name="ce5">
            <text:p>4.799.934</text:p>
          </table:table-cell>
          <table:table-cell office:value-type="float" office:value="4799934" table:style-name="ce5">
            <text:p>4.799.934</text:p>
          </table:table-cell>
          <table:table-cell table:number-columns-repeated="16377"/>
        </table:table-row>
        <table:table-row table:style-name="ro2">
          <table:table-cell office:value-type="float" office:value="7846" table:style-name="ce3">
            <text:p>7846</text:p>
          </table:table-cell>
          <table:table-cell table:style-name="ce3"/>
          <table:table-cell office:value-type="string" table:style-name="ce9">
            <text:p>04</text:p>
          </table:table-cell>
          <table:table-cell office:value-type="string" table:style-name="ce3">
            <text:p>SOMME PER ACQUISTO, MANUTENZIONE E POTENZIAMENTO DEI MEZZI TERRESTRI</text:p>
          </table:table-cell>
          <table:table-cell office:value-type="float" office:value="0" table:style-name="ce6">
            <text:p>0<text:s/></text:p>
          </table:table-cell>
          <table:table-cell office:value-type="float" office:value="0" table:style-name="ce5">
            <text:p>0</text:p>
          </table:table-cell>
          <table:table-cell office:value-type="float" office:value="4000000" table:style-name="ce5">
            <text:p>4.000.000</text:p>
          </table:table-cell>
          <table:table-cell table:number-columns-repeated="16377"/>
        </table:table-row>
        <table:table-row table:style-name="ro2">
          <table:table-cell office:value-type="float" office:value="7846" table:style-name="ce3">
            <text:p>7846</text:p>
          </table:table-cell>
          <table:table-cell table:style-name="ce3"/>
          <table:table-cell office:value-type="string" table:style-name="ce9">
            <text:p>05</text:p>
          </table:table-cell>
          <table:table-cell office:value-type="string" table:style-name="ce3">
            <text:p>SOMME DESTINATE ALLO SVILUPPO E MANUTENZIONE SOFTWARE</text:p>
          </table:table-cell>
          <table:table-cell office:value-type="float" office:value="0" table:style-name="ce6">
            <text:p>0<text:s/></text:p>
          </table:table-cell>
          <table:table-cell office:value-type="float" office:value="1000000" table:style-name="ce5">
            <text:p>1.000.000</text:p>
          </table:table-cell>
          <table:table-cell office:value-type="float" office:value="1000000" table:style-name="ce5">
            <text:p>1.000.000</text:p>
          </table:table-cell>
          <table:table-cell table:number-columns-repeated="16377"/>
        </table:table-row>
        <table:table-row table:style-name="ro2">
          <table:table-cell office:value-type="float" office:value="7846" table:style-name="ce3">
            <text:p>7846</text:p>
          </table:table-cell>
          <table:table-cell table:style-name="ce3"/>
          <table:table-cell office:value-type="string" table:style-name="ce9">
            <text:p>06</text:p>
          </table:table-cell>
          <table:table-cell office:value-type="string" table:style-name="ce3">
            <text:p>SPESE PER INFRASTRUTTURE TELEMATICHE E RETI</text:p>
          </table:table-cell>
          <table:table-cell office:value-type="float" office:value="0" table:style-name="ce6">
            <text:p>0<text:s/></text:p>
          </table:table-cell>
          <table:table-cell office:value-type="float" office:value="2000000" table:style-name="ce5">
            <text:p>2.000.000</text:p>
          </table:table-cell>
          <table:table-cell office:value-type="float" office:value="12300000" table:style-name="ce5">
            <text:p>12.300.000</text:p>
          </table:table-cell>
          <table:table-cell table:number-columns-repeated="16377"/>
        </table:table-row>
        <table:table-row table:style-name="ro2">
          <table:table-cell office:value-type="float" office:value="7846" table:style-name="ce3">
            <text:p>7846</text:p>
          </table:table-cell>
          <table:table-cell table:style-name="ce3"/>
          <table:table-cell office:value-type="string" table:style-name="ce9">
            <text:p>07</text:p>
          </table:table-cell>
          <table:table-cell office:value-type="string" table:style-name="ce3">
            <text:p>POTENZIAMENTO TECNOLOGICO</text:p>
          </table:table-cell>
          <table:table-cell office:value-type="float" office:value="0" table:style-name="ce6">
            <text:p>0<text:s/></text:p>
          </table:table-cell>
          <table:table-cell office:value-type="float" office:value="2800000" table:style-name="ce5">
            <text:p>2.800.000</text:p>
          </table:table-cell>
          <table:table-cell office:value-type="float" office:value="3400000" table:style-name="ce5">
            <text:p>3.400.000</text:p>
          </table:table-cell>
          <table:table-cell table:number-columns-repeated="16377"/>
        </table:table-row>
        <table:table-row table:style-name="ro2">
          <table:table-cell office:value-type="float" office:value="7846" table:style-name="ce3">
            <text:p>7846</text:p>
          </table:table-cell>
          <table:table-cell table:style-name="ce3"/>
          <table:table-cell office:value-type="string" table:style-name="ce9">
            <text:p>08</text:p>
          </table:table-cell>
          <table:table-cell office:value-type="string" table:style-name="ce3">
            <text:p>SOMME DESTINATE AL RINNOVAMENTO E POTENZIAMENTO DEGLI ARREDI E ALLESTIMENTO DELLE STRUTTURE</text:p>
          </table:table-cell>
          <table:table-cell office:value-type="float" office:value="0" table:style-name="ce6">
            <text:p>0<text:s/></text:p>
          </table:table-cell>
          <table:table-cell office:value-type="float" office:value="10000000" table:style-name="ce5">
            <text:p>10.000.000</text:p>
          </table:table-cell>
          <table:table-cell office:value-type="float" office:value="7500000" table:style-name="ce5">
            <text:p>7.500.000</text:p>
          </table:table-cell>
          <table:table-cell table:number-columns-repeated="16377"/>
        </table:table-row>
        <table:table-row table:style-name="ro2">
          <table:table-cell office:value-type="float" office:value="7846" table:style-name="ce3">
            <text:p>7846</text:p>
          </table:table-cell>
          <table:table-cell table:style-name="ce3"/>
          <table:table-cell office:value-type="string" table:style-name="ce9">
            <text:p>09</text:p>
          </table:table-cell>
          <table:table-cell office:value-type="string" table:style-name="ce3">
            <text:p>SOMME DESTINATE AL RINNOVAMENTO E POTENZIAMENTO DELL'EQUIPAGGIAMENTO<text:s/></text:p>
          </table:table-cell>
          <table:table-cell office:value-type="float" office:value="0" table:style-name="ce6">
            <text:p>0<text:s/></text:p>
          </table:table-cell>
          <table:table-cell office:value-type="float" office:value="3000000" table:style-name="ce5">
            <text:p>3.000.000</text:p>
          </table:table-cell>
          <table:table-cell office:value-type="float" office:value="3000000" table:style-name="ce5">
            <text:p>3.000.000</text:p>
          </table:table-cell>
          <table:table-cell table:number-columns-repeated="16377"/>
        </table:table-row>
        <table:table-row table:style-name="ro2">
          <table:table-cell office:value-type="float" office:value="7846" table:style-name="ce3">
            <text:p>7846</text:p>
          </table:table-cell>
          <table:table-cell table:style-name="ce3"/>
          <table:table-cell office:value-type="string" table:style-name="ce9">
            <text:p>10</text:p>
          </table:table-cell>
          <table:table-cell office:value-type="string" table:style-name="ce3">
            <text:p>SOMME DESTINATE AL RINNOVAMENTO E POTENZIAMENTO DEGLI ARMAMENTI</text:p>
          </table:table-cell>
          <table:table-cell office:value-type="float" office:value="0" table:style-name="ce6">
            <text:p>0<text:s/></text:p>
          </table:table-cell>
          <table:table-cell office:value-type="float" office:value="3000000" table:style-name="ce5">
            <text:p>3.000.000</text:p>
          </table:table-cell>
          <table:table-cell office:value-type="float" office:value="0" table:style-name="ce5">
            <text:p>0</text:p>
          </table:table-cell>
          <table:table-cell table:number-columns-repeated="16377"/>
        </table:table-row>
        <table:table-row table:style-name="ro2">
          <table:table-cell office:value-type="float" office:value="7847" table:style-name="ce3">
            <text:p>7847</text:p>
          </table:table-cell>
          <table:table-cell table:style-name="ce3"/>
          <table:table-cell office:value-type="string" table:style-name="ce9">
            <text:p>01</text:p>
          </table:table-cell>
          <table:table-cell office:value-type="string" table:style-name="ce3">
            <text:p>‌ACQUISTO AUTOMOTOVEICOLI</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7847" table:style-name="ce3">
            <text:p>7847</text:p>
          </table:table-cell>
          <table:table-cell table:style-name="ce3"/>
          <table:table-cell office:value-type="string" table:style-name="ce9">
            <text:p>03</text:p>
          </table:table-cell>
          <table:table-cell office:value-type="string" table:style-name="ce3">
            <text:p>‌TELEMATICA</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7854" table:style-name="ce3">
            <text:p>7854</text:p>
          </table:table-cell>
          <table:table-cell table:style-name="ce3"/>
          <table:table-cell office:value-type="string" table:style-name="ce9">
            <text:p>01</text:p>
          </table:table-cell>
          <table:table-cell office:value-type="string" table:style-name="ce3">
            <text:p>‌ACQUISIZIONE DI AUTOMEZZI E PARTI DI RICAMBIO, APPARATI E IMPIANTI</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7854" table:style-name="ce3">
            <text:p>7854</text:p>
          </table:table-cell>
          <table:table-cell table:style-name="ce3"/>
          <table:table-cell office:value-type="string" table:style-name="ce9">
            <text:p>02</text:p>
          </table:table-cell>
          <table:table-cell office:value-type="string" table:style-name="ce3">
            <text:p>‌ACQUISIZIONE DI MEZZI AEREI E PARTI DI RICAMBIO, APPARATI E IMPIANTI</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7854" table:style-name="ce3">
            <text:p>7854</text:p>
          </table:table-cell>
          <table:table-cell table:style-name="ce3"/>
          <table:table-cell office:value-type="string" table:style-name="ce9">
            <text:p>03</text:p>
          </table:table-cell>
          <table:table-cell office:value-type="string" table:style-name="ce3">
            <text:p>‌ACQUISIZIONE DI MEZZI NAVALI E PARTI DI RICAMBIO, APPARATI E IMPIANTI</text:p>
          </table:table-cell>
          <table:table-cell office:value-type="float" office:value="4320000" table:style-name="ce6">
            <text:p>4.320.000<text:s/></text:p>
          </table:table-cell>
          <table:table-cell office:value-type="float" office:value="4320000" table:style-name="ce5">
            <text:p>4.320.000</text:p>
          </table:table-cell>
          <table:table-cell office:value-type="float" office:value="4320000" table:style-name="ce5">
            <text:p>4.320.000</text:p>
          </table:table-cell>
          <table:table-cell table:number-columns-repeated="16377"/>
        </table:table-row>
        <table:table-row table:style-name="ro2">
          <table:table-cell office:value-type="float" office:value="7854" table:style-name="ce3">
            <text:p>7854</text:p>
          </table:table-cell>
          <table:table-cell table:style-name="ce3"/>
          <table:table-cell office:value-type="string" table:style-name="ce9">
            <text:p>04</text:p>
          </table:table-cell>
          <table:table-cell office:value-type="string" table:style-name="ce3">
            <text:p>‌ACQUISIZIONE DI IMPIANTISTICA E SISTEMI PER TELECOMUNICAZIONI E PARTI DI RICAMBIO</text:p>
          </table:table-cell>
          <table:table-cell office:value-type="float" office:value="1080000" table:style-name="ce6">
            <text:p>1.080.000<text:s/></text:p>
          </table:table-cell>
          <table:table-cell office:value-type="float" office:value="1080000" table:style-name="ce5">
            <text:p>1.080.000</text:p>
          </table:table-cell>
          <table:table-cell office:value-type="float" office:value="1080000" table:style-name="ce5">
            <text:p>1.080.000</text:p>
          </table:table-cell>
          <table:table-cell table:number-columns-repeated="16377"/>
        </table:table-row>
        <table:table-row table:style-name="ro2">
          <table:table-cell office:value-type="float" office:value="7854" table:style-name="ce3">
            <text:p>7854</text:p>
          </table:table-cell>
          <table:table-cell table:style-name="ce3"/>
          <table:table-cell office:value-type="string" table:style-name="ce9">
            <text:p>05</text:p>
          </table:table-cell>
          <table:table-cell office:value-type="string" table:style-name="ce3">
            <text:p>‌ACQUISIZIONE DI BENI DI EQUIPAGGIAMENTO</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7854" table:style-name="ce3">
            <text:p>7854</text:p>
          </table:table-cell>
          <table:table-cell table:style-name="ce3"/>
          <table:table-cell office:value-type="string" table:style-name="ce9">
            <text:p>06</text:p>
          </table:table-cell>
          <table:table-cell office:value-type="string" table:style-name="ce3">
            <text:p>‌ACQUISIZIONE DI ARMI E PARTI DI RICAMBIO, KIT CONGEGNI DI ARMAMENTO, STRUMENTI DI CUSTODIA, SICUREZZA E SIMULAZIONE</text:p>
          </table:table-cell>
          <table:table-cell office:value-type="float" office:value="477000" table:style-name="ce6">
            <text:p>477.000<text:s/></text:p>
          </table:table-cell>
          <table:table-cell office:value-type="float" office:value="477000" table:style-name="ce5">
            <text:p>477.000</text:p>
          </table:table-cell>
          <table:table-cell office:value-type="float" office:value="477000" table:style-name="ce5">
            <text:p>477.000</text:p>
          </table:table-cell>
          <table:table-cell table:number-columns-repeated="16377"/>
        </table:table-row>
        <table:table-row table:style-name="ro2">
          <table:table-cell office:value-type="float" office:value="3988" table:style-name="ce3">
            <text:p>3988</text:p>
          </table:table-cell>
          <table:table-cell table:style-name="ce3"/>
          <table:table-cell office:value-type="string" table:style-name="ce9">
            <text:p>01</text:p>
          </table:table-cell>
          <table:table-cell office:value-type="string" table:style-name="ce3">
            <text:p>‌QUOTE DEI PROVENTI CONTRAVVENZIONALI, DELLE PENE PECUNIARIE E DELLE SOMME RICAVATE DALLA VENDITA DI BENI CONFISCATI E DI CORPI DI REATO E DEL RECUPERO DEI CREDITI DELLO STATO DA DESTINARE AL FONDO DI ASSISTENZA PER I FINANZIERI PER GLI SCOPI ISTITUZIONALI E <text:s/>E</text:p>
          </table:table-cell>
          <table:table-cell office:value-type="float" office:value="364125" table:style-name="ce6">
            <text:p>364.125<text:s/></text:p>
          </table:table-cell>
          <table:table-cell office:value-type="float" office:value="364125" table:style-name="ce5">
            <text:p>364.125</text:p>
          </table:table-cell>
          <table:table-cell office:value-type="float" office:value="364125" table:style-name="ce5">
            <text:p>364.125</text:p>
          </table:table-cell>
          <table:table-cell table:number-columns-repeated="16377"/>
        </table:table-row>
        <table:table-row table:style-name="ro2">
          <table:table-cell office:value-type="float" office:value="3988" table:style-name="ce3">
            <text:p>3988</text:p>
          </table:table-cell>
          <table:table-cell table:style-name="ce3"/>
          <table:table-cell office:value-type="string" table:style-name="ce9">
            <text:p>02</text:p>
          </table:table-cell>
          <table:table-cell office:value-type="string" table:style-name="ce3">
            <text:p>‌SOMME DESTINATE ALLA GESTIONE DI TRIBUTI SPECIALI, GIA' INCLUSE NEL FONDO DI CUI ALL'ARTICOLO 2 DELLA LEGGE 24 DICEMBRE 2007, N. 244, COMMA 616.</text:p>
          </table:table-cell>
          <table:table-cell office:value-type="float" office:value="1797857" table:style-name="ce6">
            <text:p>1.797.857<text:s/></text:p>
          </table:table-cell>
          <table:table-cell office:value-type="float" office:value="1797857" table:style-name="ce5">
            <text:p>1.797.857</text:p>
          </table:table-cell>
          <table:table-cell office:value-type="float" office:value="1797857" table:style-name="ce5">
            <text:p>1.797.857</text:p>
          </table:table-cell>
          <table:table-cell table:number-columns-repeated="16377"/>
        </table:table-row>
        <table:table-row table:style-name="ro2">
          <table:table-cell office:value-type="float" office:value="3988" table:style-name="ce3">
            <text:p>3988</text:p>
          </table:table-cell>
          <table:table-cell table:style-name="ce3"/>
          <table:table-cell office:value-type="float" office:value="82" table:style-name="ce9">
            <text:p>82</text:p>
          </table:table-cell>
          <table:table-cell office:value-type="string" table:style-name="ce3">
            <text:p>‌REISCRIZIONE RESIDUI PASSIVI PERENTI RELATIVI A:ALTRE PRESTAZIONI</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4201" table:style-name="ce3">
            <text:p>4201</text:p>
          </table:table-cell>
          <table:table-cell table:style-name="ce3"/>
          <table:table-cell office:value-type="string" table:style-name="ce9">
            <text:p>01</text:p>
          </table:table-cell>
          <table:table-cell office:value-type="string" table:style-name="ce3">
            <text:p>‌STIPENDI E ASSEGNI FISSI AL PERSONALE, COMPRENSIVI DEGLI ONERI FISCALI E CONTRIBUTIVI A CARICO DEL LAVORATORE</text:p>
          </table:table-cell>
          <table:table-cell office:value-type="float" office:value="1671257153" table:style-name="ce6">
            <text:p>1.671.257.153<text:s/></text:p>
          </table:table-cell>
          <table:table-cell office:value-type="float" office:value="1680888387" table:style-name="ce5">
            <text:p>1.680.888.387</text:p>
          </table:table-cell>
          <table:table-cell office:value-type="float" office:value="1682606429" table:style-name="ce5">
            <text:p>1.682.606.429</text:p>
          </table:table-cell>
          <table:table-cell table:number-columns-repeated="16377"/>
        </table:table-row>
        <table:table-row table:style-name="ro2">
          <table:table-cell office:value-type="float" office:value="4201" table:style-name="ce3">
            <text:p>4201</text:p>
          </table:table-cell>
          <table:table-cell table:style-name="ce3"/>
          <table:table-cell office:value-type="string" table:style-name="ce9">
            <text:p>02</text:p>
          </table:table-cell>
          <table:table-cell office:value-type="string" table:style-name="ce3">
            <text:p>‌CONTRIBUTI PREVIDENZIALI E ASSISTENZIALI A CARICO DELL'AMMINISTRAZIONE RELATIVI ALLE SPESE FISSE</text:p>
          </table:table-cell>
          <table:table-cell office:value-type="float" office:value="509412133" table:style-name="ce6">
            <text:p>509.412.133<text:s/></text:p>
          </table:table-cell>
          <table:table-cell office:value-type="float" office:value="512347746" table:style-name="ce5">
            <text:p>512.347.746</text:p>
          </table:table-cell>
          <table:table-cell office:value-type="float" office:value="512871545" table:style-name="ce5">
            <text:p>512.871.545</text:p>
          </table:table-cell>
          <table:table-cell table:number-columns-repeated="16377"/>
        </table:table-row>
        <table:table-row table:style-name="ro2">
          <table:table-cell office:value-type="float" office:value="4201" table:style-name="ce3">
            <text:p>4201</text:p>
          </table:table-cell>
          <table:table-cell table:style-name="ce3"/>
          <table:table-cell office:value-type="string" table:style-name="ce9">
            <text:p>03</text:p>
          </table:table-cell>
          <table:table-cell office:value-type="string" table:style-name="ce3">
            <text:p>‌COMPENSO PER LAVORO STRAORDINARIO AL PERSONALE, COMPRENSIVO DEGLI ONERI FISCALI E CONTRIBUTIVI A CARICO DEL LAVORATORE</text:p>
          </table:table-cell>
          <table:table-cell office:value-type="float" office:value="106846860" table:style-name="ce6">
            <text:p>106.846.860<text:s/></text:p>
          </table:table-cell>
          <table:table-cell office:value-type="float" office:value="105730010" table:style-name="ce5">
            <text:p>105.730.010</text:p>
          </table:table-cell>
          <table:table-cell office:value-type="float" office:value="105812842" table:style-name="ce5">
            <text:p>105.812.842</text:p>
          </table:table-cell>
          <table:table-cell table:number-columns-repeated="16377"/>
        </table:table-row>
        <table:table-row table:style-name="ro2">
          <table:table-cell office:value-type="float" office:value="4201" table:style-name="ce3">
            <text:p>4201</text:p>
          </table:table-cell>
          <table:table-cell table:style-name="ce3"/>
          <table:table-cell office:value-type="string" table:style-name="ce9">
            <text:p>04</text:p>
          </table:table-cell>
          <table:table-cell office:value-type="string" table:style-name="ce3">
            <text:p>‌FONDO PER L'EFFICIENZA DEI SERVIZI ISTITUZIONALI, COMPRENSIVI DEGLI ONERI FISCALI E CONTRIBUTIVI A CARICO DEL LAVORATORE</text:p>
          </table:table-cell>
          <table:table-cell office:value-type="float" office:value="57671251" table:style-name="ce6">
            <text:p>57.671.251<text:s/></text:p>
          </table:table-cell>
          <table:table-cell office:value-type="float" office:value="56294607" table:style-name="ce5">
            <text:p>56.294.607</text:p>
          </table:table-cell>
          <table:table-cell office:value-type="float" office:value="56591481" table:style-name="ce5">
            <text:p>56.591.481</text:p>
          </table:table-cell>
          <table:table-cell table:number-columns-repeated="16377"/>
        </table:table-row>
        <table:table-row table:style-name="ro2">
          <table:table-cell office:value-type="float" office:value="4201" table:style-name="ce3">
            <text:p>4201</text:p>
          </table:table-cell>
          <table:table-cell table:style-name="ce3"/>
          <table:table-cell office:value-type="string" table:style-name="ce9">
            <text:p>05</text:p>
          </table:table-cell>
          <table:table-cell office:value-type="string" table:style-name="ce3">
            <text:p>‌CONTRIBUTI PREVIDENZIALI E ASSISTENZIALI A CARICO DELL'AMMINISTRAZIONE RELATIVI ALLE COMPETENZE ACCESSORIE</text:p>
          </table:table-cell>
          <table:table-cell office:value-type="float" office:value="57337630" table:style-name="ce6">
            <text:p>57.337.630<text:s/></text:p>
          </table:table-cell>
          <table:table-cell office:value-type="float" office:value="56734204" table:style-name="ce5">
            <text:p>56.734.204</text:p>
          </table:table-cell>
          <table:table-cell office:value-type="float" office:value="56826094" table:style-name="ce5">
            <text:p>56.826.094</text:p>
          </table:table-cell>
          <table:table-cell table:number-columns-repeated="16377"/>
        </table:table-row>
        <table:table-row table:style-name="ro2">
          <table:table-cell office:value-type="float" office:value="4201" table:style-name="ce3">
            <text:p>4201</text:p>
          </table:table-cell>
          <table:table-cell table:style-name="ce3"/>
          <table:table-cell office:value-type="string" table:style-name="ce9">
            <text:p>06</text:p>
          </table:table-cell>
          <table:table-cell office:value-type="string" table:style-name="ce3">
            <text:p>‌INDENNITA' DI RISCHIO, DI MANEGGIO VALORI DI CASSA, MECCANOGRAFICA</text:p>
          </table:table-cell>
          <table:table-cell office:value-type="float" office:value="1172721" table:style-name="ce6">
            <text:p>1.172.721<text:s/></text:p>
          </table:table-cell>
          <table:table-cell office:value-type="float" office:value="1172721" table:style-name="ce6">
            <text:p>1.172.721<text:s/></text:p>
          </table:table-cell>
          <table:table-cell office:value-type="float" office:value="1172721" table:style-name="ce6">
            <text:p>1.172.721<text:s/></text:p>
          </table:table-cell>
          <table:table-cell table:number-columns-repeated="16377"/>
        </table:table-row>
        <table:table-row table:style-name="ro2">
          <table:table-cell office:value-type="float" office:value="4201" table:style-name="ce3">
            <text:p>4201</text:p>
          </table:table-cell>
          <table:table-cell table:style-name="ce3"/>
          <table:table-cell office:value-type="string" table:style-name="ce9">
            <text:p>07</text:p>
          </table:table-cell>
          <table:table-cell office:value-type="string" table:style-name="ce3">
            <text:p>‌ASSEGNI UNA TANTUM PER FINALITA' PEREQUATIVE DA CORRISPONDERE AL PERSONALE DEL CORPO DELLA GUARDIA DI FINANZA</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4201" table:style-name="ce3">
            <text:p>4201</text:p>
          </table:table-cell>
          <table:table-cell table:style-name="ce3"/>
          <table:table-cell office:value-type="string" table:style-name="ce9">
            <text:p>08</text:p>
          </table:table-cell>
          <table:table-cell office:value-type="string" table:style-name="ce3">
            <text:p>‌COMPENSO PER LE GIORNATE DI RIPOSO NON FRUITE, PAGAMENTO PER LICENZE NON POTUTE FRUIRE NEI CASI PREVISTI, PREMI DI FINE FERMA, PREMI PER IL DISINCENTIVO ALL'ESODO DEI PILOTI MILITARI.</text:p>
          </table:table-cell>
          <table:table-cell office:value-type="float" office:value="840757" table:style-name="ce6">
            <text:p>840.757<text:s/></text:p>
          </table:table-cell>
          <table:table-cell office:value-type="float" office:value="840757" table:style-name="ce5">
            <text:p>840.757</text:p>
          </table:table-cell>
          <table:table-cell office:value-type="float" office:value="840757" table:style-name="ce5">
            <text:p>840.757</text:p>
          </table:table-cell>
          <table:table-cell table:number-columns-repeated="16377"/>
        </table:table-row>
        <table:table-row table:style-name="ro2">
          <table:table-cell office:value-type="float" office:value="4201" table:style-name="ce3">
            <text:p>4201</text:p>
          </table:table-cell>
          <table:table-cell table:style-name="ce3"/>
          <table:table-cell office:value-type="string" table:style-name="ce9">
            <text:p>09</text:p>
          </table:table-cell>
          <table:table-cell office:value-type="string" table:style-name="ce3">
            <text:p>‌INDENNITA' DOVUTA AL PERSONALE DELLA GUARDIA DI FINANZA IMPIEGATO IN SERVIZIO DI ORDINE PUBBLICO E DI SICUREZZA PUBBLICA COMPRENSIVA DEGLI ONERI FISCALI E CONTRIBUTIVI A CARICO DEL LAVORATORE; INDENNITA' OMNICOMPRENSIVA.</text:p>
          </table:table-cell>
          <table:table-cell office:value-type="float" office:value="1527692" table:style-name="ce6">
            <text:p>1.527.692<text:s/></text:p>
          </table:table-cell>
          <table:table-cell office:value-type="float" office:value="1527692" table:style-name="ce5">
            <text:p>1.527.692</text:p>
          </table:table-cell>
          <table:table-cell office:value-type="float" office:value="1527692" table:style-name="ce5">
            <text:p>1.527.692</text:p>
          </table:table-cell>
          <table:table-cell table:number-columns-repeated="16377"/>
        </table:table-row>
        <table:table-row table:style-name="ro2">
          <table:table-cell office:value-type="float" office:value="4201" table:style-name="ce3">
            <text:p>4201</text:p>
          </table:table-cell>
          <table:table-cell table:style-name="ce3"/>
          <table:table-cell office:value-type="float" office:value="10" table:style-name="ce9">
            <text:p>10</text:p>
          </table:table-cell>
          <table:table-cell office:value-type="string" table:style-name="ce3">
            <text:p>‌INDENNITA' DOVURA AL PERSONALE DELLA GUARDIA DI FINANZA IN SERVIZIO PRESSO LA DIA COMPRENSIVA DEGLI ONERI FISCALI E CONTRIBUTIVI A CARICO DEL LAVORATORE; INDENNITA' OMNICOMPRENSIVA.</text:p>
          </table:table-cell>
          <table:table-cell office:value-type="float" office:value="609290" table:style-name="ce6">
            <text:p>609.290<text:s/></text:p>
          </table:table-cell>
          <table:table-cell office:value-type="float" office:value="609290" table:style-name="ce5">
            <text:p>609.290</text:p>
          </table:table-cell>
          <table:table-cell office:value-type="float" office:value="609290" table:style-name="ce5">
            <text:p>609.290</text:p>
          </table:table-cell>
          <table:table-cell table:number-columns-repeated="16377"/>
        </table:table-row>
        <table:table-row table:style-name="ro2">
          <table:table-cell office:value-type="float" office:value="4201" table:style-name="ce3">
            <text:p>4201</text:p>
          </table:table-cell>
          <table:table-cell table:style-name="ce3"/>
          <table:table-cell office:value-type="float" office:value="11" table:style-name="ce9">
            <text:p>11</text:p>
          </table:table-cell>
          <table:table-cell office:value-type="string" table:style-name="ce3">
            <text:p>‌INDENNITA' DI PRESENZA QUALIFICATA DA CORRISPONDERE AL PERSONALE DIRIGENZIALE APPARTENENTE ALLA GUARDIA DI FINANZA COMPRENSIVA DEGLI ONERI FISCALI E CONTRIBUTIVI A CARICO DEL LAVORATORE.</text:p>
          </table:table-cell>
          <table:table-cell office:value-type="float" office:value="64246" table:style-name="ce6">
            <text:p>64.246<text:s/></text:p>
          </table:table-cell>
          <table:table-cell office:value-type="float" office:value="64246" table:style-name="ce5">
            <text:p>64.246</text:p>
          </table:table-cell>
          <table:table-cell office:value-type="float" office:value="64246" table:style-name="ce5">
            <text:p>64.246</text:p>
          </table:table-cell>
          <table:table-cell table:number-columns-repeated="16377"/>
        </table:table-row>
        <table:table-row table:style-name="ro2">
          <table:table-cell office:value-type="float" office:value="4201" table:style-name="ce3">
            <text:p>4201</text:p>
          </table:table-cell>
          <table:table-cell table:style-name="ce3"/>
          <table:table-cell office:value-type="float" office:value="12" table:style-name="ce9">
            <text:p>12</text:p>
          </table:table-cell>
          <table:table-cell office:value-type="string" table:style-name="ce3">
            <text:p>‌PREMI AGLI APPARTENENTI ALLA GUARDIA DI FINANZA PER SEGNALATI SERVIZI DI POLIZIA COMPRENSIVI DEGLI ONERI FISCALI E CONTRIBUTIVI A CARICO DEL LAVORATORE.</text:p>
          </table:table-cell>
          <table:table-cell office:value-type="float" office:value="875" table:style-name="ce6">
            <text:p>875<text:s/></text:p>
          </table:table-cell>
          <table:table-cell office:value-type="float" office:value="875" table:style-name="ce5">
            <text:p>875</text:p>
          </table:table-cell>
          <table:table-cell office:value-type="float" office:value="875" table:style-name="ce5">
            <text:p>875</text:p>
          </table:table-cell>
          <table:table-cell table:number-columns-repeated="16377"/>
        </table:table-row>
        <table:table-row table:style-name="ro2">
          <table:table-cell office:value-type="float" office:value="4201" table:style-name="ce3">
            <text:p>4201</text:p>
          </table:table-cell>
          <table:table-cell table:style-name="ce3"/>
          <table:table-cell office:value-type="float" office:value="14" table:style-name="ce9">
            <text:p>14</text:p>
          </table:table-cell>
          <table:table-cell office:value-type="string" table:style-name="ce3">
            <text:p>‌FONDO PER LA CORRESPONSIONE DI PREMI AL PERSONALE DEL CORPO EX ART. 3 L. 168-51.</text:p>
          </table:table-cell>
          <table:table-cell office:value-type="float" office:value="913549" table:style-name="ce6">
            <text:p>913.549<text:s/></text:p>
          </table:table-cell>
          <table:table-cell office:value-type="float" office:value="913549" table:style-name="ce5">
            <text:p>913.549</text:p>
          </table:table-cell>
          <table:table-cell office:value-type="float" office:value="913549" table:style-name="ce5">
            <text:p>913.549</text:p>
          </table:table-cell>
          <table:table-cell table:number-columns-repeated="16377"/>
        </table:table-row>
        <table:table-row table:style-name="ro2">
          <table:table-cell office:value-type="float" office:value="4201" table:style-name="ce3">
            <text:p>4201</text:p>
          </table:table-cell>
          <table:table-cell table:style-name="ce3"/>
          <table:table-cell office:value-type="float" office:value="15" table:style-name="ce9">
            <text:p>15</text:p>
          </table:table-cell>
          <table:table-cell office:value-type="string" table:style-name="ce3">
            <text:p>‌FONDO PER LA VALORIZZAZIONE DI SPECIFICI PROGRAMMI O IL RAGGIUNGIMENTO DI QUALIFICATI OBIETTIVI DA DESTINARE ALLE QUALIFICHE DI VICE QUESTORE AGGIUNTO O DI VICE QUESTORE E QUALIFICHE E GRADI CORRISPONDENTI.</text:p>
          </table:table-cell>
          <table:table-cell office:value-type="float" office:value="1528357" table:style-name="ce6">
            <text:p>1.528.357<text:s/></text:p>
          </table:table-cell>
          <table:table-cell office:value-type="float" office:value="1528357" table:style-name="ce5">
            <text:p>1.528.357</text:p>
          </table:table-cell>
          <table:table-cell office:value-type="float" office:value="1528357" table:style-name="ce5">
            <text:p>1.528.357</text:p>
          </table:table-cell>
          <table:table-cell table:number-columns-repeated="16377"/>
        </table:table-row>
        <table:table-row table:style-name="ro2">
          <table:table-cell office:value-type="float" office:value="4201" table:style-name="ce3">
            <text:p>4201</text:p>
          </table:table-cell>
          <table:table-cell table:style-name="ce3"/>
          <table:table-cell office:value-type="float" office:value="16" table:style-name="ce9">
            <text:p>16</text:p>
          </table:table-cell>
          <table:table-cell office:value-type="string" table:style-name="ce3">
            <text:p>‌INDENNITA' PER ATTIVITA' ISPETTIVA TRIBUTARIA</text:p>
          </table:table-cell>
          <table:table-cell office:value-type="float" office:value="5152962" table:style-name="ce6">
            <text:p>5.152.962<text:s/></text:p>
          </table:table-cell>
          <table:table-cell office:value-type="float" office:value="5152962" table:style-name="ce6">
            <text:p>5.152.962<text:s/></text:p>
          </table:table-cell>
          <table:table-cell office:value-type="float" office:value="5152962" table:style-name="ce6">
            <text:p>5.152.962<text:s/></text:p>
          </table:table-cell>
          <table:table-cell table:number-columns-repeated="16377"/>
        </table:table-row>
        <table:table-row table:style-name="ro2">
          <table:table-cell office:value-type="float" office:value="4201" table:style-name="ce3">
            <text:p>4201</text:p>
          </table:table-cell>
          <table:table-cell table:style-name="ce3"/>
          <table:table-cell office:value-type="float" office:value="17" table:style-name="ce9">
            <text:p>17</text:p>
          </table:table-cell>
          <table:table-cell office:value-type="string" table:style-name="ce3">
            <text:p>‌INDENNITA' CYBER PER IL PERSONALE DELLA GUARDIA DI FINANZA IN POSSESSO DI QUALIFICHE PROFESSIONALI NEL SETTORE</text:p>
          </table:table-cell>
          <table:table-cell office:value-type="float" office:value="191872" table:style-name="ce6">
            <text:p>191.872<text:s/></text:p>
          </table:table-cell>
          <table:table-cell office:value-type="float" office:value="191872" table:style-name="ce6">
            <text:p>191.872<text:s/></text:p>
          </table:table-cell>
          <table:table-cell office:value-type="float" office:value="191872" table:style-name="ce6">
            <text:p>191.872<text:s/></text:p>
          </table:table-cell>
          <table:table-cell table:number-columns-repeated="16377"/>
        </table:table-row>
        <table:table-row table:style-name="ro2">
          <table:table-cell office:value-type="float" office:value="4201" table:style-name="ce3">
            <text:p>4201</text:p>
          </table:table-cell>
          <table:table-cell table:style-name="ce3"/>
          <table:table-cell office:value-type="float" office:value="18" table:style-name="ce9">
            <text:p>18</text:p>
          </table:table-cell>
          <table:table-cell office:value-type="string" table:style-name="ce3">
            <text:p>‌INDENNITA' MENSILE ARTIFICIERI</text:p>
          </table:table-cell>
          <table:table-cell office:value-type="float" office:value="7340" table:style-name="ce6">
            <text:p>7.340<text:s/></text:p>
          </table:table-cell>
          <table:table-cell office:value-type="float" office:value="7340" table:style-name="ce6">
            <text:p>7.340<text:s/></text:p>
          </table:table-cell>
          <table:table-cell office:value-type="float" office:value="7340" table:style-name="ce6">
            <text:p>7.340<text:s/></text:p>
          </table:table-cell>
          <table:table-cell table:number-columns-repeated="16377"/>
        </table:table-row>
        <table:table-row table:style-name="ro2">
          <table:table-cell office:value-type="float" office:value="4201" table:style-name="ce3">
            <text:p>4201</text:p>
          </table:table-cell>
          <table:table-cell table:style-name="ce3"/>
          <table:table-cell office:value-type="float" office:value="19" table:style-name="ce9">
            <text:p>19</text:p>
          </table:table-cell>
          <table:table-cell office:value-type="string" table:style-name="ce3">
            <text:p>‌INDENNITA' PER SOCCORRITORI ALPINI</text:p>
          </table:table-cell>
          <table:table-cell office:value-type="float" office:value="216400" table:style-name="ce6">
            <text:p>216.400<text:s/></text:p>
          </table:table-cell>
          <table:table-cell office:value-type="float" office:value="216400" table:style-name="ce5">
            <text:p>216.400</text:p>
          </table:table-cell>
          <table:table-cell office:value-type="float" office:value="216400" table:style-name="ce5">
            <text:p>216.400</text:p>
          </table:table-cell>
          <table:table-cell table:number-columns-repeated="16377"/>
        </table:table-row>
        <table:table-row table:style-name="ro2">
          <table:table-cell office:value-type="float" office:value="4201" table:style-name="ce3">
            <text:p>4201</text:p>
          </table:table-cell>
          <table:table-cell table:style-name="ce3"/>
          <table:table-cell office:value-type="float" office:value="20" table:style-name="ce9">
            <text:p>20</text:p>
          </table:table-cell>
          <table:table-cell office:value-type="string" table:style-name="ce3">
            <text:p>‌ASSEGNO DI LUNGO SERVIZIO ALL'ESTERO E INDENNITA' SPECIALE AL PERSONALE DELLA GUARDIA DI FINANZA DESTINATO ALL'ESTERO, COMPRENSIVO DEGLI ONERI FISCALI E CONTRIBUTIVI A CARICO DEL LAVORATORE.</text:p>
          </table:table-cell>
          <table:table-cell office:value-type="float" office:value="813000" table:style-name="ce6">
            <text:p>813.000<text:s/></text:p>
          </table:table-cell>
          <table:table-cell office:value-type="float" office:value="813000" table:style-name="ce5">
            <text:p>813.000</text:p>
          </table:table-cell>
          <table:table-cell office:value-type="float" office:value="813000" table:style-name="ce5">
            <text:p>813.000</text:p>
          </table:table-cell>
          <table:table-cell table:number-columns-repeated="16377"/>
        </table:table-row>
        <table:table-row table:style-name="ro2">
          <table:table-cell office:value-type="float" office:value="4201" table:style-name="ce3">
            <text:p>4201</text:p>
          </table:table-cell>
          <table:table-cell table:style-name="ce3"/>
          <table:table-cell office:value-type="string" table:style-name="ce9">
            <text:p>21</text:p>
          </table:table-cell>
          <table:table-cell office:value-type="string" table:style-name="ce3">
            <text:p>INDENNITA' PER IL PERSONALE SPECIALIZZATO DEL SETTORE CINOFILO</text:p>
          </table:table-cell>
          <table:table-cell office:value-type="float" office:value="156026" table:style-name="ce6">
            <text:p>156.026<text:s/></text:p>
          </table:table-cell>
          <table:table-cell office:value-type="float" office:value="156026" table:style-name="ce6">
            <text:p>156.026<text:s/></text:p>
          </table:table-cell>
          <table:table-cell office:value-type="float" office:value="156026" table:style-name="ce6">
            <text:p>156.026<text:s/></text:p>
          </table:table-cell>
          <table:table-cell table:number-columns-repeated="16377"/>
        </table:table-row>
        <table:table-row table:style-name="ro2">
          <table:table-cell office:value-type="float" office:value="4201" table:style-name="ce3">
            <text:p>4201</text:p>
          </table:table-cell>
          <table:table-cell table:style-name="ce3"/>
          <table:table-cell office:value-type="string" table:style-name="ce9">
            <text:p>22</text:p>
          </table:table-cell>
          <table:table-cell office:value-type="string" table:style-name="ce3">
            <text:p>INDENNITA' DI PRESIDIO TERRITORIALE<text:s/></text:p>
          </table:table-cell>
          <table:table-cell office:value-type="float" office:value="166786" table:style-name="ce6">
            <text:p>166.786<text:s/></text:p>
          </table:table-cell>
          <table:table-cell office:value-type="float" office:value="166786" table:style-name="ce6">
            <text:p>166.786<text:s/></text:p>
          </table:table-cell>
          <table:table-cell office:value-type="float" office:value="166786" table:style-name="ce6">
            <text:p>166.786<text:s/></text:p>
          </table:table-cell>
          <table:table-cell table:number-columns-repeated="16377"/>
        </table:table-row>
        <table:table-row table:style-name="ro2">
          <table:table-cell office:value-type="float" office:value="4201" table:style-name="ce3">
            <text:p>4201</text:p>
          </table:table-cell>
          <table:table-cell table:style-name="ce3"/>
          <table:table-cell office:value-type="float" office:value="30" table:style-name="ce9">
            <text:p>30</text:p>
          </table:table-cell>
          <table:table-cell office:value-type="string" table:style-name="ce3">
            <text:p>‌SOMME A DISPOSIZIONE PER LE ASSUNZIONI DI PERSONALE DA EFFETTUARE MEDIANTE UTILIZZO DELLE FACOLTA' ASSUNZIONALI NON ESERCITATE</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4201" table:style-name="ce3">
            <text:p>4201</text:p>
          </table:table-cell>
          <table:table-cell table:style-name="ce3"/>
          <table:table-cell office:value-type="float" office:value="47" table:style-name="ce9">
            <text:p>47</text:p>
          </table:table-cell>
          <table:table-cell office:value-type="string" table:style-name="ce3">
            <text:p>‌INDENNITA` UNA TANTUM, DA CORRISPONDERE AL PERSONALE DELLE FORZE DI POLIZIA, COMPRENSIVA DEGLI ONERI FISCALI E CONTRIBUTIVI A CARICO DEL LAVORATORE</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4201" table:style-name="ce3">
            <text:p>4201</text:p>
          </table:table-cell>
          <table:table-cell table:style-name="ce3"/>
          <table:table-cell office:value-type="float" office:value="49" table:style-name="ce9">
            <text:p>49</text:p>
          </table:table-cell>
          <table:table-cell office:value-type="string" table:style-name="ce3">
            <text:p>‌CONTRIBUTO STRAORDINARIO PER LE ECCEZIONALI ESIGENZE DI SICUREZZA NAZIONALE</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4201" table:style-name="ce3">
            <text:p>4201</text:p>
          </table:table-cell>
          <table:table-cell table:style-name="ce3"/>
          <table:table-cell office:value-type="float" office:value="50" table:style-name="ce9">
            <text:p>50</text:p>
          </table:table-cell>
          <table:table-cell office:value-type="string" table:style-name="ce3">
            <text:p>‌RIEMISSIONE DEI PAGAMENTI NON ANDATI A BUON FINE</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4203" table:style-name="ce3">
            <text:p>4203</text:p>
          </table:table-cell>
          <table:table-cell table:style-name="ce3"/>
          <table:table-cell office:value-type="string" table:style-name="ce9">
            <text:p>09</text:p>
          </table:table-cell>
          <table:table-cell office:value-type="string" table:style-name="ce3">
            <text:p>‌CONTRIBUTI E SOVVENZIONI IN FAVORE DI CIRCOLI E MENSE MILITARI</text:p>
          </table:table-cell>
          <table:table-cell office:value-type="float" office:value="79781" table:style-name="ce6">
            <text:p>79.781<text:s/></text:p>
          </table:table-cell>
          <table:table-cell office:value-type="float" office:value="79781" table:style-name="ce5">
            <text:p>79.781</text:p>
          </table:table-cell>
          <table:table-cell office:value-type="float" office:value="79781" table:style-name="ce5">
            <text:p>79.781</text:p>
          </table:table-cell>
          <table:table-cell table:number-columns-repeated="16377"/>
        </table:table-row>
        <table:table-row table:style-name="ro2">
          <table:table-cell office:value-type="float" office:value="4203" table:style-name="ce3">
            <text:p>4203</text:p>
          </table:table-cell>
          <table:table-cell table:style-name="ce3"/>
          <table:table-cell office:value-type="float" office:value="10" table:style-name="ce9">
            <text:p>10</text:p>
          </table:table-cell>
          <table:table-cell office:value-type="string" table:style-name="ce3">
            <text:p>‌ASSISTENZA MORALE E BENESSERE DEL PERSONALE IN SERVIZIO ED IN CONGEDO DELLA GUARDIA DI FINANZA, NONCHE' CORRESPONSIONE DI PREMI AI MILITARI DISTINTISI IN OPERAZIONI DI SERVIZIO</text:p>
          </table:table-cell>
          <table:table-cell office:value-type="float" office:value="7035984" table:style-name="ce6">
            <text:p>7.035.984<text:s/></text:p>
          </table:table-cell>
          <table:table-cell office:value-type="float" office:value="4286984" table:style-name="ce5">
            <text:p>4.286.984</text:p>
          </table:table-cell>
          <table:table-cell office:value-type="float" office:value="4286984" table:style-name="ce5">
            <text:p>4.286.984</text:p>
          </table:table-cell>
          <table:table-cell table:number-columns-repeated="16377"/>
        </table:table-row>
        <table:table-row table:style-name="ro2">
          <table:table-cell office:value-type="float" office:value="4203" table:style-name="ce3">
            <text:p>4203</text:p>
          </table:table-cell>
          <table:table-cell table:style-name="ce3"/>
          <table:table-cell office:value-type="float" office:value="82" table:style-name="ce9">
            <text:p>82</text:p>
          </table:table-cell>
          <table:table-cell office:value-type="string" table:style-name="ce3">
            <text:p>‌REISCRIZIONE RESIDUI PASSIVI PERENTI RELATIVI A LAVORO STRAORDINARIO</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4203" table:style-name="ce3">
            <text:p>4203</text:p>
          </table:table-cell>
          <table:table-cell table:style-name="ce3"/>
          <table:table-cell office:value-type="float" office:value="83" table:style-name="ce9">
            <text:p>83</text:p>
          </table:table-cell>
          <table:table-cell office:value-type="string" table:style-name="ce3">
            <text:p>‌REISCRIZIONE RESIDUI PASSIVI PERENTI RELATIVI A: FONDO UNICO AMMINISTRAZIONE</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4205" table:style-name="ce3">
            <text:p>4205</text:p>
          </table:table-cell>
          <table:table-cell table:style-name="ce3"/>
          <table:table-cell office:value-type="string" table:style-name="ce9">
            <text:p>01</text:p>
          </table:table-cell>
          <table:table-cell office:value-type="string" table:style-name="ce3">
            <text:p>‌TRATTAMENTO ECONOMICO SPECIALE PER I MILITARI DECEDUTI, IN RAGIONE DEL GRADO RIVESTITO AL MOMENTO DEL DECESSO</text:p>
          </table:table-cell>
          <table:table-cell office:value-type="float" office:value="35633" table:style-name="ce6">
            <text:p>35.633<text:s/></text:p>
          </table:table-cell>
          <table:table-cell office:value-type="float" office:value="35633" table:style-name="ce5">
            <text:p>35.633</text:p>
          </table:table-cell>
          <table:table-cell office:value-type="float" office:value="35633" table:style-name="ce5">
            <text:p>35.633</text:p>
          </table:table-cell>
          <table:table-cell table:number-columns-repeated="16377"/>
        </table:table-row>
        <table:table-row table:style-name="ro2">
          <table:table-cell office:value-type="float" office:value="4206" table:style-name="ce3">
            <text:p>4206</text:p>
          </table:table-cell>
          <table:table-cell table:style-name="ce3"/>
          <table:table-cell office:value-type="string" table:style-name="ce9">
            <text:p>01</text:p>
          </table:table-cell>
          <table:table-cell office:value-type="string" table:style-name="ce3">
            <text:p>‌COMPONENTE NETTA</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4206" table:style-name="ce3">
            <text:p>4206</text:p>
          </table:table-cell>
          <table:table-cell table:style-name="ce3"/>
          <table:table-cell office:value-type="string" table:style-name="ce9">
            <text:p>02</text:p>
          </table:table-cell>
          <table:table-cell office:value-type="string" table:style-name="ce3">
            <text:p>‌IMPOSTE SULLE RETRIBUZIONI A CARICO DEL DIPENDENTE</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4206" table:style-name="ce3">
            <text:p>4206</text:p>
          </table:table-cell>
          <table:table-cell table:style-name="ce3"/>
          <table:table-cell office:value-type="string" table:style-name="ce9">
            <text:p>03</text:p>
          </table:table-cell>
          <table:table-cell office:value-type="string" table:style-name="ce3">
            <text:p>‌CONTRIBUTI SOCIALI A CARICO DEL DIPENDENTE</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4207" table:style-name="ce3">
            <text:p>4207</text:p>
          </table:table-cell>
          <table:table-cell table:style-name="ce3"/>
          <table:table-cell office:value-type="string" table:style-name="ce9">
            <text:p>01</text:p>
          </table:table-cell>
          <table:table-cell office:value-type="string" table:style-name="ce3">
            <text:p>‌QUOTA DELLE RISORSE DETERMINATE AI SENSI DELL'ART. 12, DEL D.L. 28 MARZO 1997, N. 79 DA DESTINARE AL FONDO DI ASSISTENZA PER I FINANZIERI</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4208" table:style-name="ce3">
            <text:p>4208</text:p>
          </table:table-cell>
          <table:table-cell table:style-name="ce3"/>
          <table:table-cell office:value-type="string" table:style-name="ce9">
            <text:p>01</text:p>
          </table:table-cell>
          <table:table-cell office:value-type="string" table:style-name="ce3">
            <text:p>‌PROVVIDENZE A FAVORE DEL PERSONALE MILITARE E SALARIATO IN SERVIZIO, DI QUELLO CESSATO DAL SERVIZIO E DELLE LORO FAMIGLIE</text:p>
          </table:table-cell>
          <table:table-cell office:value-type="float" office:value="2300990" table:style-name="ce6">
            <text:p>2.300.990<text:s/></text:p>
          </table:table-cell>
          <table:table-cell office:value-type="float" office:value="2300990" table:style-name="ce5">
            <text:p>2.300.990</text:p>
          </table:table-cell>
          <table:table-cell office:value-type="float" office:value="2300990" table:style-name="ce5">
            <text:p>2.300.990</text:p>
          </table:table-cell>
          <table:table-cell table:number-columns-repeated="16377"/>
        </table:table-row>
        <table:table-row table:style-name="ro2">
          <table:table-cell office:value-type="float" office:value="4209" table:style-name="ce3">
            <text:p>4209</text:p>
          </table:table-cell>
          <table:table-cell table:style-name="ce3"/>
          <table:table-cell office:value-type="string" table:style-name="ce9">
            <text:p>01</text:p>
          </table:table-cell>
          <table:table-cell office:value-type="string" table:style-name="ce3">
            <text:p>‌ASSEGNI UNA TANTUM - COMPONENTE NETTA</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4209" table:style-name="ce3">
            <text:p>4209</text:p>
          </table:table-cell>
          <table:table-cell table:style-name="ce3"/>
          <table:table-cell office:value-type="float" office:value="81" table:style-name="ce9">
            <text:p>81</text:p>
          </table:table-cell>
          <table:table-cell office:value-type="string" table:style-name="ce3">
            <text:p>‌REISCRIZIONE RESIDUI PASSIVI PERENTI RELATIVI A: STIPENDI E ALTRI ASSEGNI FISSI</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4210" table:style-name="ce3">
            <text:p>4210</text:p>
          </table:table-cell>
          <table:table-cell table:style-name="ce3"/>
          <table:table-cell office:value-type="string" table:style-name="ce9">
            <text:p>01</text:p>
          </table:table-cell>
          <table:table-cell office:value-type="string" table:style-name="ce3">
            <text:p>‌SUSSIDI ALLE FAMIGLIE DEL PERSONALE DECEDUTO PER IN CIDENTI DI VOLO O PER ALTRI INCIDENTI DI SERVIZIO O PER INFERMITA' O LESIONI DIPENDENTI DA CAUSA DI SERVIZIO.</text:p>
          </table:table-cell>
          <table:table-cell office:value-type="float" office:value="6832" table:style-name="ce6">
            <text:p>6.832<text:s/></text:p>
          </table:table-cell>
          <table:table-cell office:value-type="float" office:value="6832" table:style-name="ce5">
            <text:p>6.832</text:p>
          </table:table-cell>
          <table:table-cell office:value-type="float" office:value="6832" table:style-name="ce5">
            <text:p>6.832</text:p>
          </table:table-cell>
          <table:table-cell table:number-columns-repeated="16377"/>
        </table:table-row>
        <table:table-row table:style-name="ro2">
          <table:table-cell office:value-type="float" office:value="4211" table:style-name="ce3">
            <text:p>4211</text:p>
          </table:table-cell>
          <table:table-cell table:style-name="ce3"/>
          <table:table-cell office:value-type="string" table:style-name="ce9">
            <text:p>01</text:p>
          </table:table-cell>
          <table:table-cell office:value-type="string" table:style-name="ce3">
            <text:p>‌SOVVENZIONI ALL'ASSOCIAZIONE NAZIONALE DEI FINANZIERI IN CONGEDO</text:p>
          </table:table-cell>
          <table:table-cell office:value-type="float" office:value="760" table:style-name="ce6">
            <text:p>760<text:s/></text:p>
          </table:table-cell>
          <table:table-cell office:value-type="float" office:value="760" table:style-name="ce5">
            <text:p>760</text:p>
          </table:table-cell>
          <table:table-cell office:value-type="float" office:value="760" table:style-name="ce5">
            <text:p>760</text:p>
          </table:table-cell>
          <table:table-cell table:number-columns-repeated="16377"/>
        </table:table-row>
        <table:table-row table:style-name="ro2">
          <table:table-cell office:value-type="float" office:value="4212" table:style-name="ce3">
            <text:p>4212</text:p>
          </table:table-cell>
          <table:table-cell table:style-name="ce3"/>
          <table:table-cell office:value-type="string" table:style-name="ce9">
            <text:p>01</text:p>
          </table:table-cell>
          <table:table-cell office:value-type="string" table:style-name="ce3">
            <text:p>‌EQUO INDENNIZZO AL PERSONALE MILITARE PER LA PERDITA DELL'INTEGRITA' FISICA SUBITA PER INFERMITA' CONTRATTA PER CAUSA DI SERVIZIO ORDINARIO.</text:p>
          </table:table-cell>
          <table:table-cell office:value-type="float" office:value="2004490" table:style-name="ce6">
            <text:p>2.004.490<text:s/></text:p>
          </table:table-cell>
          <table:table-cell office:value-type="float" office:value="2004490" table:style-name="ce5">
            <text:p>2.004.490</text:p>
          </table:table-cell>
          <table:table-cell office:value-type="float" office:value="2004490" table:style-name="ce5">
            <text:p>2.004.490</text:p>
          </table:table-cell>
          <table:table-cell table:number-columns-repeated="16377"/>
        </table:table-row>
        <table:table-row table:style-name="ro2">
          <table:table-cell office:value-type="float" office:value="4212" table:style-name="ce3">
            <text:p>4212</text:p>
          </table:table-cell>
          <table:table-cell table:style-name="ce3"/>
          <table:table-cell office:value-type="float" office:value="96" table:style-name="ce9">
            <text:p>96</text:p>
          </table:table-cell>
          <table:table-cell office:value-type="string" table:style-name="ce3">
            <text:p>‌REISCRIZIONE RESIDUI PASSIVI PERENTI RELATIVI A:CONTRIBUTI SOCIALI FIGURATIVI A CARICO DEL DATORE DI LAVORO</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4213" table:style-name="ce3">
            <text:p>4213</text:p>
          </table:table-cell>
          <table:table-cell table:style-name="ce3"/>
          <table:table-cell office:value-type="string" table:style-name="ce9">
            <text:p>01</text:p>
          </table:table-cell>
          <table:table-cell office:value-type="string" table:style-name="ce3">
            <text:p>‌RIMBORSO DEGLI ONERI CONNESSI AGLI ACCERTAMENTI MEDICO-LEGALI</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4215" table:style-name="ce3">
            <text:p>4215</text:p>
          </table:table-cell>
          <table:table-cell table:style-name="ce3"/>
          <table:table-cell office:value-type="string" table:style-name="ce9">
            <text:p>01</text:p>
          </table:table-cell>
          <table:table-cell office:value-type="string" table:style-name="ce3">
            <text:p>‌SPESE PER INTERESSI O RIVALUTAZIONE MONETARIA PER RITARDATO PAGAMENTO DELLE RETRIBUZIONI, PENSIONI O PROVVIDENZE DI NATURA ASSISTENZIALE A FAVORE DEI CREDITORI DELL'AMMINISTRAZIONE</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4220" table:style-name="ce3">
            <text:p>4220</text:p>
          </table:table-cell>
          <table:table-cell table:style-name="ce3"/>
          <table:table-cell office:value-type="string" table:style-name="ce9">
            <text:p>01</text:p>
          </table:table-cell>
          <table:table-cell office:value-type="string" table:style-name="ce3">
            <text:p>‌SPESE DA DESTINARE ALLE ATTIVITA' SPORTIVE DEL PERSONALE DEL CORPO DELLA GUARDIA DI FINANZA.</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4222" table:style-name="ce3">
            <text:p>4222</text:p>
          </table:table-cell>
          <table:table-cell table:style-name="ce3"/>
          <table:table-cell office:value-type="string" table:style-name="ce9">
            <text:p>01</text:p>
          </table:table-cell>
          <table:table-cell office:value-type="string" table:style-name="ce3">
            <text:p>‌CONTRIBUTI SOCIALI A CARICO DEL DATORE DI LAVORO SULLE COMPETENZE FISSE.</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4222" table:style-name="ce3">
            <text:p>4222</text:p>
          </table:table-cell>
          <table:table-cell table:style-name="ce3"/>
          <table:table-cell office:value-type="string" table:style-name="ce9">
            <text:p>02</text:p>
          </table:table-cell>
          <table:table-cell office:value-type="string" table:style-name="ce3">
            <text:p>‌CONTRIBUTI SOCIALI A CARICO DEL DATORE DI LAVORO SULLE COMPETENZE ACCESSORIE.</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4222" table:style-name="ce3">
            <text:p>4222</text:p>
          </table:table-cell>
          <table:table-cell table:style-name="ce3"/>
          <table:table-cell office:value-type="float" office:value="91" table:style-name="ce9">
            <text:p>91</text:p>
          </table:table-cell>
          <table:table-cell office:value-type="string" table:style-name="ce3">
            <text:p>‌REISCRIZIONE RESIDUI PASSIVI PERENTI RELATIVI A: CONTRIBUTI SOCIALI EFFETTIVI A CARICO DEL DATORE DI LAVORO</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4223" table:style-name="ce3">
            <text:p>4223</text:p>
          </table:table-cell>
          <table:table-cell table:style-name="ce3"/>
          <table:table-cell office:value-type="string" table:style-name="ce9">
            <text:p>01</text:p>
          </table:table-cell>
          <table:table-cell office:value-type="string" table:style-name="ce3">
            <text:p>‌IRAP SULLE COMPETENZE FISSE.</text:p>
          </table:table-cell>
          <table:table-cell office:value-type="float" office:value="141968661" table:style-name="ce6">
            <text:p>141.968.661<text:s/></text:p>
          </table:table-cell>
          <table:table-cell office:value-type="float" office:value="142786783" table:style-name="ce5">
            <text:p>142.786.783</text:p>
          </table:table-cell>
          <table:table-cell office:value-type="float" office:value="142932758" table:style-name="ce5">
            <text:p>142.932.758</text:p>
          </table:table-cell>
          <table:table-cell table:number-columns-repeated="16377"/>
        </table:table-row>
        <table:table-row table:style-name="ro2">
          <table:table-cell office:value-type="float" office:value="4223" table:style-name="ce3">
            <text:p>4223</text:p>
          </table:table-cell>
          <table:table-cell table:style-name="ce3"/>
          <table:table-cell office:value-type="string" table:style-name="ce9">
            <text:p>02</text:p>
          </table:table-cell>
          <table:table-cell office:value-type="string" table:style-name="ce3">
            <text:p>‌IRAP SULLE COMPETENZE ACCESSORIE.</text:p>
          </table:table-cell>
          <table:table-cell office:value-type="float" office:value="22927391" table:style-name="ce6">
            <text:p>22.927.391<text:s/></text:p>
          </table:table-cell>
          <table:table-cell office:value-type="float" office:value="22715542" table:style-name="ce5">
            <text:p>22.715.542</text:p>
          </table:table-cell>
          <table:table-cell office:value-type="float" office:value="22747718" table:style-name="ce5">
            <text:p>22.747.718</text:p>
          </table:table-cell>
          <table:table-cell table:number-columns-repeated="16377"/>
        </table:table-row>
        <table:table-row table:style-name="ro2">
          <table:table-cell office:value-type="float" office:value="4223" table:style-name="ce3">
            <text:p>4223</text:p>
          </table:table-cell>
          <table:table-cell table:style-name="ce3"/>
          <table:table-cell office:value-type="float" office:value="81" table:style-name="ce9">
            <text:p>81</text:p>
          </table:table-cell>
          <table:table-cell office:value-type="string" table:style-name="ce3">
            <text:p>‌REISCRIZIONE RESIDUI PASSIVI PERENTI RELATIVI A:IMPOSTE PAGATE SULLA PRODUZIONE</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4228" table:style-name="ce3">
            <text:p>4228</text:p>
          </table:table-cell>
          <table:table-cell table:style-name="ce3"/>
          <table:table-cell office:value-type="string" table:style-name="ce9">
            <text:p>01</text:p>
          </table:table-cell>
          <table:table-cell office:value-type="string" table:style-name="ce3">
            <text:p>‌ASSICURAZIONE CONTRO LA RESPONSABILITA' CIVILE ED AMMINISTRATIVA PER GLI EVENTI DANNOSI NON DOLOSI CAUSATI A TERZI DAGLI APPARTENENTI AL CORPO</text:p>
          </table:table-cell>
          <table:table-cell office:value-type="float" office:value="131890" table:style-name="ce6">
            <text:p>131.890<text:s/></text:p>
          </table:table-cell>
          <table:table-cell office:value-type="float" office:value="131890" table:style-name="ce5">
            <text:p>131.890</text:p>
          </table:table-cell>
          <table:table-cell office:value-type="float" office:value="131890" table:style-name="ce5">
            <text:p>131.890</text:p>
          </table:table-cell>
          <table:table-cell table:number-columns-repeated="16377"/>
        </table:table-row>
        <table:table-row table:style-name="ro2">
          <table:table-cell office:value-type="float" office:value="4230" table:style-name="ce3">
            <text:p>4230</text:p>
          </table:table-cell>
          <table:table-cell table:style-name="ce3"/>
          <table:table-cell office:value-type="string" table:style-name="ce9">
            <text:p>01</text:p>
          </table:table-cell>
          <table:table-cell office:value-type="string" table:style-name="ce3">
            <text:p>‌SPESE PER LA COMUNICAZIONE E L'INFORMAZIONE PUBBLICA</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4230" table:style-name="ce3">
            <text:p>4230</text:p>
          </table:table-cell>
          <table:table-cell table:style-name="ce3"/>
          <table:table-cell office:value-type="string" table:style-name="ce9">
            <text:p>02</text:p>
          </table:table-cell>
          <table:table-cell office:value-type="string" table:style-name="ce3">
            <text:p>‌SPESE PER MISSIONI ALL'INTERNO DEL PERSONALE MILITARE</text:p>
          </table:table-cell>
          <table:table-cell office:value-type="float" office:value="9427969" table:style-name="ce6">
            <text:p>9.427.969<text:s/></text:p>
          </table:table-cell>
          <table:table-cell office:value-type="float" office:value="9427969" table:style-name="ce5">
            <text:p>9.427.969</text:p>
          </table:table-cell>
          <table:table-cell office:value-type="float" office:value="9427969" table:style-name="ce5">
            <text:p>9.427.969</text:p>
          </table:table-cell>
          <table:table-cell table:number-columns-repeated="16377"/>
        </table:table-row>
        <table:table-row table:style-name="ro2">
          <table:table-cell office:value-type="float" office:value="4230" table:style-name="ce3">
            <text:p>4230</text:p>
          </table:table-cell>
          <table:table-cell table:style-name="ce3"/>
          <table:table-cell office:value-type="string" table:style-name="ce9">
            <text:p>03</text:p>
          </table:table-cell>
          <table:table-cell office:value-type="string" table:style-name="ce3">
            <text:p>‌SPESE PER MISSIONI ALL'ESTERO DEL PERSONALE MILITARE</text:p>
          </table:table-cell>
          <table:table-cell office:value-type="float" office:value="4626267" table:style-name="ce6">
            <text:p>4.626.267<text:s/></text:p>
          </table:table-cell>
          <table:table-cell office:value-type="float" office:value="4626267" table:style-name="ce5">
            <text:p>4.626.267</text:p>
          </table:table-cell>
          <table:table-cell office:value-type="float" office:value="4626267" table:style-name="ce5">
            <text:p>4.626.267</text:p>
          </table:table-cell>
          <table:table-cell table:number-columns-repeated="16377"/>
        </table:table-row>
        <table:table-row table:style-name="ro2">
          <table:table-cell office:value-type="float" office:value="4230" table:style-name="ce3">
            <text:p>4230</text:p>
          </table:table-cell>
          <table:table-cell table:style-name="ce3"/>
          <table:table-cell office:value-type="string" table:style-name="ce9">
            <text:p>04</text:p>
          </table:table-cell>
          <table:table-cell office:value-type="string" table:style-name="ce3">
            <text:p>‌SPESE PER TRASFERIMENTI DEL PERSONALE MILITARE</text:p>
          </table:table-cell>
          <table:table-cell office:value-type="float" office:value="4087734" table:style-name="ce6">
            <text:p>4.087.734<text:s/></text:p>
          </table:table-cell>
          <table:table-cell office:value-type="float" office:value="4087734" table:style-name="ce5">
            <text:p>4.087.734</text:p>
          </table:table-cell>
          <table:table-cell office:value-type="float" office:value="4087734" table:style-name="ce5">
            <text:p>4.087.734</text:p>
          </table:table-cell>
          <table:table-cell table:number-columns-repeated="16377"/>
        </table:table-row>
        <table:table-row table:style-name="ro2">
          <table:table-cell office:value-type="float" office:value="4230" table:style-name="ce3">
            <text:p>4230</text:p>
          </table:table-cell>
          <table:table-cell table:style-name="ce3"/>
          <table:table-cell office:value-type="string" table:style-name="ce9">
            <text:p>06</text:p>
          </table:table-cell>
          <table:table-cell office:value-type="string" table:style-name="ce3">
            <text:p>‌SPESE PER MISSIONI ALL'ESTERO DEL PERSONALE CIVILE</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4230" table:style-name="ce3">
            <text:p>4230</text:p>
          </table:table-cell>
          <table:table-cell table:style-name="ce3"/>
          <table:table-cell office:value-type="string" table:style-name="ce9">
            <text:p>07</text:p>
          </table:table-cell>
          <table:table-cell office:value-type="string" table:style-name="ce3">
            <text:p>‌INDENNITA' E SPESE DI VIAGGIO PER SERVIZI COLLETTIVI, SPESE PER TRADUZIONI E SCORTE DI DETENUTI MILITARI E CIVILI</text:p>
          </table:table-cell>
          <table:table-cell office:value-type="float" office:value="3276" table:style-name="ce6">
            <text:p>3.276<text:s/></text:p>
          </table:table-cell>
          <table:table-cell office:value-type="float" office:value="3276" table:style-name="ce5">
            <text:p>3.276</text:p>
          </table:table-cell>
          <table:table-cell office:value-type="float" office:value="3276" table:style-name="ce5">
            <text:p>3.276</text:p>
          </table:table-cell>
          <table:table-cell table:number-columns-repeated="16377"/>
        </table:table-row>
        <table:table-row table:style-name="ro2">
          <table:table-cell office:value-type="float" office:value="4230" table:style-name="ce3">
            <text:p>4230</text:p>
          </table:table-cell>
          <table:table-cell table:style-name="ce3"/>
          <table:table-cell office:value-type="string" table:style-name="ce9">
            <text:p>08</text:p>
          </table:table-cell>
          <table:table-cell office:value-type="string" table:style-name="ce3">
            <text:p>‌SPESE PER L'ASSISTENZA MORALE E PER LE ATTIVITA' CULTURALI, RICREATIVE E SPORTIVE DEL PERSONALE DELLA GUARDIA DI FINANZA</text:p>
          </table:table-cell>
          <table:table-cell office:value-type="float" office:value="952128" table:style-name="ce6">
            <text:p>952.128<text:s/></text:p>
          </table:table-cell>
          <table:table-cell office:value-type="float" office:value="952128" table:style-name="ce5">
            <text:p>952.128</text:p>
          </table:table-cell>
          <table:table-cell office:value-type="float" office:value="952128" table:style-name="ce5">
            <text:p>952.128</text:p>
          </table:table-cell>
          <table:table-cell table:number-columns-repeated="16377"/>
        </table:table-row>
        <table:table-row table:style-name="ro2">
          <table:table-cell office:value-type="float" office:value="4230" table:style-name="ce3">
            <text:p>4230</text:p>
          </table:table-cell>
          <table:table-cell table:style-name="ce3"/>
          <table:table-cell office:value-type="string" table:style-name="ce9">
            <text:p>09</text:p>
          </table:table-cell>
          <table:table-cell office:value-type="string" table:style-name="ce3">
            <text:p>‌INDENNITA' PER MISSIONI EFFETTUATE DALLA GUARDIA DI FINANZA PER I SERVIZI DEGLI UFFICI TECNICI DI FINANZA.</text:p>
          </table:table-cell>
          <table:table-cell office:value-type="float" office:value="14250" table:style-name="ce6">
            <text:p>14.250<text:s/></text:p>
          </table:table-cell>
          <table:table-cell office:value-type="float" office:value="14250" table:style-name="ce5">
            <text:p>14.250</text:p>
          </table:table-cell>
          <table:table-cell office:value-type="float" office:value="14250" table:style-name="ce5">
            <text:p>14.250</text:p>
          </table:table-cell>
          <table:table-cell table:number-columns-repeated="16377"/>
        </table:table-row>
        <table:table-row table:style-name="ro2">
          <table:table-cell office:value-type="float" office:value="4230" table:style-name="ce3">
            <text:p>4230</text:p>
          </table:table-cell>
          <table:table-cell table:style-name="ce3"/>
          <table:table-cell office:value-type="float" office:value="10" table:style-name="ce9">
            <text:p>10</text:p>
          </table:table-cell>
          <table:table-cell office:value-type="string" table:style-name="ce3">
            <text:p>‌INDENNITA' PER MISSIONI EFFETTUATE DALLA GUARDIA DI FINANZA PER I SERVIZI SVOLTI NELL'INTERESSE DEL COMMERCIO FUORI DEL CIRCUITO DOGANALE</text:p>
          </table:table-cell>
          <table:table-cell office:value-type="float" office:value="9500" table:style-name="ce6">
            <text:p>9.500<text:s/></text:p>
          </table:table-cell>
          <table:table-cell office:value-type="float" office:value="9500" table:style-name="ce5">
            <text:p>9.500</text:p>
          </table:table-cell>
          <table:table-cell office:value-type="float" office:value="9500" table:style-name="ce5">
            <text:p>9.500</text:p>
          </table:table-cell>
          <table:table-cell table:number-columns-repeated="16377"/>
        </table:table-row>
        <table:table-row table:style-name="ro2">
          <table:table-cell office:value-type="float" office:value="4230" table:style-name="ce3">
            <text:p>4230</text:p>
          </table:table-cell>
          <table:table-cell table:style-name="ce3"/>
          <table:table-cell office:value-type="float" office:value="12" table:style-name="ce9">
            <text:p>12</text:p>
          </table:table-cell>
          <table:table-cell office:value-type="string" table:style-name="ce3">
            <text:p>‌COMPENSI AGLI INTERPRETI PER LE ESIGENZE DEI COMANDI DEL CORPO NELLA PROVINCIA DI BOLZANO</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4230" table:style-name="ce3">
            <text:p>4230</text:p>
          </table:table-cell>
          <table:table-cell table:style-name="ce3"/>
          <table:table-cell office:value-type="float" office:value="13" table:style-name="ce9">
            <text:p>13</text:p>
          </table:table-cell>
          <table:table-cell office:value-type="string" table:style-name="ce3">
            <text:p>‌FITTO DI LOCALI ED ONERI ACCESSORI</text:p>
          </table:table-cell>
          <table:table-cell office:value-type="float" office:value="32148381" table:style-name="ce6">
            <text:p>32.148.381<text:s/></text:p>
          </table:table-cell>
          <table:table-cell office:value-type="float" office:value="32292217" table:style-name="ce5">
            <text:p>32.292.217</text:p>
          </table:table-cell>
          <table:table-cell office:value-type="float" office:value="32445894" table:style-name="ce5">
            <text:p>32.445.894</text:p>
          </table:table-cell>
          <table:table-cell table:number-columns-repeated="16377"/>
        </table:table-row>
        <table:table-row table:style-name="ro2">
          <table:table-cell office:value-type="float" office:value="4230" table:style-name="ce3">
            <text:p>4230</text:p>
          </table:table-cell>
          <table:table-cell table:style-name="ce3"/>
          <table:table-cell office:value-type="float" office:value="14" table:style-name="ce9">
            <text:p>14</text:p>
          </table:table-cell>
          <table:table-cell office:value-type="string" table:style-name="ce3">
            <text:p>‌SPESE RELATIVE ALLA MANUTENZIONE DI IMPIANTI E ATTREZZATURE NONCHE' ADEGUAMENTO SICUREZZA NEI LUOGHI DI LAVORO</text:p>
          </table:table-cell>
          <table:table-cell office:value-type="float" office:value="7366854" table:style-name="ce6">
            <text:p>7.366.854<text:s/></text:p>
          </table:table-cell>
          <table:table-cell office:value-type="float" office:value="7366854" table:style-name="ce6">
            <text:p>7.366.854<text:s/></text:p>
          </table:table-cell>
          <table:table-cell office:value-type="float" office:value="7366854" table:style-name="ce6">
            <text:p>7.366.854<text:s/></text:p>
          </table:table-cell>
          <table:table-cell table:number-columns-repeated="16377"/>
        </table:table-row>
        <table:table-row table:style-name="ro2">
          <table:table-cell office:value-type="float" office:value="4230" table:style-name="ce3">
            <text:p>4230</text:p>
          </table:table-cell>
          <table:table-cell table:style-name="ce3"/>
          <table:table-cell office:value-type="float" office:value="15" table:style-name="ce9">
            <text:p>15</text:p>
          </table:table-cell>
          <table:table-cell office:value-type="string" table:style-name="ce3">
            <text:p>‌SPESE PER IL SERVIZIO SANITARIO</text:p>
          </table:table-cell>
          <table:table-cell office:value-type="float" office:value="3668153" table:style-name="ce6">
            <text:p>3.668.153<text:s/></text:p>
          </table:table-cell>
          <table:table-cell office:value-type="float" office:value="3668153" table:style-name="ce6">
            <text:p>3.668.153<text:s/></text:p>
          </table:table-cell>
          <table:table-cell office:value-type="float" office:value="6818153" table:style-name="ce5">
            <text:p>6.818.153</text:p>
          </table:table-cell>
          <table:table-cell table:number-columns-repeated="16377"/>
        </table:table-row>
        <table:table-row table:style-name="ro2">
          <table:table-cell office:value-type="float" office:value="4230" table:style-name="ce3">
            <text:p>4230</text:p>
          </table:table-cell>
          <table:table-cell table:style-name="ce3"/>
          <table:table-cell office:value-type="float" office:value="16" table:style-name="ce9">
            <text:p>16</text:p>
          </table:table-cell>
          <table:table-cell office:value-type="string" table:style-name="ce3">
            <text:p>‌MANUTENZIONE DELLA BIBLIOTECA</text:p>
          </table:table-cell>
          <table:table-cell office:value-type="float" office:value="11668" table:style-name="ce6">
            <text:p>11.668<text:s/></text:p>
          </table:table-cell>
          <table:table-cell office:value-type="float" office:value="11668" table:style-name="ce5">
            <text:p>11.668</text:p>
          </table:table-cell>
          <table:table-cell office:value-type="float" office:value="11668" table:style-name="ce5">
            <text:p>11.668</text:p>
          </table:table-cell>
          <table:table-cell table:number-columns-repeated="16377"/>
        </table:table-row>
        <table:table-row table:style-name="ro2">
          <table:table-cell office:value-type="float" office:value="4230" table:style-name="ce3">
            <text:p>4230</text:p>
          </table:table-cell>
          <table:table-cell table:style-name="ce3"/>
          <table:table-cell office:value-type="float" office:value="17" table:style-name="ce9">
            <text:p>17</text:p>
          </table:table-cell>
          <table:table-cell office:value-type="string" table:style-name="ce3">
            <text:p>‌SPESE PER I SERVIZI TIPOGRAFICI, LITOGRAFICI, FOTOMECCANICI, CINEMATOGRAFICI, I LABORATORI PER MICROFILM.</text:p>
          </table:table-cell>
          <table:table-cell office:value-type="float" office:value="755469" table:style-name="ce6">
            <text:p>755.469<text:s/></text:p>
          </table:table-cell>
          <table:table-cell office:value-type="float" office:value="755469" table:style-name="ce5">
            <text:p>755.469</text:p>
          </table:table-cell>
          <table:table-cell office:value-type="float" office:value="755469" table:style-name="ce5">
            <text:p>755.469</text:p>
          </table:table-cell>
          <table:table-cell table:number-columns-repeated="16377"/>
        </table:table-row>
        <table:table-row table:style-name="ro2">
          <table:table-cell office:value-type="float" office:value="4230" table:style-name="ce3">
            <text:p>4230</text:p>
          </table:table-cell>
          <table:table-cell table:style-name="ce3"/>
          <table:table-cell office:value-type="float" office:value="18" table:style-name="ce9">
            <text:p>18</text:p>
          </table:table-cell>
          <table:table-cell office:value-type="string" table:style-name="ce3">
            <text:p>‌CANONI D'ACQUA E SPESE PER PROVVISTA DI ACQUA POTABILE SPESE PER TRASPORTO VIVERI ED OGGETTI VARI PER I REPARTI UBICATI IN LOCALITA' DISAGIATE SPESE PER L'ENERGIA ELETTRICA E PER ILLUMINAZIONE LOCALI, PER ESTRAZIONE E SOLLEVAMENTO ACQUA</text:p>
          </table:table-cell>
          <table:table-cell office:value-type="float" office:value="30000000" table:style-name="ce6">
            <text:p>30.000.000<text:s/></text:p>
          </table:table-cell>
          <table:table-cell office:value-type="float" office:value="30000000" table:style-name="ce6">
            <text:p>30.000.000<text:s/></text:p>
          </table:table-cell>
          <table:table-cell office:value-type="float" office:value="30000000" table:style-name="ce6">
            <text:p>30.000.000<text:s/></text:p>
          </table:table-cell>
          <table:table-cell table:number-columns-repeated="16377"/>
        </table:table-row>
        <table:table-row table:style-name="ro2">
          <table:table-cell office:value-type="float" office:value="4230" table:style-name="ce3">
            <text:p>4230</text:p>
          </table:table-cell>
          <table:table-cell table:style-name="ce3"/>
          <table:table-cell office:value-type="float" office:value="19" table:style-name="ce9">
            <text:p>19</text:p>
          </table:table-cell>
          <table:table-cell office:value-type="string" table:style-name="ce3">
            <text:p>‌COMBUSTIBILI ED ENERGIA ELETTRICA PER RISCALDAMENTO, PER FUNZIONAMENTO CUCINE, REFETTORI, BAGNI E MEZZI CAMPALI SPESE PER CONDUZIONE IMPIANTI</text:p>
          </table:table-cell>
          <table:table-cell office:value-type="float" office:value="11737424" table:style-name="ce6">
            <text:p>11.737.424<text:s/></text:p>
          </table:table-cell>
          <table:table-cell office:value-type="float" office:value="11737424" table:style-name="ce6">
            <text:p>11.737.424<text:s/></text:p>
          </table:table-cell>
          <table:table-cell office:value-type="float" office:value="11737424" table:style-name="ce6">
            <text:p>11.737.424<text:s/></text:p>
          </table:table-cell>
          <table:table-cell table:number-columns-repeated="16377"/>
        </table:table-row>
        <table:table-row table:style-name="ro2">
          <table:table-cell office:value-type="float" office:value="4230" table:style-name="ce3">
            <text:p>4230</text:p>
          </table:table-cell>
          <table:table-cell table:style-name="ce3"/>
          <table:table-cell office:value-type="float" office:value="20" table:style-name="ce9">
            <text:p>20</text:p>
          </table:table-cell>
          <table:table-cell office:value-type="string" table:style-name="ce3">
            <text:p>‌SPESE PER RIVISTE, CONFERENZE E CERIMONIE A CARATTERE MILITARE E DI RAPPRESENTANZA</text:p>
          </table:table-cell>
          <table:table-cell office:value-type="float" office:value="7558" table:style-name="ce6">
            <text:p>7.558<text:s/></text:p>
          </table:table-cell>
          <table:table-cell office:value-type="float" office:value="7558" table:style-name="ce5">
            <text:p>7.558</text:p>
          </table:table-cell>
          <table:table-cell office:value-type="float" office:value="7558" table:style-name="ce5">
            <text:p>7.558</text:p>
          </table:table-cell>
          <table:table-cell table:number-columns-repeated="16377"/>
        </table:table-row>
        <table:table-row table:style-name="ro2">
          <table:table-cell office:value-type="float" office:value="4230" table:style-name="ce3">
            <text:p>4230</text:p>
          </table:table-cell>
          <table:table-cell table:style-name="ce3"/>
          <table:table-cell office:value-type="float" office:value="22" table:style-name="ce9">
            <text:p>22</text:p>
          </table:table-cell>
          <table:table-cell office:value-type="string" table:style-name="ce3">
            <text:p>‌SPESE D'UFFICIO PER ENTI E CORPI DELLA GUARDIA DI FINANZA, SPESE POSTALI, E TELEGRAFICHE</text:p>
          </table:table-cell>
          <table:table-cell office:value-type="float" office:value="3237214" table:style-name="ce6">
            <text:p>3.237.214<text:s/></text:p>
          </table:table-cell>
          <table:table-cell office:value-type="float" office:value="3237214" table:style-name="ce5">
            <text:p>3.237.214</text:p>
          </table:table-cell>
          <table:table-cell office:value-type="float" office:value="3237214" table:style-name="ce5">
            <text:p>3.237.214</text:p>
          </table:table-cell>
          <table:table-cell table:number-columns-repeated="16377"/>
        </table:table-row>
        <table:table-row table:style-name="ro2">
          <table:table-cell office:value-type="float" office:value="4230" table:style-name="ce3">
            <text:p>4230</text:p>
          </table:table-cell>
          <table:table-cell table:style-name="ce3"/>
          <table:table-cell office:value-type="float" office:value="23" table:style-name="ce9">
            <text:p>23</text:p>
          </table:table-cell>
          <table:table-cell office:value-type="string" table:style-name="ce3">
            <text:p>‌SPESE PER LA REDAZIONE E PUBBLICAZIONE DELLA RIVISTA DELLA GUARDIA DI FINANZA</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4230" table:style-name="ce3">
            <text:p>4230</text:p>
          </table:table-cell>
          <table:table-cell table:style-name="ce3"/>
          <table:table-cell office:value-type="float" office:value="24" table:style-name="ce9">
            <text:p>24</text:p>
          </table:table-cell>
          <table:table-cell office:value-type="string" table:style-name="ce3">
            <text:p>‌SPESE TELEFONICHE.</text:p>
          </table:table-cell>
          <table:table-cell office:value-type="float" office:value="3249934" table:style-name="ce6">
            <text:p>3.249.934<text:s/></text:p>
          </table:table-cell>
          <table:table-cell office:value-type="float" office:value="1249934" table:style-name="ce5">
            <text:p>1.249.934</text:p>
          </table:table-cell>
          <table:table-cell office:value-type="float" office:value="1249934" table:style-name="ce5">
            <text:p>1.249.934</text:p>
          </table:table-cell>
          <table:table-cell table:number-columns-repeated="16377"/>
        </table:table-row>
        <table:table-row table:style-name="ro2">
          <table:table-cell office:value-type="float" office:value="4230" table:style-name="ce3">
            <text:p>4230</text:p>
          </table:table-cell>
          <table:table-cell table:style-name="ce3"/>
          <table:table-cell office:value-type="float" office:value="25" table:style-name="ce9">
            <text:p>25</text:p>
          </table:table-cell>
          <table:table-cell office:value-type="string" table:style-name="ce3">
            <text:p>‌ACQUISTO, RIPARAZIONE E MANUTENZIONE DI ARMI, DI MATERIALE DI PRECISIONE, DI MATERIALE OTTICO, DI BUFFETTERIE DI ELEMENTI E DI ARMADI METALLICI PER LA CUSTODIA DI ARMI E MUNIZIONI, ACQUISTO DI MUNIZIONI</text:p>
          </table:table-cell>
          <table:table-cell office:value-type="float" office:value="543391" table:style-name="ce6">
            <text:p>543.391<text:s/></text:p>
          </table:table-cell>
          <table:table-cell office:value-type="float" office:value="475000" table:style-name="ce5">
            <text:p>475.000</text:p>
          </table:table-cell>
          <table:table-cell office:value-type="float" office:value="475000" table:style-name="ce5">
            <text:p>475.000</text:p>
          </table:table-cell>
          <table:table-cell table:number-columns-repeated="16377"/>
        </table:table-row>
        <table:table-row table:style-name="ro2">
          <table:table-cell office:value-type="float" office:value="4230" table:style-name="ce3">
            <text:p>4230</text:p>
          </table:table-cell>
          <table:table-cell table:style-name="ce3"/>
          <table:table-cell office:value-type="float" office:value="26" table:style-name="ce9">
            <text:p>26</text:p>
          </table:table-cell>
          <table:table-cell office:value-type="string" table:style-name="ce3">
            <text:p>‌ACQUISTO E MANUTENZIONE DI MATERIALI DI CASERMAGGIO</text:p>
          </table:table-cell>
          <table:table-cell office:value-type="float" office:value="2173993" table:style-name="ce6">
            <text:p>2.173.993<text:s/></text:p>
          </table:table-cell>
          <table:table-cell office:value-type="float" office:value="2173993" table:style-name="ce5">
            <text:p>2.173.993</text:p>
          </table:table-cell>
          <table:table-cell office:value-type="float" office:value="2173993" table:style-name="ce5">
            <text:p>2.173.993</text:p>
          </table:table-cell>
          <table:table-cell table:number-columns-repeated="16377"/>
        </table:table-row>
        <table:table-row table:style-name="ro2">
          <table:table-cell office:value-type="float" office:value="4230" table:style-name="ce3">
            <text:p>4230</text:p>
          </table:table-cell>
          <table:table-cell table:style-name="ce3"/>
          <table:table-cell office:value-type="float" office:value="27" table:style-name="ce9">
            <text:p>27</text:p>
          </table:table-cell>
          <table:table-cell office:value-type="string" table:style-name="ce3">
            <text:p>‌SPESE GENERALI DEGLI ENTI E CORPI DELLA GUARDIA DI FINANZA, COMPRESE QUELLE PER BANDA E FANFARE</text:p>
          </table:table-cell>
          <table:table-cell office:value-type="float" office:value="9196146" table:style-name="ce6">
            <text:p>9.196.146<text:s/></text:p>
          </table:table-cell>
          <table:table-cell office:value-type="float" office:value="7296146" table:style-name="ce5">
            <text:p>7.296.146</text:p>
          </table:table-cell>
          <table:table-cell office:value-type="float" office:value="7296146" table:style-name="ce5">
            <text:p>7.296.146</text:p>
          </table:table-cell>
          <table:table-cell table:number-columns-repeated="16377"/>
        </table:table-row>
        <table:table-row table:style-name="ro2">
          <table:table-cell office:value-type="float" office:value="4230" table:style-name="ce3">
            <text:p>4230</text:p>
          </table:table-cell>
          <table:table-cell table:style-name="ce3"/>
          <table:table-cell office:value-type="float" office:value="28" table:style-name="ce9">
            <text:p>28</text:p>
          </table:table-cell>
          <table:table-cell office:value-type="string" table:style-name="ce3">
            <text:p>‌ACQUISTO DI RIVISTE, GIORNALI ED ALTRE PUBBLICAZIONI</text:p>
          </table:table-cell>
          <table:table-cell office:value-type="float" office:value="6583" table:style-name="ce6">
            <text:p>6.583<text:s/></text:p>
          </table:table-cell>
          <table:table-cell office:value-type="float" office:value="6583" table:style-name="ce5">
            <text:p>6.583</text:p>
          </table:table-cell>
          <table:table-cell office:value-type="float" office:value="6583" table:style-name="ce5">
            <text:p>6.583</text:p>
          </table:table-cell>
          <table:table-cell table:number-columns-repeated="16377"/>
        </table:table-row>
        <table:table-row table:style-name="ro2">
          <table:table-cell office:value-type="float" office:value="4230" table:style-name="ce3">
            <text:p>4230</text:p>
          </table:table-cell>
          <table:table-cell table:style-name="ce3"/>
          <table:table-cell office:value-type="float" office:value="29" table:style-name="ce9">
            <text:p>29</text:p>
          </table:table-cell>
          <table:table-cell office:value-type="string" table:style-name="ce3">
            <text:p>‌SOMME DESTINATE ALL'ESTINZIONE DEI DEBITI PREGRESSI AL 31 DICEMBRE 2007 PER SPESE INDIFFERIBILI</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4230" table:style-name="ce3">
            <text:p>4230</text:p>
          </table:table-cell>
          <table:table-cell table:style-name="ce3"/>
          <table:table-cell office:value-type="float" office:value="30" table:style-name="ce9">
            <text:p>30</text:p>
          </table:table-cell>
          <table:table-cell office:value-type="string" table:style-name="ce3">
            <text:p>‌SPESE CONNESSE ALL'ESECUZIONE DELLA CONVENZIONE BASATA SULL'ACCORDO K3 DEL TRATTATO DELL'UNIONE EUROPEA, RELATIVA ALLA MUTUA ASSISTENZA ED ALLA COOPERAZIONE TRA LE AMMINISTRAZIONI ED ALLA COOPERAZIONE TRA LE AMMINISTRAZIONI DOGANALI, CON ALLEGATI, FATTA A <text:s/>ECC</text:p>
          </table:table-cell>
          <table:table-cell office:value-type="float" office:value="100675" table:style-name="ce6">
            <text:p>100.675<text:s/></text:p>
          </table:table-cell>
          <table:table-cell office:value-type="float" office:value="100675" table:style-name="ce5">
            <text:p>100.675</text:p>
          </table:table-cell>
          <table:table-cell office:value-type="float" office:value="100675" table:style-name="ce5">
            <text:p>100.675</text:p>
          </table:table-cell>
          <table:table-cell table:number-columns-repeated="16377"/>
        </table:table-row>
        <table:table-row table:style-name="ro2">
          <table:table-cell office:value-type="float" office:value="4230" table:style-name="ce3">
            <text:p>4230</text:p>
          </table:table-cell>
          <table:table-cell table:style-name="ce3"/>
          <table:table-cell office:value-type="float" office:value="33" table:style-name="ce9">
            <text:p>33</text:p>
          </table:table-cell>
          <table:table-cell office:value-type="string" table:style-name="ce3">
            <text:p>‌SOMME DESTINATE AL FUNZIONAMENTO DEL CORPO, GIA' INCLUSE NEL FONDO DI CUI ALL'ARTICOLO 2 DELLA LEGGE 24 DICEMBRE 2007, N. 244, COMMA 616.</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4230" table:style-name="ce3">
            <text:p>4230</text:p>
          </table:table-cell>
          <table:table-cell table:style-name="ce3"/>
          <table:table-cell office:value-type="float" office:value="34" table:style-name="ce9">
            <text:p>34</text:p>
          </table:table-cell>
          <table:table-cell office:value-type="string" table:style-name="ce3">
            <text:p>‌RIMBORSO SPESE SOSTENUTE DAL PERSONALE DELLA GUARDIA DI FINANZA PER L'ISCRIZIONE AGLI ALBI PROFESSIONALI</text:p>
          </table:table-cell>
          <table:table-cell office:value-type="float" office:value="12022" table:style-name="ce6">
            <text:p>12.022<text:s/></text:p>
          </table:table-cell>
          <table:table-cell office:value-type="float" office:value="12022" table:style-name="ce5">
            <text:p>12.022</text:p>
          </table:table-cell>
          <table:table-cell office:value-type="float" office:value="12022" table:style-name="ce5">
            <text:p>12.022</text:p>
          </table:table-cell>
          <table:table-cell table:number-columns-repeated="16377"/>
        </table:table-row>
        <table:table-row table:style-name="ro2">
          <table:table-cell office:value-type="float" office:value="4231" table:style-name="ce3">
            <text:p>4231</text:p>
          </table:table-cell>
          <table:table-cell table:style-name="ce3"/>
          <table:table-cell office:value-type="string" table:style-name="ce9">
            <text:p>01</text:p>
          </table:table-cell>
          <table:table-cell office:value-type="string" table:style-name="ce3">
            <text:p>‌CANONI DI AFFITTO PER GLI IMMOBILI IN USO, CONFERITI O TRASFERITI AI FONDI COMUNI DI INVESTIMENTO IMMOBILIARE</text:p>
          </table:table-cell>
          <table:table-cell office:value-type="float" office:value="14536429" table:style-name="ce6">
            <text:p>14.536.429<text:s/></text:p>
          </table:table-cell>
          <table:table-cell office:value-type="float" office:value="14700690" table:style-name="ce5">
            <text:p>14.700.690</text:p>
          </table:table-cell>
          <table:table-cell office:value-type="float" office:value="14866808" table:style-name="ce5">
            <text:p>14.866.808</text:p>
          </table:table-cell>
          <table:table-cell table:number-columns-repeated="16377"/>
        </table:table-row>
        <table:table-row table:style-name="ro2">
          <table:table-cell office:value-type="float" office:value="4242" table:style-name="ce3">
            <text:p>4242</text:p>
          </table:table-cell>
          <table:table-cell table:style-name="ce3"/>
          <table:table-cell office:value-type="string" table:style-name="ce9">
            <text:p>01</text:p>
          </table:table-cell>
          <table:table-cell office:value-type="string" table:style-name="ce3">
            <text:p>‌SPESE PER IL FUNZIONAMENTO - COMPRESI I GETTONI DI PRESENZA ED I COMPENSI AI COMPONENTI E LE INDENNITA' DI MISSIONE ED IL RIMBORSO SPESE DI TRASPORTO AI MEMBRI ESTRANEI ALL'AMMINISTRAZIONE DELLE FINANZE - DI CONSIGLI, COMITATI E COMMISSIONI</text:p>
          </table:table-cell>
          <table:table-cell office:value-type="float" office:value="73" table:style-name="ce6">
            <text:p>73<text:s/></text:p>
          </table:table-cell>
          <table:table-cell office:value-type="float" office:value="73" table:style-name="ce5">
            <text:p>73</text:p>
          </table:table-cell>
          <table:table-cell office:value-type="float" office:value="73" table:style-name="ce5">
            <text:p>73</text:p>
          </table:table-cell>
          <table:table-cell table:number-columns-repeated="16377"/>
        </table:table-row>
        <table:table-row table:style-name="ro2">
          <table:table-cell office:value-type="float" office:value="4246" table:style-name="ce3">
            <text:p>4246</text:p>
          </table:table-cell>
          <table:table-cell table:style-name="ce3"/>
          <table:table-cell office:value-type="string" table:style-name="ce9">
            <text:p>01</text:p>
          </table:table-cell>
          <table:table-cell office:value-type="string" table:style-name="ce3">
            <text:p>‌MANUTENZIONE ORDINARIA DEGLI IMMOBILI</text:p>
          </table:table-cell>
          <table:table-cell office:value-type="float" office:value="740373" table:style-name="ce6">
            <text:p>740.373<text:s/></text:p>
          </table:table-cell>
          <table:table-cell office:value-type="float" office:value="740373" table:style-name="ce5">
            <text:p>740.373</text:p>
          </table:table-cell>
          <table:table-cell office:value-type="float" office:value="740373" table:style-name="ce5">
            <text:p>740.373</text:p>
          </table:table-cell>
          <table:table-cell table:number-columns-repeated="16377"/>
        </table:table-row>
        <table:table-row table:style-name="ro2">
          <table:table-cell office:value-type="float" office:value="4251" table:style-name="ce3">
            <text:p>4251</text:p>
          </table:table-cell>
          <table:table-cell table:style-name="ce3"/>
          <table:table-cell office:value-type="string" table:style-name="ce9">
            <text:p>01</text:p>
          </table:table-cell>
          <table:table-cell office:value-type="string" table:style-name="ce3">
            <text:p>‌SPESE RISERVATE PER L'ATTIVITA' INFORMATIVA</text:p>
          </table:table-cell>
          <table:table-cell office:value-type="float" office:value="120538" table:style-name="ce6">
            <text:p>120.538<text:s/></text:p>
          </table:table-cell>
          <table:table-cell office:value-type="float" office:value="120538" table:style-name="ce5">
            <text:p>120.538</text:p>
          </table:table-cell>
          <table:table-cell office:value-type="float" office:value="120538" table:style-name="ce5">
            <text:p>120.538</text:p>
          </table:table-cell>
          <table:table-cell table:number-columns-repeated="16377"/>
        </table:table-row>
        <table:table-row table:style-name="ro2">
          <table:table-cell office:value-type="float" office:value="4254" table:style-name="ce3">
            <text:p>4254</text:p>
          </table:table-cell>
          <table:table-cell table:style-name="ce3"/>
          <table:table-cell office:value-type="string" table:style-name="ce9">
            <text:p>01</text:p>
          </table:table-cell>
          <table:table-cell office:value-type="string" table:style-name="ce3">
            <text:p>‌SPESE DI COPIA, STAMPA, CARTA BOLLATA, REGISTRAZIONE E VARIE, INERENTI AI CONTRATTI STIPULATI DAL COMANDO GENERALE DELLA GUARDIA DI FINANZA</text:p>
          </table:table-cell>
          <table:table-cell office:value-type="float" office:value="3800" table:style-name="ce6">
            <text:p>3.800<text:s/></text:p>
          </table:table-cell>
          <table:table-cell office:value-type="float" office:value="3800" table:style-name="ce5">
            <text:p>3.800</text:p>
          </table:table-cell>
          <table:table-cell office:value-type="float" office:value="3800" table:style-name="ce5">
            <text:p>3.800</text:p>
          </table:table-cell>
          <table:table-cell table:number-columns-repeated="16377"/>
        </table:table-row>
        <table:table-row table:style-name="ro2">
          <table:table-cell office:value-type="float" office:value="4256" table:style-name="ce3">
            <text:p>4256</text:p>
          </table:table-cell>
          <table:table-cell table:style-name="ce3"/>
          <table:table-cell office:value-type="string" table:style-name="ce9">
            <text:p>01</text:p>
          </table:table-cell>
          <table:table-cell office:value-type="string" table:style-name="ce3">
            <text:p>‌SPESE PER LE ELEZIONI DEI RAPPRESENTANTI DEL PERSONALE MILITARE IN SENO AGLI ORGANISMI DI RAPPRESENTANZA E PER IL FUNZIONAMENTO DEGLI STESSI ORGANISMI</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4258" table:style-name="ce3">
            <text:p>4258</text:p>
          </table:table-cell>
          <table:table-cell table:style-name="ce3"/>
          <table:table-cell office:value-type="string" table:style-name="ce9">
            <text:p>01</text:p>
          </table:table-cell>
          <table:table-cell office:value-type="string" table:style-name="ce3">
            <text:p>‌SPESE PER LA RACCOLTA, IL TRATTAMENTO E LO SMALTIMENTO DEI RIFIUTI SPECIALI, TOSSICI E NOCIVI</text:p>
          </table:table-cell>
          <table:table-cell office:value-type="float" office:value="5244000" table:style-name="ce6">
            <text:p>5.244.000<text:s/></text:p>
          </table:table-cell>
          <table:table-cell office:value-type="float" office:value="5244000" table:style-name="ce5">
            <text:p>5.244.000</text:p>
          </table:table-cell>
          <table:table-cell office:value-type="float" office:value="5244000" table:style-name="ce5">
            <text:p>5.244.000</text:p>
          </table:table-cell>
          <table:table-cell table:number-columns-repeated="16377"/>
        </table:table-row>
        <table:table-row table:style-name="ro2">
          <table:table-cell office:value-type="float" office:value="4258" table:style-name="ce3">
            <text:p>4258</text:p>
          </table:table-cell>
          <table:table-cell table:style-name="ce3"/>
          <table:table-cell office:value-type="string" table:style-name="ce9">
            <text:p>02</text:p>
          </table:table-cell>
          <table:table-cell office:value-type="string" table:style-name="ce3">
            <text:p>‌TASSE COMUNALI PER LA RACCOLTA E LO SMALTIMENTO DEI RIFIUTI URBANI</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4259" table:style-name="ce3">
            <text:p>4259</text:p>
          </table:table-cell>
          <table:table-cell table:style-name="ce3"/>
          <table:table-cell office:value-type="string" table:style-name="ce9">
            <text:p>01</text:p>
          </table:table-cell>
          <table:table-cell office:value-type="string" table:style-name="ce3">
            <text:p>‌ANTICIPAZIONI AGLI ENTI AMMINISTRATIVI PER PROVVEDERE ALLE MOMENTANEE DEFICIENZE DI FONDI RISPETTO AI PERIODICI ACCREDITAMENTI SUI VARI CAPITOLI DI SPESA</text:p>
          </table:table-cell>
          <table:table-cell office:value-type="float" office:value="32500000" table:style-name="ce6">
            <text:p>32.500.000<text:s/></text:p>
          </table:table-cell>
          <table:table-cell office:value-type="float" office:value="32500000" table:style-name="ce5">
            <text:p>32.500.000</text:p>
          </table:table-cell>
          <table:table-cell office:value-type="float" office:value="32500000" table:style-name="ce5">
            <text:p>32.500.000</text:p>
          </table:table-cell>
          <table:table-cell table:number-columns-repeated="16377"/>
        </table:table-row>
        <table:table-row table:style-name="ro2">
          <table:table-cell office:value-type="float" office:value="4260" table:style-name="ce3">
            <text:p>4260</text:p>
          </table:table-cell>
          <table:table-cell table:style-name="ce3"/>
          <table:table-cell office:value-type="string" table:style-name="ce9">
            <text:p>01</text:p>
          </table:table-cell>
          <table:table-cell office:value-type="string" table:style-name="ce3">
            <text:p>‌SPESE PER LITI, ARBITRAGGI, RISARCIMENTI ED ACCESSORI. RIMBORSO DELLE SPESE DI PATROCINIO LEGALE.</text:p>
          </table:table-cell>
          <table:table-cell office:value-type="float" office:value="6616" table:style-name="ce6">
            <text:p>6.616<text:s/></text:p>
          </table:table-cell>
          <table:table-cell office:value-type="float" office:value="6616" table:style-name="ce5">
            <text:p>6.616</text:p>
          </table:table-cell>
          <table:table-cell office:value-type="float" office:value="6616" table:style-name="ce5">
            <text:p>6.616</text:p>
          </table:table-cell>
          <table:table-cell table:number-columns-repeated="16377"/>
        </table:table-row>
        <table:table-row table:style-name="ro2">
          <table:table-cell office:value-type="float" office:value="4261" table:style-name="ce3">
            <text:p>4261</text:p>
          </table:table-cell>
          <table:table-cell table:style-name="ce3"/>
          <table:table-cell office:value-type="string" table:style-name="ce9">
            <text:p>01</text:p>
          </table:table-cell>
          <table:table-cell office:value-type="string" table:style-name="ce3">
            <text:p>‌FONDO A DISPOSIZIONE PER EVENTUALI DEFICIENZE DEI CAPITOLI RELATIVI AI SERVIZI DEL CORPO DELLA GUARDIA DI FINANZA.</text:p>
          </table:table-cell>
          <table:table-cell office:value-type="float" office:value="159580" table:style-name="ce6">
            <text:p>159.580<text:s/></text:p>
          </table:table-cell>
          <table:table-cell office:value-type="float" office:value="159580" table:style-name="ce5">
            <text:p>159.580</text:p>
          </table:table-cell>
          <table:table-cell office:value-type="float" office:value="159580" table:style-name="ce5">
            <text:p>159.580</text:p>
          </table:table-cell>
          <table:table-cell table:number-columns-repeated="16377"/>
        </table:table-row>
        <table:table-row table:style-name="ro2">
          <table:table-cell office:value-type="float" office:value="4281" table:style-name="ce3">
            <text:p>4281</text:p>
          </table:table-cell>
          <table:table-cell table:style-name="ce3"/>
          <table:table-cell office:value-type="string" table:style-name="ce9">
            <text:p>01</text:p>
          </table:table-cell>
          <table:table-cell office:value-type="string" table:style-name="ce3">
            <text:p>‌VIVERI ED ASSEGNI DI VITTO PER I MILITARI DELLA GUARDIA DI FINANZA. SPESE PER LA PREPARAZIONE DEL VITTO</text:p>
          </table:table-cell>
          <table:table-cell office:value-type="float" office:value="35699881" table:style-name="ce6">
            <text:p>35.699.881<text:s/></text:p>
          </table:table-cell>
          <table:table-cell office:value-type="float" office:value="35726131" table:style-name="ce5">
            <text:p>35.726.131</text:p>
          </table:table-cell>
          <table:table-cell office:value-type="float" office:value="35726131" table:style-name="ce5">
            <text:p>35.726.131</text:p>
          </table:table-cell>
          <table:table-cell table:number-columns-repeated="16377"/>
        </table:table-row>
        <table:table-row table:style-name="ro2">
          <table:table-cell office:value-type="float" office:value="4282" table:style-name="ce3">
            <text:p>4282</text:p>
          </table:table-cell>
          <table:table-cell table:style-name="ce3"/>
          <table:table-cell office:value-type="string" table:style-name="ce9">
            <text:p>01</text:p>
          </table:table-cell>
          <table:table-cell office:value-type="string" table:style-name="ce3">
            <text:p>‌VESTIARIO ED EQUIPAGGIAMENTO. INDUMENTI SPECIALI DA LAVORO, DI BORDO, DI VOLO E PER CONDUTTORI DI AUTOMEZZI. DIVISE DA LAVORO PER GLI OPERAI. ACQUISTO E RIPARAZIONE DI ABITI BORGHESI E RISARCIMENTO DI DANNI ARRECATI AGLI INDUMENTI ED OGGETTI PERSONALI DEGLI <text:s/>E</text:p>
          </table:table-cell>
          <table:table-cell office:value-type="float" office:value="11929894" table:style-name="ce6">
            <text:p>11.929.894<text:s/></text:p>
          </table:table-cell>
          <table:table-cell office:value-type="float" office:value="11843894" table:style-name="ce5">
            <text:p>11.843.894</text:p>
          </table:table-cell>
          <table:table-cell office:value-type="float" office:value="11843894" table:style-name="ce5">
            <text:p>11.843.894</text:p>
          </table:table-cell>
          <table:table-cell table:number-columns-repeated="16377"/>
        </table:table-row>
        <table:table-row table:style-name="ro2">
          <table:table-cell office:value-type="float" office:value="4287" table:style-name="ce3">
            <text:p>4287</text:p>
          </table:table-cell>
          <table:table-cell table:style-name="ce3"/>
          <table:table-cell office:value-type="string" table:style-name="ce9">
            <text:p>01</text:p>
          </table:table-cell>
          <table:table-cell office:value-type="string" table:style-name="ce3">
            <text:p>‌FONDO NECESSARIO AL PAGAMENTO DELL'ACCISA SUI PRODOTTI ENERGETICI</text:p>
          </table:table-cell>
          <table:table-cell office:value-type="float" office:value="2974184" table:style-name="ce6">
            <text:p>2.974.184<text:s/></text:p>
          </table:table-cell>
          <table:table-cell office:value-type="float" office:value="2974184" table:style-name="ce5">
            <text:p>2.974.184</text:p>
          </table:table-cell>
          <table:table-cell office:value-type="float" office:value="2974184" table:style-name="ce5">
            <text:p>2.974.184</text:p>
          </table:table-cell>
          <table:table-cell table:number-columns-repeated="16377"/>
        </table:table-row>
        <table:table-row table:style-name="ro2">
          <table:table-cell office:value-type="float" office:value="4289" table:style-name="ce3">
            <text:p>4289</text:p>
          </table:table-cell>
          <table:table-cell table:style-name="ce3"/>
          <table:table-cell office:value-type="string" table:style-name="ce9">
            <text:p>01</text:p>
          </table:table-cell>
          <table:table-cell office:value-type="string" table:style-name="ce3">
            <text:p>‌QUOTA DEL 20 PER CENTO DELLE SANZIONI PECUNIARIE RISCOSSE INMATERIA DIIMPOSTE DIRETTE DA DESTINARE AL FONDO DI PREVIDENZA PER IL PERSONALE DEL MINISTERO DELLE FINANZE ED AL FONDO DI ASSISTENZA PER I FINANZIERI, PER SCOPI ISTITUZIONALI.</text:p>
          </table:table-cell>
          <table:table-cell office:value-type="float" office:value="2719754" table:style-name="ce6">
            <text:p>2.719.754<text:s/></text:p>
          </table:table-cell>
          <table:table-cell office:value-type="float" office:value="2719754" table:style-name="ce5">
            <text:p>2.719.754</text:p>
          </table:table-cell>
          <table:table-cell office:value-type="float" office:value="2719754" table:style-name="ce5">
            <text:p>2.719.754</text:p>
          </table:table-cell>
          <table:table-cell table:number-columns-repeated="16377"/>
        </table:table-row>
        <table:table-row table:style-name="ro2">
          <table:table-cell office:value-type="float" office:value="4289" table:style-name="ce3">
            <text:p>4289</text:p>
          </table:table-cell>
          <table:table-cell table:style-name="ce3"/>
          <table:table-cell office:value-type="string" table:style-name="ce9">
            <text:p>02</text:p>
          </table:table-cell>
          <table:table-cell office:value-type="string" table:style-name="ce3">
            <text:p>‌SOMME DESTINATE ALLA GESTIONE DI TRIBUTI SPECIALI, GIA' INCLUSE NEL FONDO DI CUI ALL'ARTICOLO 2 DELLA LEGGE 24 DICEMBRE 2007, N. 244.</text:p>
          </table:table-cell>
          <table:table-cell office:value-type="float" office:value="22028417" table:style-name="ce6">
            <text:p>22.028.417<text:s/></text:p>
          </table:table-cell>
          <table:table-cell office:value-type="float" office:value="22028417" table:style-name="ce5">
            <text:p>22.028.417</text:p>
          </table:table-cell>
          <table:table-cell office:value-type="float" office:value="22028417" table:style-name="ce5">
            <text:p>22.028.417</text:p>
          </table:table-cell>
          <table:table-cell table:number-columns-repeated="16377"/>
        </table:table-row>
        <table:table-row table:style-name="ro2">
          <table:table-cell office:value-type="float" office:value="4291" table:style-name="ce3">
            <text:p>4291</text:p>
          </table:table-cell>
          <table:table-cell table:style-name="ce3"/>
          <table:table-cell office:value-type="string" table:style-name="ce9">
            <text:p>01</text:p>
          </table:table-cell>
          <table:table-cell office:value-type="string" table:style-name="ce3">
            <text:p>‌HARDWARE E SOFTWARE DI BASE</text:p>
          </table:table-cell>
          <table:table-cell office:value-type="float" office:value="635297" table:style-name="ce6">
            <text:p>635.297<text:s/></text:p>
          </table:table-cell>
          <table:table-cell office:value-type="float" office:value="635297" table:style-name="ce5">
            <text:p>635.297</text:p>
          </table:table-cell>
          <table:table-cell office:value-type="float" office:value="635297" table:style-name="ce5">
            <text:p>635.297</text:p>
          </table:table-cell>
          <table:table-cell table:number-columns-repeated="16377"/>
        </table:table-row>
        <table:table-row table:style-name="ro2">
          <table:table-cell office:value-type="float" office:value="4291" table:style-name="ce3">
            <text:p>4291</text:p>
          </table:table-cell>
          <table:table-cell table:style-name="ce3"/>
          <table:table-cell office:value-type="string" table:style-name="ce9">
            <text:p>02</text:p>
          </table:table-cell>
          <table:table-cell office:value-type="string" table:style-name="ce3">
            <text:p>‌SOFTWARE APPLICATIVO</text:p>
          </table:table-cell>
          <table:table-cell office:value-type="float" office:value="420750" table:style-name="ce6">
            <text:p>420.750<text:s/></text:p>
          </table:table-cell>
          <table:table-cell office:value-type="float" office:value="420750" table:style-name="ce6">
            <text:p>420.750<text:s/></text:p>
          </table:table-cell>
          <table:table-cell office:value-type="float" office:value="420750" table:style-name="ce6">
            <text:p>420.750<text:s/></text:p>
          </table:table-cell>
          <table:table-cell table:number-columns-repeated="16377"/>
        </table:table-row>
        <table:table-row table:style-name="ro2">
          <table:table-cell office:value-type="float" office:value="4291" table:style-name="ce3">
            <text:p>4291</text:p>
          </table:table-cell>
          <table:table-cell table:style-name="ce3"/>
          <table:table-cell office:value-type="string" table:style-name="ce9">
            <text:p>03</text:p>
          </table:table-cell>
          <table:table-cell office:value-type="string" table:style-name="ce3">
            <text:p>‌RETI</text:p>
          </table:table-cell>
          <table:table-cell office:value-type="float" office:value="2998072" table:style-name="ce6">
            <text:p>2.998.072<text:s/></text:p>
          </table:table-cell>
          <table:table-cell office:value-type="float" office:value="2998072" table:style-name="ce5">
            <text:p>2.998.072</text:p>
          </table:table-cell>
          <table:table-cell office:value-type="float" office:value="2998072" table:style-name="ce5">
            <text:p>2.998.072</text:p>
          </table:table-cell>
          <table:table-cell table:number-columns-repeated="16377"/>
        </table:table-row>
        <table:table-row table:style-name="ro2">
          <table:table-cell office:value-type="float" office:value="4291" table:style-name="ce3">
            <text:p>4291</text:p>
          </table:table-cell>
          <table:table-cell table:style-name="ce3"/>
          <table:table-cell office:value-type="string" table:style-name="ce9">
            <text:p>04</text:p>
          </table:table-cell>
          <table:table-cell office:value-type="string" table:style-name="ce3">
            <text:p>‌ALTRI SERVIZI</text:p>
          </table:table-cell>
          <table:table-cell office:value-type="float" office:value="3074611" table:style-name="ce6">
            <text:p>3.074.611<text:s/></text:p>
          </table:table-cell>
          <table:table-cell office:value-type="float" office:value="3074611" table:style-name="ce5">
            <text:p>3.074.611</text:p>
          </table:table-cell>
          <table:table-cell office:value-type="float" office:value="3074611" table:style-name="ce5">
            <text:p>3.074.611</text:p>
          </table:table-cell>
          <table:table-cell table:number-columns-repeated="16377"/>
        </table:table-row>
        <table:table-row table:style-name="ro2">
          <table:table-cell office:value-type="float" office:value="4291" table:style-name="ce3">
            <text:p>4291</text:p>
          </table:table-cell>
          <table:table-cell table:style-name="ce3"/>
          <table:table-cell office:value-type="string" table:style-name="ce9">
            <text:p>07</text:p>
          </table:table-cell>
          <table:table-cell office:value-type="string" table:style-name="ce3">
            <text:p>‌SOMME DA DESTINARE AGLI INTERVENTI PER LA GESTIONE DELLA CYBERSICUREZZA</text:p>
          </table:table-cell>
          <table:table-cell office:value-type="float" office:value="1925000" table:style-name="ce6">
            <text:p>1.925.00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4291" table:style-name="ce3">
            <text:p>4291</text:p>
          </table:table-cell>
          <table:table-cell table:style-name="ce3"/>
          <table:table-cell office:value-type="float" office:value="84" table:style-name="ce9">
            <text:p>84</text:p>
          </table:table-cell>
          <table:table-cell office:value-type="string" table:style-name="ce3">
            <text:p>‌REISCRIZIONE RESIDUI PASSIVI PERENTI RELATIVI A:NOLEGGI, LOCAZIONI E LEASING OPERATIVO</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4291" table:style-name="ce3">
            <text:p>4291</text:p>
          </table:table-cell>
          <table:table-cell table:style-name="ce3"/>
          <table:table-cell office:value-type="float" office:value="96" table:style-name="ce9">
            <text:p>96</text:p>
          </table:table-cell>
          <table:table-cell office:value-type="string" table:style-name="ce3">
            <text:p>‌REISCRIZIONE RESIDUI PASSIVI<text:s/></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4295" table:style-name="ce3">
            <text:p>4295</text:p>
          </table:table-cell>
          <table:table-cell table:style-name="ce3"/>
          <table:table-cell office:value-type="string" table:style-name="ce9">
            <text:p>01</text:p>
          </table:table-cell>
          <table:table-cell office:value-type="string" table:style-name="ce3">
            <text:p>‌COMPENSI AL PERSONALE AVENTE INCARICO DI INSEGNAMENTO NELLE SCUOLE E NEI CORSI DI ADDESTRAMENTO, COMPRESE LE INDENNITA' DI MISSIONE ED IL RIMBORSO SPESE DI TRASPORTO AI DOCENTI</text:p>
          </table:table-cell>
          <table:table-cell office:value-type="float" office:value="529731" table:style-name="ce6">
            <text:p>529.731<text:s/></text:p>
          </table:table-cell>
          <table:table-cell office:value-type="float" office:value="529731" table:style-name="ce5">
            <text:p>529.731</text:p>
          </table:table-cell>
          <table:table-cell office:value-type="float" office:value="529731" table:style-name="ce5">
            <text:p>529.731</text:p>
          </table:table-cell>
          <table:table-cell table:number-columns-repeated="16377"/>
        </table:table-row>
        <table:table-row table:style-name="ro2">
          <table:table-cell office:value-type="float" office:value="4295" table:style-name="ce3">
            <text:p>4295</text:p>
          </table:table-cell>
          <table:table-cell table:style-name="ce3"/>
          <table:table-cell office:value-type="string" table:style-name="ce9">
            <text:p>02</text:p>
          </table:table-cell>
          <table:table-cell office:value-type="string" table:style-name="ce3">
            <text:p>‌SPESE PER L'ARRUOLAMENTO, PER LA MOBILITAZIONE E PER LA SELEZIONE ATTITUDINALE NELLA GUARDIA DI FINANZA.</text:p>
          </table:table-cell>
          <table:table-cell office:value-type="float" office:value="333618" table:style-name="ce6">
            <text:p>333.618<text:s/></text:p>
          </table:table-cell>
          <table:table-cell office:value-type="float" office:value="333618" table:style-name="ce5">
            <text:p>333.618</text:p>
          </table:table-cell>
          <table:table-cell office:value-type="float" office:value="333618" table:style-name="ce5">
            <text:p>333.618</text:p>
          </table:table-cell>
          <table:table-cell table:number-columns-repeated="16377"/>
        </table:table-row>
        <table:table-row table:style-name="ro2">
          <table:table-cell office:value-type="float" office:value="4295" table:style-name="ce3">
            <text:p>4295</text:p>
          </table:table-cell>
          <table:table-cell table:style-name="ce3"/>
          <table:table-cell office:value-type="string" table:style-name="ce9">
            <text:p>03</text:p>
          </table:table-cell>
          <table:table-cell office:value-type="string" table:style-name="ce3">
            <text:p>‌SPESE PER CAMPI, MANOVRE ED ESERCITAZIONI COLLETTIVE. ACQUISTO, MANUTENZIONE, RIPARAZIONE E CONSERVAZIONE DEI MATERIALI OCCORRENTI PER LE ESERCITAZIONI MILITARI DELLA GUARDIA DI FINANZA</text:p>
          </table:table-cell>
          <table:table-cell office:value-type="float" office:value="7176" table:style-name="ce6">
            <text:p>7.176<text:s/></text:p>
          </table:table-cell>
          <table:table-cell office:value-type="float" office:value="7176" table:style-name="ce5">
            <text:p>7.176</text:p>
          </table:table-cell>
          <table:table-cell office:value-type="float" office:value="7176" table:style-name="ce5">
            <text:p>7.176</text:p>
          </table:table-cell>
          <table:table-cell table:number-columns-repeated="16377"/>
        </table:table-row>
        <table:table-row table:style-name="ro2">
          <table:table-cell office:value-type="float" office:value="4295" table:style-name="ce3">
            <text:p>4295</text:p>
          </table:table-cell>
          <table:table-cell table:style-name="ce3"/>
          <table:table-cell office:value-type="string" table:style-name="ce9">
            <text:p>04</text:p>
          </table:table-cell>
          <table:table-cell office:value-type="string" table:style-name="ce3">
            <text:p>‌SPESE PER L'ORGANIZZAZIONE DEI CORSI DI FORMAZIONE, SPECIALIZZAZIONE, QUALIFICAZIONE, ABILITAZIONE, PERFEZIONAMENTO E PER OGNI ALTRA FORMA ADDESTRATIVA E RELATIVE INDENNITA' SPETTANTI AL PERSONALE PER MISSIONI IN TERRITORIO NAZIONALE E ALL'ESTERO</text:p>
          </table:table-cell>
          <table:table-cell office:value-type="float" office:value="4157434" table:style-name="ce6">
            <text:p>4.157.434<text:s/></text:p>
          </table:table-cell>
          <table:table-cell office:value-type="float" office:value="4109459" table:style-name="ce5">
            <text:p>4.109.459</text:p>
          </table:table-cell>
          <table:table-cell office:value-type="float" office:value="4109459" table:style-name="ce5">
            <text:p>4.109.459</text:p>
          </table:table-cell>
          <table:table-cell table:number-columns-repeated="16377"/>
        </table:table-row>
        <table:table-row table:style-name="ro2">
          <table:table-cell office:value-type="float" office:value="4295" table:style-name="ce3">
            <text:p>4295</text:p>
          </table:table-cell>
          <table:table-cell table:style-name="ce3"/>
          <table:table-cell office:value-type="string" table:style-name="ce9">
            <text:p>05</text:p>
          </table:table-cell>
          <table:table-cell office:value-type="string" table:style-name="ce3">
            <text:p>‌POST FORMAZIONE</text:p>
          </table:table-cell>
          <table:table-cell office:value-type="float" office:value="992548" table:style-name="ce6">
            <text:p>992.548<text:s/></text:p>
          </table:table-cell>
          <table:table-cell office:value-type="float" office:value="992548" table:style-name="ce5">
            <text:p>992.548</text:p>
          </table:table-cell>
          <table:table-cell office:value-type="float" office:value="992548" table:style-name="ce5">
            <text:p>992.548</text:p>
          </table:table-cell>
          <table:table-cell table:number-columns-repeated="16377"/>
        </table:table-row>
        <table:table-row table:style-name="ro2">
          <table:table-cell office:value-type="float" office:value="4299" table:style-name="ce3">
            <text:p>4299</text:p>
          </table:table-cell>
          <table:table-cell table:style-name="ce3"/>
          <table:table-cell office:value-type="string" table:style-name="ce9">
            <text:p>01</text:p>
          </table:table-cell>
          <table:table-cell office:value-type="string" table:style-name="ce3">
            <text:p>‌FONDO PER IL MIGLIORAMENTO DEL LIVELLO DI EFFICIENZA NELLO SVOLGIMENTO DEI COMPITI ATTRIBUITI AL CORPO DELLA GUARDIA DI FINANZA ED IN PARTICOLARE ALLA LOTTA ALL'EVASIONE ED ELUSIONE FISCALE, ALL'ECONOMIA SOMMERSA E ALLE FRODI FISCALI</text:p>
          </table:table-cell>
          <table:table-cell office:value-type="float" office:value="25270000" table:style-name="ce6">
            <text:p>25.270.000<text:s/></text:p>
          </table:table-cell>
          <table:table-cell office:value-type="float" office:value="25270000" table:style-name="ce5">
            <text:p>25.270.000</text:p>
          </table:table-cell>
          <table:table-cell office:value-type="float" office:value="25270000" table:style-name="ce5">
            <text:p>25.270.000</text:p>
          </table:table-cell>
          <table:table-cell table:number-columns-repeated="16377"/>
        </table:table-row>
        <table:table-row table:style-name="ro2">
          <table:table-cell office:value-type="float" office:value="4315" table:style-name="ce3">
            <text:p>4315</text:p>
          </table:table-cell>
          <table:table-cell table:style-name="ce3"/>
          <table:table-cell office:value-type="string" table:style-name="ce9">
            <text:p>01</text:p>
          </table:table-cell>
          <table:table-cell office:value-type="string" table:style-name="ce3">
            <text:p>‌SPESE PER IL SERVIZIO AUTO-MOTOCICLISTICO</text:p>
          </table:table-cell>
          <table:table-cell office:value-type="float" office:value="15233037" table:style-name="ce6">
            <text:p>15.233.037<text:s/></text:p>
          </table:table-cell>
          <table:table-cell office:value-type="float" office:value="15233037" table:style-name="ce6">
            <text:p>15.233.037<text:s/></text:p>
          </table:table-cell>
          <table:table-cell office:value-type="float" office:value="15233037" table:style-name="ce6">
            <text:p>15.233.037<text:s/></text:p>
          </table:table-cell>
          <table:table-cell table:number-columns-repeated="16377"/>
        </table:table-row>
        <table:table-row table:style-name="ro2">
          <table:table-cell office:value-type="float" office:value="4315" table:style-name="ce3">
            <text:p>4315</text:p>
          </table:table-cell>
          <table:table-cell table:style-name="ce3"/>
          <table:table-cell office:value-type="string" table:style-name="ce9">
            <text:p>02</text:p>
          </table:table-cell>
          <table:table-cell office:value-type="string" table:style-name="ce3">
            <text:p>‌SPESE PER IL SERVIZIO AEREO</text:p>
          </table:table-cell>
          <table:table-cell office:value-type="float" office:value="28985496" table:style-name="ce6">
            <text:p>28.985.496<text:s/></text:p>
          </table:table-cell>
          <table:table-cell office:value-type="float" office:value="28750000" table:style-name="ce6">
            <text:p>28.750.000<text:s/></text:p>
          </table:table-cell>
          <table:table-cell office:value-type="float" office:value="28750000" table:style-name="ce6">
            <text:p>28.750.000<text:s/></text:p>
          </table:table-cell>
          <table:table-cell table:number-columns-repeated="16377"/>
        </table:table-row>
        <table:table-row table:style-name="ro2">
          <table:table-cell office:value-type="float" office:value="4315" table:style-name="ce3">
            <text:p>4315</text:p>
          </table:table-cell>
          <table:table-cell table:style-name="ce3"/>
          <table:table-cell office:value-type="string" table:style-name="ce9">
            <text:p>03</text:p>
          </table:table-cell>
          <table:table-cell office:value-type="string" table:style-name="ce3">
            <text:p>‌SPESE PER IL SERVIZIO NAVALE</text:p>
          </table:table-cell>
          <table:table-cell office:value-type="float" office:value="10550000" table:style-name="ce6">
            <text:p>10.550.000<text:s/></text:p>
          </table:table-cell>
          <table:table-cell office:value-type="float" office:value="10550000" table:style-name="ce6">
            <text:p>10.550.000<text:s/></text:p>
          </table:table-cell>
          <table:table-cell office:value-type="float" office:value="10550000" table:style-name="ce6">
            <text:p>10.550.000<text:s/></text:p>
          </table:table-cell>
          <table:table-cell table:number-columns-repeated="16377"/>
        </table:table-row>
        <table:table-row table:style-name="ro2">
          <table:table-cell office:value-type="float" office:value="4315" table:style-name="ce3">
            <text:p>4315</text:p>
          </table:table-cell>
          <table:table-cell table:style-name="ce3"/>
          <table:table-cell office:value-type="string" table:style-name="ce9">
            <text:p>04</text:p>
          </table:table-cell>
          <table:table-cell office:value-type="string" table:style-name="ce3">
            <text:p>‌SPESE PER IL SERVIZIO TELECOMUNICAZIONI IVI COMPRESE QUELLE RELATIVE ALL'ACQUISTO DI MEZZI DI INVESTIGAZIONE</text:p>
          </table:table-cell>
          <table:table-cell office:value-type="float" office:value="1636963" table:style-name="ce6">
            <text:p>1.636.963<text:s/></text:p>
          </table:table-cell>
          <table:table-cell office:value-type="float" office:value="1636963" table:style-name="ce5">
            <text:p>1.636.963</text:p>
          </table:table-cell>
          <table:table-cell office:value-type="float" office:value="1636963" table:style-name="ce5">
            <text:p>1.636.963</text:p>
          </table:table-cell>
          <table:table-cell table:number-columns-repeated="16377"/>
        </table:table-row>
        <table:table-row table:style-name="ro2">
          <table:table-cell office:value-type="float" office:value="4315" table:style-name="ce3">
            <text:p>4315</text:p>
          </table:table-cell>
          <table:table-cell table:style-name="ce3"/>
          <table:table-cell office:value-type="string" table:style-name="ce9">
            <text:p>05</text:p>
          </table:table-cell>
          <table:table-cell office:value-type="string" table:style-name="ce3">
            <text:p>‌SPESE PER IL SERVIZIO CINOFILO, ACQUISTO E MANTENIMENTO CANI E MATERIALI SPECIALI. SPESE PER L'ASSISTENZA VETERINARIA.</text:p>
          </table:table-cell>
          <table:table-cell office:value-type="float" office:value="551303" table:style-name="ce6">
            <text:p>551.303<text:s/></text:p>
          </table:table-cell>
          <table:table-cell office:value-type="float" office:value="551303" table:style-name="ce5">
            <text:p>551.303</text:p>
          </table:table-cell>
          <table:table-cell office:value-type="float" office:value="551303" table:style-name="ce5">
            <text:p>551.303</text:p>
          </table:table-cell>
          <table:table-cell table:number-columns-repeated="16377"/>
        </table:table-row>
        <table:table-row table:style-name="ro2">
          <table:table-cell office:value-type="float" office:value="4315" table:style-name="ce3">
            <text:p>4315</text:p>
          </table:table-cell>
          <table:table-cell table:style-name="ce3"/>
          <table:table-cell office:value-type="string" table:style-name="ce9">
            <text:p>06</text:p>
          </table:table-cell>
          <table:table-cell office:value-type="string" table:style-name="ce3">
            <text:p>‌SPESE CONNESSE AL CONTROLLO DEI BENI VIAGGIANTI. SPESE PER IL PRELEVAMENTO ED IL CONFEZIONAMENTO DI CAMPIONI, PER LE ANALISI DI LABORATORIO E SPESE ACCESSORIE</text:p>
          </table:table-cell>
          <table:table-cell office:value-type="float" office:value="28421" table:style-name="ce6">
            <text:p>28.421<text:s/></text:p>
          </table:table-cell>
          <table:table-cell office:value-type="float" office:value="28421" table:style-name="ce5">
            <text:p>28.421</text:p>
          </table:table-cell>
          <table:table-cell office:value-type="float" office:value="28421" table:style-name="ce5">
            <text:p>28.421</text:p>
          </table:table-cell>
          <table:table-cell table:number-columns-repeated="16377"/>
        </table:table-row>
        <table:table-row table:style-name="ro2">
          <table:table-cell office:value-type="float" office:value="4315" table:style-name="ce3">
            <text:p>4315</text:p>
          </table:table-cell>
          <table:table-cell table:style-name="ce3"/>
          <table:table-cell office:value-type="float" office:value="10" table:style-name="ce9">
            <text:p>10</text:p>
          </table:table-cell>
          <table:table-cell office:value-type="string" table:style-name="ce3">
            <text:p>‌SOMME DESTINATE AL FUNZIONAMENTO DEL CORPO, GIA'A INCLUSE NEL FONDO DI CUI ALL'ARTICOLO 2 DELLA LEGGE 24 DICEMBRE 2007, N. 244 COMMA 616.</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4315" table:style-name="ce3">
            <text:p>4315</text:p>
          </table:table-cell>
          <table:table-cell table:style-name="ce3"/>
          <table:table-cell office:value-type="float" office:value="85" table:style-name="ce9">
            <text:p>85</text:p>
          </table:table-cell>
          <table:table-cell office:value-type="string" table:style-name="ce3">
            <text:p>‌REISCRIZIONE RESIDUI PASSIVI PERENTI RELATIVI A:MANUTENZIONE ORDINARIA E RIPARAZIONI</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4315" table:style-name="ce3">
            <text:p>4315</text:p>
          </table:table-cell>
          <table:table-cell table:style-name="ce3"/>
          <table:table-cell office:value-type="float" office:value="86" table:style-name="ce9">
            <text:p>86</text:p>
          </table:table-cell>
          <table:table-cell office:value-type="string" table:style-name="ce3">
            <text:p>‌REISCRIZIONE RESIDUI PASSIVI PERENTI RELATIVI A:UTENZE,SERVIZI AUSILIARI,SPESE DI PULIZIA</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4315" table:style-name="ce3">
            <text:p>4315</text:p>
          </table:table-cell>
          <table:table-cell table:style-name="ce3"/>
          <table:table-cell office:value-type="float" office:value="92" table:style-name="ce9">
            <text:p>92</text:p>
          </table:table-cell>
          <table:table-cell office:value-type="string" table:style-name="ce3">
            <text:p>‌REISCRIZIONE RESIDUI PASSIVI PERENTI RELATIVI A: MANUTENZIONE ORDINARIA E RIPARAZIONI</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4330" table:style-name="ce3">
            <text:p>4330</text:p>
          </table:table-cell>
          <table:table-cell table:style-name="ce3"/>
          <table:table-cell office:value-type="string" table:style-name="ce9">
            <text:p>01</text:p>
          </table:table-cell>
          <table:table-cell office:value-type="string" table:style-name="ce3">
            <text:p>‌SPESE PER IL POTENZIAMENTO DEI SERVIZI DEL CORPO DELLA GUARDIA DI FINANZA</text:p>
          </table:table-cell>
          <table:table-cell office:value-type="float" office:value="1462223" table:style-name="ce6">
            <text:p>1.462.223<text:s/></text:p>
          </table:table-cell>
          <table:table-cell office:value-type="float" office:value="1462223" table:style-name="ce6">
            <text:p>1.462.223<text:s/></text:p>
          </table:table-cell>
          <table:table-cell office:value-type="float" office:value="1462223" table:style-name="ce6">
            <text:p>1.462.223<text:s/></text:p>
          </table:table-cell>
          <table:table-cell table:number-columns-repeated="16377"/>
        </table:table-row>
        <table:table-row table:style-name="ro2">
          <table:table-cell office:value-type="float" office:value="4330" table:style-name="ce3">
            <text:p>4330</text:p>
          </table:table-cell>
          <table:table-cell table:style-name="ce3"/>
          <table:table-cell office:value-type="string" table:style-name="ce9">
            <text:p>02</text:p>
          </table:table-cell>
          <table:table-cell office:value-type="string" table:style-name="ce3">
            <text:p>‌CONSULENZE</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4330" table:style-name="ce3">
            <text:p>4330</text:p>
          </table:table-cell>
          <table:table-cell table:style-name="ce3"/>
          <table:table-cell office:value-type="float" office:value="81" table:style-name="ce9">
            <text:p>81</text:p>
          </table:table-cell>
          <table:table-cell office:value-type="string" table:style-name="ce3">
            <text:p>‌REISCRIZIONE RESIDUI PASSIVI PERENTI RELATIVI A:BENI DI CONSUMO</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4360" table:style-name="ce3">
            <text:p>4360</text:p>
          </table:table-cell>
          <table:table-cell table:style-name="ce3"/>
          <table:table-cell office:value-type="string" table:style-name="ce9">
            <text:p>01</text:p>
          </table:table-cell>
          <table:table-cell office:value-type="string" table:style-name="ce3">
            <text:p>‌IMPORTO DIFFERENZIALE TRA LE SOMME VERSATE PER I SERVIZI SVOLTI DAI MILITARI DELLA GUARDIA DI FINANZA FUORI DALL'UFFICIO DOGANALE E LA SPESA RELATIVA ALLA CORRESPONSIONE AGLI STESSI DEL TRATTAMENTO DI MISSIONE DA ATTRIBUIRE AL FONDO DI PREVIDENZA PER <text:s/>ECC.</text:p>
          </table:table-cell>
          <table:table-cell office:value-type="float" office:value="1388669" table:style-name="ce6">
            <text:p>1.388.669<text:s/></text:p>
          </table:table-cell>
          <table:table-cell office:value-type="float" office:value="1388669" table:style-name="ce5">
            <text:p>1.388.669</text:p>
          </table:table-cell>
          <table:table-cell office:value-type="float" office:value="1388669" table:style-name="ce5">
            <text:p>1.388.669</text:p>
          </table:table-cell>
          <table:table-cell table:number-columns-repeated="16377"/>
        </table:table-row>
        <table:table-row table:style-name="ro2">
          <table:table-cell office:value-type="float" office:value="4370" table:style-name="ce3">
            <text:p>4370</text:p>
          </table:table-cell>
          <table:table-cell table:style-name="ce3"/>
          <table:table-cell office:value-type="string" table:style-name="ce9">
            <text:p>01</text:p>
          </table:table-cell>
          <table:table-cell office:value-type="string" table:style-name="ce3">
            <text:p>‌TRATTAMENTI PROVVISORI DI PENSIONI ED ALTRI ASSEGNI FISSI NON PAGABILI A MEZZO RUOLI DI SPESA FISSA</text:p>
          </table:table-cell>
          <table:table-cell office:value-type="float" office:value="88405932" table:style-name="ce6">
            <text:p>88.405.932<text:s/></text:p>
          </table:table-cell>
          <table:table-cell office:value-type="float" office:value="88405932" table:style-name="ce6">
            <text:p>88.405.932<text:s/></text:p>
          </table:table-cell>
          <table:table-cell office:value-type="float" office:value="88405932" table:style-name="ce6">
            <text:p>88.405.932<text:s/></text:p>
          </table:table-cell>
          <table:table-cell table:number-columns-repeated="16377"/>
        </table:table-row>
        <table:table-row table:style-name="ro2">
          <table:table-cell office:value-type="float" office:value="7822" table:style-name="ce3">
            <text:p>7822</text:p>
          </table:table-cell>
          <table:table-cell table:style-name="ce3"/>
          <table:table-cell office:value-type="string" table:style-name="ce9">
            <text:p>01</text:p>
          </table:table-cell>
          <table:table-cell office:value-type="string" table:style-name="ce3">
            <text:p>‌DISPOSIZIONI IN MATERIA TRIBUTARIA, DI FUNZIONAMENTO DELL'AMMINISTRAZIONE FINANZIARIA E DI REVISIONE GENERALE DEL CATASTO</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7822" table:style-name="ce3">
            <text:p>7822</text:p>
          </table:table-cell>
          <table:table-cell table:style-name="ce3"/>
          <table:table-cell office:value-type="string" table:style-name="ce9">
            <text:p>02</text:p>
          </table:table-cell>
          <table:table-cell office:value-type="string" table:style-name="ce3">
            <text:p>‌COSTRUZIONEE AMMODERNAMENTO IMMOBILI GUARDIA DI FINANZA</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7822" table:style-name="ce3">
            <text:p>7822</text:p>
          </table:table-cell>
          <table:table-cell table:style-name="ce3"/>
          <table:table-cell office:value-type="string" table:style-name="ce9">
            <text:p>03</text:p>
          </table:table-cell>
          <table:table-cell office:value-type="string" table:style-name="ce3">
            <text:p>‌INTERVENTI DI DECONGESTIONAMENTO DEGLI ATENEI</text:p>
          </table:table-cell>
          <table:table-cell office:value-type="float" office:value="0" table:style-name="ce6">
            <text:p>0<text:s/></text:p>
          </table:table-cell>
          <table:table-cell office:value-type="float" office:value="2404730" table:style-name="ce7">
            <text:p>2.404.730</text:p>
          </table:table-cell>
          <table:table-cell office:value-type="float" office:value="0" table:style-name="ce7">
            <text:p>0</text:p>
          </table:table-cell>
          <table:table-cell table:number-columns-repeated="16377"/>
        </table:table-row>
        <table:table-row table:style-name="ro2">
          <table:table-cell office:value-type="float" office:value="7822" table:style-name="ce3">
            <text:p>7822</text:p>
          </table:table-cell>
          <table:table-cell table:style-name="ce3"/>
          <table:table-cell office:value-type="string" table:style-name="ce9">
            <text:p>04</text:p>
          </table:table-cell>
          <table:table-cell office:value-type="string" table:style-name="ce3">
            <text:p>‌LIMITI DI IMPEGNO AUTORIZZATI AI FINI DI AGEVOLARE LO SVILUPPO DELL'ECONOMIA E DELL'OCCUPAZIONE</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7822" table:style-name="ce3">
            <text:p>7822</text:p>
          </table:table-cell>
          <table:table-cell table:style-name="ce3"/>
          <table:table-cell office:value-type="float" office:value="84" table:style-name="ce9">
            <text:p>84</text:p>
          </table:table-cell>
          <table:table-cell office:value-type="string" table:style-name="ce3">
            <text:p>‌REISCRIZIONE RESIDUI PASSIVI PERENTI RELATIVI A:FABBRICATI NON RESIDENZIALI</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7823" table:style-name="ce3">
            <text:p>7823</text:p>
          </table:table-cell>
          <table:table-cell table:style-name="ce3"/>
          <table:table-cell office:value-type="string" table:style-name="ce9">
            <text:p>01</text:p>
          </table:table-cell>
          <table:table-cell office:value-type="string" table:style-name="ce3">
            <text:p>‌SOMMA DA ASSEGNARE ALL'AGENZIA DEL DEMANIO AI FINI DEL PAGAMENTO DELLE SPESE DI MANUTENZIONE E MESSA A NORMA PER GLI IMMOBILI IN USO CONFERITI O TRASFERITI AI FONDI COMUNI DI INVESTIMENTO IMMOBILIARE</text:p>
          </table:table-cell>
          <table:table-cell office:value-type="float" office:value="2119513" table:style-name="ce6">
            <text:p>2.119.513<text:s/></text:p>
          </table:table-cell>
          <table:table-cell office:value-type="float" office:value="2119513" table:style-name="ce5">
            <text:p>2.119.513</text:p>
          </table:table-cell>
          <table:table-cell office:value-type="float" office:value="2119513" table:style-name="ce5">
            <text:p>2.119.513</text:p>
          </table:table-cell>
          <table:table-cell table:number-columns-repeated="16377"/>
        </table:table-row>
        <table:table-row table:style-name="ro2">
          <table:table-cell office:value-type="float" office:value="7830" table:style-name="ce3">
            <text:p>7830</text:p>
          </table:table-cell>
          <table:table-cell table:style-name="ce3"/>
          <table:table-cell office:value-type="string" table:style-name="ce9">
            <text:p>01</text:p>
          </table:table-cell>
          <table:table-cell office:value-type="string" table:style-name="ce3">
            <text:p>‌HARDWARE E SOFTWARE DI BASE</text:p>
          </table:table-cell>
          <table:table-cell office:value-type="float" office:value="2896477" table:style-name="ce6">
            <text:p>2.896.477<text:s/></text:p>
          </table:table-cell>
          <table:table-cell office:value-type="float" office:value="2896477" table:style-name="ce6">
            <text:p>2.896.477<text:s/></text:p>
          </table:table-cell>
          <table:table-cell office:value-type="float" office:value="2896477" table:style-name="ce6">
            <text:p>2.896.477<text:s/></text:p>
          </table:table-cell>
          <table:table-cell table:number-columns-repeated="16377"/>
        </table:table-row>
        <table:table-row table:style-name="ro2">
          <table:table-cell office:value-type="float" office:value="7830" table:style-name="ce3">
            <text:p>7830</text:p>
          </table:table-cell>
          <table:table-cell table:style-name="ce3"/>
          <table:table-cell office:value-type="string" table:style-name="ce9">
            <text:p>02</text:p>
          </table:table-cell>
          <table:table-cell office:value-type="string" table:style-name="ce3">
            <text:p>‌SOFTWARE APPLICATIVO</text:p>
          </table:table-cell>
          <table:table-cell office:value-type="float" office:value="3653900" table:style-name="ce6">
            <text:p>3.653.900<text:s/></text:p>
          </table:table-cell>
          <table:table-cell office:value-type="float" office:value="3564278" table:style-name="ce5">
            <text:p>3.564.278</text:p>
          </table:table-cell>
          <table:table-cell office:value-type="float" office:value="3564278" table:style-name="ce5">
            <text:p>3.564.278</text:p>
          </table:table-cell>
          <table:table-cell table:number-columns-repeated="16377"/>
        </table:table-row>
        <table:table-row table:style-name="ro2">
          <table:table-cell office:value-type="float" office:value="7830" table:style-name="ce3">
            <text:p>7830</text:p>
          </table:table-cell>
          <table:table-cell table:style-name="ce3"/>
          <table:table-cell office:value-type="string" table:style-name="ce9">
            <text:p>03</text:p>
          </table:table-cell>
          <table:table-cell office:value-type="string" table:style-name="ce3">
            <text:p>‌RETI</text:p>
          </table:table-cell>
          <table:table-cell office:value-type="float" office:value="942175" table:style-name="ce6">
            <text:p>942.175<text:s/></text:p>
          </table:table-cell>
          <table:table-cell office:value-type="float" office:value="942175" table:style-name="ce5">
            <text:p>942.175</text:p>
          </table:table-cell>
          <table:table-cell office:value-type="float" office:value="942175" table:style-name="ce5">
            <text:p>942.175</text:p>
          </table:table-cell>
          <table:table-cell table:number-columns-repeated="16377"/>
        </table:table-row>
        <table:table-row table:style-name="ro2">
          <table:table-cell office:value-type="float" office:value="7830" table:style-name="ce3">
            <text:p>7830</text:p>
          </table:table-cell>
          <table:table-cell table:style-name="ce3"/>
          <table:table-cell office:value-type="float" office:value="86" table:style-name="ce9">
            <text:p>86</text:p>
          </table:table-cell>
          <table:table-cell office:value-type="string" table:style-name="ce3">
            <text:p>‌REISCRIZIONE RESIDUI PASSIVI PERENTI RELATIVI A:SOFTWARE E HARDWARE</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7835" table:style-name="ce3">
            <text:p>7835</text:p>
          </table:table-cell>
          <table:table-cell table:style-name="ce3"/>
          <table:table-cell office:value-type="string" table:style-name="ce9">
            <text:p>01</text:p>
          </table:table-cell>
          <table:table-cell office:value-type="string" table:style-name="ce3">
            <text:p>‌SPESE PER LA MANUTENZIONE STRAORDINARIA DEGLI ALLOGGI DI SERVIZIO PER IL PERSONALE DEL CORPO</text:p>
          </table:table-cell>
          <table:table-cell office:value-type="float" office:value="18207" table:style-name="ce6">
            <text:p>18.207<text:s/></text:p>
          </table:table-cell>
          <table:table-cell office:value-type="float" office:value="18207" table:style-name="ce5">
            <text:p>18.207</text:p>
          </table:table-cell>
          <table:table-cell office:value-type="float" office:value="18207" table:style-name="ce5">
            <text:p>18.207</text:p>
          </table:table-cell>
          <table:table-cell table:number-columns-repeated="16377"/>
        </table:table-row>
        <table:table-row table:style-name="ro2">
          <table:table-cell office:value-type="float" office:value="7836" table:style-name="ce3">
            <text:p>7836</text:p>
          </table:table-cell>
          <table:table-cell table:style-name="ce3"/>
          <table:table-cell office:value-type="string" table:style-name="ce9">
            <text:p>01</text:p>
          </table:table-cell>
          <table:table-cell office:value-type="string" table:style-name="ce3">
            <text:p>‌SPESE PER IL RIPRISTINO DI IMMOBILI NON RIASSEGNABILI PERCHE' IN ATTESA DI MANUTENZIONE</text:p>
          </table:table-cell>
          <table:table-cell office:value-type="float" office:value="28024" table:style-name="ce6">
            <text:p>28.024<text:s/></text:p>
          </table:table-cell>
          <table:table-cell office:value-type="float" office:value="28024" table:style-name="ce5">
            <text:p>28.024</text:p>
          </table:table-cell>
          <table:table-cell office:value-type="float" office:value="28024" table:style-name="ce5">
            <text:p>28.024</text:p>
          </table:table-cell>
          <table:table-cell table:number-columns-repeated="16377"/>
        </table:table-row>
        <table:table-row table:style-name="ro2">
          <table:table-cell office:value-type="float" office:value="7838" table:style-name="ce3">
            <text:p>7838</text:p>
          </table:table-cell>
          <table:table-cell table:style-name="ce3"/>
          <table:table-cell office:value-type="string" table:style-name="ce9">
            <text:p>01</text:p>
          </table:table-cell>
          <table:table-cell office:value-type="string" table:style-name="ce3">
            <text:p>‌CONTRIBUTI PER L'AMMORTAMENTO DEI MUTUI CONTRATTI DALL'ISTITUTO NAZIONALE PER LE CASE DEGLI IMPIEGATI DELLO STATO PER LA COSTRUZIONE DI ALLOGGI PER UFFICIALI E SOTTUFFICIALI</text:p>
          </table:table-cell>
          <table:table-cell office:value-type="float" office:value="2595" table:style-name="ce6">
            <text:p>2.595<text:s/></text:p>
          </table:table-cell>
          <table:table-cell office:value-type="float" office:value="2595" table:style-name="ce5">
            <text:p>2.595</text:p>
          </table:table-cell>
          <table:table-cell office:value-type="float" office:value="2595" table:style-name="ce5">
            <text:p>2.595</text:p>
          </table:table-cell>
          <table:table-cell table:number-columns-repeated="16377"/>
        </table:table-row>
        <table:table-row table:style-name="ro2">
          <table:table-cell office:value-type="float" office:value="7840" table:style-name="ce3">
            <text:p>7840</text:p>
          </table:table-cell>
          <table:table-cell table:style-name="ce3"/>
          <table:table-cell office:value-type="string" table:style-name="ce9">
            <text:p>01</text:p>
          </table:table-cell>
          <table:table-cell office:value-type="string" table:style-name="ce3">
            <text:p>‌MOTORIZZAZIONE</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7840" table:style-name="ce3">
            <text:p>7840</text:p>
          </table:table-cell>
          <table:table-cell table:style-name="ce3"/>
          <table:table-cell office:value-type="string" table:style-name="ce9">
            <text:p>02</text:p>
          </table:table-cell>
          <table:table-cell office:value-type="string" table:style-name="ce3">
            <text:p>‌AEREO</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7840" table:style-name="ce3">
            <text:p>7840</text:p>
          </table:table-cell>
          <table:table-cell table:style-name="ce3"/>
          <table:table-cell office:value-type="string" table:style-name="ce9">
            <text:p>03</text:p>
          </table:table-cell>
          <table:table-cell office:value-type="string" table:style-name="ce3">
            <text:p>‌NAVALE</text:p>
          </table:table-cell>
          <table:table-cell office:value-type="float" office:value="2880000" table:style-name="ce6">
            <text:p>2.880.000<text:s/></text:p>
          </table:table-cell>
          <table:table-cell office:value-type="float" office:value="2880000" table:style-name="ce5">
            <text:p>2.880.000</text:p>
          </table:table-cell>
          <table:table-cell office:value-type="float" office:value="2880000" table:style-name="ce5">
            <text:p>2.880.000</text:p>
          </table:table-cell>
          <table:table-cell table:number-columns-repeated="16377"/>
        </table:table-row>
        <table:table-row table:style-name="ro2">
          <table:table-cell office:value-type="float" office:value="7840" table:style-name="ce3">
            <text:p>7840</text:p>
          </table:table-cell>
          <table:table-cell table:style-name="ce3"/>
          <table:table-cell office:value-type="string" table:style-name="ce9">
            <text:p>04</text:p>
          </table:table-cell>
          <table:table-cell office:value-type="string" table:style-name="ce3">
            <text:p>‌TELECOMUNICAZIONI</text:p>
          </table:table-cell>
          <table:table-cell office:value-type="float" office:value="720000" table:style-name="ce6">
            <text:p>720.000<text:s/></text:p>
          </table:table-cell>
          <table:table-cell office:value-type="float" office:value="720000" table:style-name="ce5">
            <text:p>720.000</text:p>
          </table:table-cell>
          <table:table-cell office:value-type="float" office:value="720000" table:style-name="ce5">
            <text:p>720.000</text:p>
          </table:table-cell>
          <table:table-cell table:number-columns-repeated="16377"/>
        </table:table-row>
        <table:table-row table:style-name="ro2">
          <table:table-cell office:value-type="float" office:value="7840" table:style-name="ce3">
            <text:p>7840</text:p>
          </table:table-cell>
          <table:table-cell table:style-name="ce3"/>
          <table:table-cell office:value-type="string" table:style-name="ce9">
            <text:p>05</text:p>
          </table:table-cell>
          <table:table-cell office:value-type="string" table:style-name="ce3">
            <text:p>‌EQUIPAGGIAMENTO</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7840" table:style-name="ce3">
            <text:p>7840</text:p>
          </table:table-cell>
          <table:table-cell table:style-name="ce3"/>
          <table:table-cell office:value-type="string" table:style-name="ce9">
            <text:p>06</text:p>
          </table:table-cell>
          <table:table-cell office:value-type="string" table:style-name="ce3">
            <text:p>‌ARMAMENTO</text:p>
          </table:table-cell>
          <table:table-cell office:value-type="float" office:value="156150" table:style-name="ce6">
            <text:p>156.150<text:s/></text:p>
          </table:table-cell>
          <table:table-cell office:value-type="float" office:value="117000" table:style-name="ce5">
            <text:p>117.000</text:p>
          </table:table-cell>
          <table:table-cell office:value-type="float" office:value="117000" table:style-name="ce5">
            <text:p>117.000</text:p>
          </table:table-cell>
          <table:table-cell table:number-columns-repeated="16377"/>
        </table:table-row>
        <table:table-row table:style-name="ro2">
          <table:table-cell office:value-type="float" office:value="7843" table:style-name="ce3">
            <text:p>7843</text:p>
          </table:table-cell>
          <table:table-cell table:style-name="ce3"/>
          <table:table-cell office:value-type="string" table:style-name="ce9">
            <text:p>01</text:p>
          </table:table-cell>
          <table:table-cell office:value-type="string" table:style-name="ce3">
            <text:p>‌ACQUISTO DI AUTOMOTOVEICOLI</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7843" table:style-name="ce3">
            <text:p>7843</text:p>
          </table:table-cell>
          <table:table-cell table:style-name="ce3"/>
          <table:table-cell office:value-type="string" table:style-name="ce9">
            <text:p>02</text:p>
          </table:table-cell>
          <table:table-cell office:value-type="string" table:style-name="ce3">
            <text:p>‌DOTAZIONI SPECIALISTICHE E DISPOSITIVI DI PROTEZIONE PER LE ATTIVITA' DI SICUREZZA PUBBLICA DEL CORPO DELLA GUARDIA DI FINANZA</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7843" table:style-name="ce3">
            <text:p>7843</text:p>
          </table:table-cell>
          <table:table-cell table:style-name="ce3"/>
          <table:table-cell office:value-type="string" table:style-name="ce9">
            <text:p>03</text:p>
          </table:table-cell>
          <table:table-cell office:value-type="string" table:style-name="ce3">
            <text:p>‌TELEMATICA</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7845" table:style-name="ce3">
            <text:p>7845</text:p>
          </table:table-cell>
          <table:table-cell table:style-name="ce3"/>
          <table:table-cell office:value-type="string" table:style-name="ce9">
            <text:p>01</text:p>
          </table:table-cell>
          <table:table-cell office:value-type="string" table:style-name="ce3">
            <text:p>‌FONDO PER L'AMMODERNAMENTO DEL PARCO INFRASTRUTTURALE DELLA GUARDIA DI FINANZA</text:p>
          </table:table-cell>
          <table:table-cell office:value-type="float" office:value="14383399" table:style-name="ce6">
            <text:p>14.383.399<text:s/></text:p>
          </table:table-cell>
          <table:table-cell office:value-type="float" office:value="12583399" table:style-name="ce5">
            <text:p>12.583.399</text:p>
          </table:table-cell>
          <table:table-cell office:value-type="float" office:value="6583399" table:style-name="ce5">
            <text:p>6.583.399</text:p>
          </table:table-cell>
          <table:table-cell table:number-columns-repeated="16377"/>
        </table:table-row>
        <table:table-row table:style-name="ro2">
          <table:table-cell office:value-type="float" office:value="7848" table:style-name="ce3">
            <text:p>7848</text:p>
          </table:table-cell>
          <table:table-cell table:style-name="ce3"/>
          <table:table-cell office:value-type="string" table:style-name="ce9">
            <text:p>01</text:p>
          </table:table-cell>
          <table:table-cell office:value-type="string" table:style-name="ce3">
            <text:p>‌SPESE PER LA REALIZZAZIONE DI UN PROGRAMMA DI INTERVENTI PER CONSENTIRE L'ADEGUAMENTO DELLA COMPONENTE AERONAVALE DELLA GUARDIA DI FINANZA AI COMPITI DI POLIZIA ECONOMICA, FINANZIARIA E DI TUTELA DELL'ORDINE E DELLA SICUREZZA PUBBLICA IN MARE.</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7848" table:style-name="ce3">
            <text:p>7848</text:p>
          </table:table-cell>
          <table:table-cell table:style-name="ce3"/>
          <table:table-cell office:value-type="float" office:value="81" table:style-name="ce9">
            <text:p>81</text:p>
          </table:table-cell>
          <table:table-cell office:value-type="string" table:style-name="ce3">
            <text:p>‌REISCRIZIONE RESIDUI PASSIVI PERENTI RELATIVI A:MEZZI DI TRASPORTO</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7848" table:style-name="ce3">
            <text:p>7848</text:p>
          </table:table-cell>
          <table:table-cell table:style-name="ce3"/>
          <table:table-cell office:value-type="float" office:value="88" table:style-name="ce9">
            <text:p>88</text:p>
          </table:table-cell>
          <table:table-cell office:value-type="string" table:style-name="ce3">
            <text:p>‌REISCRIZIONE RESIDUI PASSIVI PERENTI RELATIVI A:ARMI LEGGERE E VEICOLI PER SICUREZZA PUBBLICA</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7849" table:style-name="ce3">
            <text:p>7849</text:p>
          </table:table-cell>
          <table:table-cell table:style-name="ce3"/>
          <table:table-cell office:value-type="string" table:style-name="ce9">
            <text:p>01</text:p>
          </table:table-cell>
          <table:table-cell office:value-type="string" table:style-name="ce3">
            <text:p>‌CONTRIBUTO QUINDICENNALE PER L'AMMODERNAMENTO E LA RAZIONALIZZAZIONE DELLA FLOTTA DEL CORPO DELLA GUARDIA DI FINANZA, NONCHE' PER IL MIGLIORAMENTO E LA SICUREZZA DELLE COMUNICAZIONI</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7849" table:style-name="ce3">
            <text:p>7849</text:p>
          </table:table-cell>
          <table:table-cell table:style-name="ce3"/>
          <table:table-cell office:value-type="string" table:style-name="ce9">
            <text:p>02</text:p>
          </table:table-cell>
          <table:table-cell office:value-type="string" table:style-name="ce3">
            <text:p>‌RIFINANZIAMENTO DEL CONTRIBUTO QUINDICENNALE PER L'AMMODERNAMENTO E LA RAZIONALIZZAZIONE DELLA FLOTTA DEL CORPO DELLA GUARDIA DI FINANZA, NONCHE' PER IL MIGLIORAMENTO E LA SICUREZZA DELLE COMUNICAZIONI</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7849" table:style-name="ce3">
            <text:p>7849</text:p>
          </table:table-cell>
          <table:table-cell table:style-name="ce3"/>
          <table:table-cell office:value-type="float" office:value="88" table:style-name="ce9">
            <text:p>88</text:p>
          </table:table-cell>
          <table:table-cell office:value-type="string" table:style-name="ce3">
            <text:p>‌REISCRIZIONE RESIDUI PASSIVI PERENTI RELATIVI A:ARMI LEGGERE E VEICOLI PER SICUREZZA PUBBLICA</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7850" table:style-name="ce3">
            <text:p>7850</text:p>
          </table:table-cell>
          <table:table-cell table:style-name="ce3"/>
          <table:table-cell office:value-type="string" table:style-name="ce9">
            <text:p>01</text:p>
          </table:table-cell>
          <table:table-cell office:value-type="string" table:style-name="ce3">
            <text:p>‌CONTRIBUTO QUINDICENNALE PER IL COMPLETAMENTO DEL PROGRAMMA DI DOTAZIONE INFRASTRUTTURALE DEL CORPO DELLA GUARDIA DI FINANZA</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7850" table:style-name="ce3">
            <text:p>7850</text:p>
          </table:table-cell>
          <table:table-cell table:style-name="ce3"/>
          <table:table-cell office:value-type="string" table:style-name="ce9">
            <text:p>02</text:p>
          </table:table-cell>
          <table:table-cell office:value-type="string" table:style-name="ce3">
            <text:p>‌INVESTIMENTI INFRASTRUTTURALI</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7850" table:style-name="ce3">
            <text:p>7850</text:p>
          </table:table-cell>
          <table:table-cell table:style-name="ce3"/>
          <table:table-cell office:value-type="string" table:style-name="ce9">
            <text:p>03</text:p>
          </table:table-cell>
          <table:table-cell office:value-type="string" table:style-name="ce3">
            <text:p>‌RIFINANZIAMENTO DEL CONTRIBUTO QUINDICENNALE PER IL COMPLETAMENTO DEL PROGRAMMA DI DOTAZIONE INFRASTRUTTURALE DEL CORPO DELLA GUARDIA DI FINANZA</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7850" table:style-name="ce3">
            <text:p>7850</text:p>
          </table:table-cell>
          <table:table-cell table:style-name="ce3"/>
          <table:table-cell office:value-type="float" office:value="81" table:style-name="ce9">
            <text:p>81</text:p>
          </table:table-cell>
          <table:table-cell office:value-type="string" table:style-name="ce3">
            <text:p>‌REISCRIZIONE RESIDUI PASSIVI PERENTI RELATIVI A:MEZZI DI TRASPORTO</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7850" table:style-name="ce3">
            <text:p>7850</text:p>
          </table:table-cell>
          <table:table-cell table:style-name="ce3"/>
          <table:table-cell office:value-type="float" office:value="85" table:style-name="ce9">
            <text:p>85</text:p>
          </table:table-cell>
          <table:table-cell office:value-type="string" table:style-name="ce3">
            <text:p>‌REISCRIZIONE DI RESIDUI PASSIVI PERENTI RELATIVI A: FABBRICATI</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7850" table:style-name="ce3">
            <text:p>7850</text:p>
          </table:table-cell>
          <table:table-cell table:style-name="ce3"/>
          <table:table-cell office:value-type="float" office:value="87" table:style-name="ce9">
            <text:p>87</text:p>
          </table:table-cell>
          <table:table-cell office:value-type="string" table:style-name="ce3">
            <text:p>‌REISCRIZIONE RESIDUI PASSIVI PERENTI RELATIVI A:INFRASTRUTTURE MILITARI</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7850" table:style-name="ce3">
            <text:p>7850</text:p>
          </table:table-cell>
          <table:table-cell table:style-name="ce3"/>
          <table:table-cell office:value-type="float" office:value="88" table:style-name="ce9">
            <text:p>88</text:p>
          </table:table-cell>
          <table:table-cell office:value-type="string" table:style-name="ce3">
            <text:p>‌REISCRIZIONE RESIDUI PASSIVI PERENTI RELATIVI A:ARMI LEGGERE E VEICOLI PER SICUREZZA PUBBLICA</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7851" table:style-name="ce3">
            <text:p>7851</text:p>
          </table:table-cell>
          <table:table-cell table:style-name="ce3"/>
          <table:table-cell office:value-type="string" table:style-name="ce9">
            <text:p>01</text:p>
          </table:table-cell>
          <table:table-cell office:value-type="string" table:style-name="ce3">
            <text:p>‌CONTRIBUTO PER L'AMMODERNAMENTO E LA RAZIONALIZZAZIONE DELLA FLOTTA, ANCHE VEICOLARE, IL MIGLIORAMENTO E LA SICUREZZA DELLE COMUNICAZIONI NONCHE' IL COMPLETAMENTO DEL PROGRAMMA INFRASTRUTTURALE DEL CORPO DELLA GUARDIA DI FINANZA</text:p>
          </table:table-cell>
          <table:table-cell office:value-type="float" office:value="104029685" table:style-name="ce6">
            <text:p>104.029.685<text:s/></text:p>
          </table:table-cell>
          <table:table-cell office:value-type="float" office:value="101009697" table:style-name="ce5">
            <text:p>101.009.697</text:p>
          </table:table-cell>
          <table:table-cell office:value-type="float" office:value="104009697" table:style-name="ce5">
            <text:p>104.009.697</text:p>
          </table:table-cell>
          <table:table-cell table:number-columns-repeated="16377"/>
        </table:table-row>
        <table:table-row table:style-name="ro2">
          <table:table-cell office:value-type="float" office:value="7851" table:style-name="ce3">
            <text:p>7851</text:p>
          </table:table-cell>
          <table:table-cell table:style-name="ce3"/>
          <table:table-cell office:value-type="string" table:style-name="ce9">
            <text:p>02</text:p>
          </table:table-cell>
          <table:table-cell office:value-type="string" table:style-name="ce3">
            <text:p>‌POTENZIAMENTO E AMMODERNAMENTO DELLA FLOTTA AERONAVALE DELL'INFRASTRUTTURA DI EROGAZIONE DEI SERVIZI TELEMATICI DEL CORPO.</text:p>
          </table:table-cell>
          <table:table-cell office:value-type="float" office:value="15663860" table:style-name="ce6">
            <text:p>15.663.860<text:s/></text:p>
          </table:table-cell>
          <table:table-cell office:value-type="float" office:value="12490360" table:style-name="ce5">
            <text:p>12.490.360</text:p>
          </table:table-cell>
          <table:table-cell office:value-type="float" office:value="18837360" table:style-name="ce5">
            <text:p>18.837.360</text:p>
          </table:table-cell>
          <table:table-cell table:number-columns-repeated="16377"/>
        </table:table-row>
        <table:table-row table:style-name="ro2">
          <table:table-cell office:value-type="float" office:value="7851" table:style-name="ce3">
            <text:p>7851</text:p>
          </table:table-cell>
          <table:table-cell table:style-name="ce3"/>
          <table:table-cell office:value-type="float" office:value="81" table:style-name="ce9">
            <text:p>81</text:p>
          </table:table-cell>
          <table:table-cell office:value-type="string" table:style-name="ce3">
            <text:p>‌REISCRIZIONE RESIDUI PASSIVI PERENTI RELATIVI A:MEZZI DI TRASPORTO</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7852" table:style-name="ce3">
            <text:p>7852</text:p>
          </table:table-cell>
          <table:table-cell table:style-name="ce3"/>
          <table:table-cell office:value-type="string" table:style-name="ce9">
            <text:p>01</text:p>
          </table:table-cell>
          <table:table-cell office:value-type="string" table:style-name="ce3">
            <text:p>‌SOMME PER LA REALIZZAZIONE DI INTERVENTI DI EDILIZIA PUBBLICA CONNESSA AL FINANZIAMENTO DEGLI INVESTIMENTI E ALLO SVILUPPO INFRASTRUTTURALE.</text:p>
          </table:table-cell>
          <table:table-cell office:value-type="float" office:value="9593251" table:style-name="ce6">
            <text:p>9.593.251<text:s/></text:p>
          </table:table-cell>
          <table:table-cell office:value-type="float" office:value="40065233" table:style-name="ce5">
            <text:p>40.065.233</text:p>
          </table:table-cell>
          <table:table-cell office:value-type="float" office:value="82065233" table:style-name="ce5">
            <text:p>82.065.233</text:p>
          </table:table-cell>
          <table:table-cell table:number-columns-repeated="16377"/>
        </table:table-row>
        <table:table-row table:style-name="ro2">
          <table:table-cell office:value-type="float" office:value="7852" table:style-name="ce3">
            <text:p>7852</text:p>
          </table:table-cell>
          <table:table-cell table:style-name="ce3"/>
          <table:table-cell office:value-type="string" table:style-name="ce9">
            <text:p>02</text:p>
          </table:table-cell>
          <table:table-cell office:value-type="string" table:style-name="ce3">
            <text:p>‌SOMME DESTINATE ALLA REALIZZAZIONE DEGLI INTERVENTI DI EDILIZIA PUBBLICA, CONNESSA AL FINANZIAMENTO DEGLI INVESTIMENTI E DELLO SVILUPPO INFRASTRUTTURALE DEL CORPO DELLA GUARDIA DI FINANZA - RIPARTO FONDO INVESTIMENTI 2018- COMMA 1072.</text:p>
          </table:table-cell>
          <table:table-cell office:value-type="float" office:value="10991428" table:style-name="ce6">
            <text:p>10.991.428<text:s/></text:p>
          </table:table-cell>
          <table:table-cell office:value-type="float" office:value="15851428" table:style-name="ce5">
            <text:p>15.851.428</text:p>
          </table:table-cell>
          <table:table-cell office:value-type="float" office:value="11351428" table:style-name="ce5">
            <text:p>11.351.428</text:p>
          </table:table-cell>
          <table:table-cell table:number-columns-repeated="16377"/>
        </table:table-row>
        <table:table-row table:style-name="ro2">
          <table:table-cell office:value-type="float" office:value="7852" table:style-name="ce3">
            <text:p>7852</text:p>
          </table:table-cell>
          <table:table-cell table:style-name="ce3"/>
          <table:table-cell office:value-type="string" table:style-name="ce9">
            <text:p>03</text:p>
          </table:table-cell>
          <table:table-cell office:value-type="string" table:style-name="ce3">
            <text:p>‌SOMME PER LA REALIZZAZIONE DI INTERVENTI DI EDILIZIA PUBBLICA CONNESSA AL FINANZIAMENTO DEGLI INVESTIMENTI E ALLO SVILUPPO INFRASTRUTTURALE - RIPARTO FONDO INVESTIMENTI 2019 - COMMA 95.</text:p>
          </table:table-cell>
          <table:table-cell office:value-type="float" office:value="11320689" table:style-name="ce6">
            <text:p>11.320.689<text:s/></text:p>
          </table:table-cell>
          <table:table-cell office:value-type="float" office:value="12373689" table:style-name="ce5">
            <text:p>12.373.689</text:p>
          </table:table-cell>
          <table:table-cell office:value-type="float" office:value="13673689" table:style-name="ce5">
            <text:p>13.673.689</text:p>
          </table:table-cell>
          <table:table-cell table:number-columns-repeated="16377"/>
        </table:table-row>
        <table:table-row table:style-name="ro2">
          <table:table-cell office:value-type="float" office:value="7852" table:style-name="ce3">
            <text:p>7852</text:p>
          </table:table-cell>
          <table:table-cell table:style-name="ce3"/>
          <table:table-cell office:value-type="string" table:style-name="ce9">
            <text:p>04</text:p>
          </table:table-cell>
          <table:table-cell office:value-type="string" table:style-name="ce3">
            <text:p>‌SOMME DESTINATE ALLA REALIZZAZIONE DEGLI INTERVENTI CONNESSI ALLA PREVENZIONE DEL RISCHIO SISMICO DELLE STRUTTURE IN USO AL CORPO - RIPARTO FONDO INVESTIMENTI 2019 - COMMA 95</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7852" table:style-name="ce3">
            <text:p>7852</text:p>
          </table:table-cell>
          <table:table-cell table:style-name="ce3"/>
          <table:table-cell office:value-type="string" table:style-name="ce9">
            <text:p>05</text:p>
          </table:table-cell>
          <table:table-cell office:value-type="string" table:style-name="ce3">
            <text:p>‌SOMME DESTINATE ALLA REALIZZAZIONE DEGLI INTERVENTI DI EDILIZIA PUBBLICA, CONNESSA AL FINANZIAMENTO DEGLI INVESTIMENTI E DELLO SVILUPPO INFRASTRUTTURALE DEL CORPO DELLA GUARDIA DI FINANZA - RIPARTO FONDO INVESTIMENTI 2020- COMMA 14.</text:p>
          </table:table-cell>
          <table:table-cell office:value-type="float" office:value="1076000" table:style-name="ce6">
            <text:p>1.076.000<text:s/></text:p>
          </table:table-cell>
          <table:table-cell office:value-type="float" office:value="43245708" table:style-name="ce5">
            <text:p>43.245.708</text:p>
          </table:table-cell>
          <table:table-cell office:value-type="float" office:value="63955708" table:style-name="ce5">
            <text:p>63.955.708</text:p>
          </table:table-cell>
          <table:table-cell table:number-columns-repeated="16377"/>
        </table:table-row>
        <table:table-row table:style-name="ro2">
          <table:table-cell office:value-type="float" office:value="7855" table:style-name="ce3">
            <text:p>7855</text:p>
          </table:table-cell>
          <table:table-cell table:style-name="ce3"/>
          <table:table-cell office:value-type="string" table:style-name="ce9">
            <text:p>01</text:p>
          </table:table-cell>
          <table:table-cell office:value-type="string" table:style-name="ce3">
            <text:p>‌ACQUISTO DI MOBILI, MACCHINARI E ATTREZZATURE PER UFFICI E LOCALI E RELATIVI COMPLEMENTI DI ARREDO. SPESE PER DOTAZIONI E SISTEMAZIONE DI CAMPI SPORTIVI E PALESTRE</text:p>
          </table:table-cell>
          <table:table-cell office:value-type="float" office:value="1948967" table:style-name="ce6">
            <text:p>1.948.967<text:s/></text:p>
          </table:table-cell>
          <table:table-cell office:value-type="float" office:value="1948967" table:style-name="ce6">
            <text:p>1.948.967<text:s/></text:p>
          </table:table-cell>
          <table:table-cell office:value-type="float" office:value="1948967" table:style-name="ce6">
            <text:p>1.948.967<text:s/></text:p>
          </table:table-cell>
          <table:table-cell table:number-columns-repeated="16377"/>
        </table:table-row>
        <table:table-row table:style-name="ro2">
          <table:table-cell office:value-type="float" office:value="7855" table:style-name="ce3">
            <text:p>7855</text:p>
          </table:table-cell>
          <table:table-cell table:style-name="ce3"/>
          <table:table-cell office:value-type="float" office:value="82" table:style-name="ce9">
            <text:p>82</text:p>
          </table:table-cell>
          <table:table-cell office:value-type="string" table:style-name="ce3">
            <text:p>‌REISCRIZIONE RESIDUI PASSIVI PERENTI RELATIVI A: MOBILI, MACCHINARI, ATTREZZATURE</text:p>
          </table:table-cell>
          <table:table-cell office:value-type="float" office:value="0" table:style-name="ce6">
            <text:p>0<text:s/></text:p>
          </table:table-cell>
          <table:table-cell office:value-type="float" office:value="0" table:style-name="ce5">
            <text:p>0</text:p>
          </table:table-cell>
          <table:table-cell office:value-type="float" office:value="0" table:style-name="ce5">
            <text:p>0</text:p>
          </table:table-cell>
          <table:table-cell table:number-columns-repeated="16377"/>
        </table:table-row>
        <table:table-row table:style-name="ro2">
          <table:table-cell office:value-type="float" office:value="7856" table:style-name="ce3">
            <text:p>7856</text:p>
          </table:table-cell>
          <table:table-cell table:style-name="ce3"/>
          <table:table-cell office:value-type="string" table:style-name="ce9">
            <text:p>01</text:p>
          </table:table-cell>
          <table:table-cell office:value-type="string" table:style-name="ce3">
            <text:p>‌SPESE PER IL POTENZIAMENTO DELLE DOTAZIONI STRUMENTALI E INFRASTRUTTURALI DEL SERVIZIO SANITARIO</text:p>
          </table:table-cell>
          <table:table-cell office:value-type="float" office:value="1350000" table:style-name="ce6">
            <text:p>1.350.000<text:s/></text:p>
          </table:table-cell>
          <table:table-cell office:value-type="float" office:value="1350000" table:style-name="ce5">
            <text:p>1.350.000</text:p>
          </table:table-cell>
          <table:table-cell office:value-type="float" office:value="1350000" table:style-name="ce5">
            <text:p>1.350.000</text:p>
          </table:table-cell>
          <table:table-cell table:number-columns-repeated="16377"/>
        </table:table-row>
        <table:table-row table:style-name="ro2">
          <table:table-cell table:number-columns-repeated="4" table:style-name="ce1"/>
          <table:table-cell office:value-type="float" office:value="4961983348" table:formula="of:=SUM([.E2:.E382])" table:style-name="ce10">
            <text:p>4.961.983.348</text:p>
          </table:table-cell>
          <table:table-cell office:value-type="float" office:value="5204298904" table:formula="of:=SUM([.F2:.F382])" table:style-name="ce10">
            <text:p>5.204.298.904</text:p>
          </table:table-cell>
          <table:table-cell office:value-type="float" office:value="5184960546" table:formula="of:=SUM([.G2:.G382])" table:style-name="ce10">
            <text:p>5.184.960.546</text:p>
          </table:table-cell>
          <table:table-cell table:number-columns-repeated="16377"/>
        </table:table-row>
        <table:table-row table:number-rows-repeated="3" table:style-name="ro2">
          <table:table-cell table:number-columns-repeated="16384"/>
        </table:table-row>
        <table:table-row table:style-name="ro2">
          <table:table-cell table:number-columns-repeated="3"/>
          <table:table-cell table:style-name="ce2"/>
          <table:table-cell table:number-columns-repeated="16380"/>
        </table:table-row>
        <table:table-row table:number-rows-repeated="1048189" table:style-name="ro2">
          <table:table-cell table:number-columns-repeated="16384"/>
        </table:table-row>
        <table:named-expressions>
          <table:named-range table:name="Print_Area" table:cell-range-address="2026-2028.$A$1:2026-2028.$F$382" table:base-cell-address="2026-2028.$A$1"/>
        </table:named-expressions>
      </table:table>
      <table:database-ranges>
        <table:database-range table:target-range-address="2026-2028.A1:2026-2028.G387"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office:font-face-decls>
  <office:styles>
    <number:number-style style:name="N0">
      <number:number number:min-integer-digits="1"/>
    </number:number-style>
    <number:number-style style:name="N3">
      <number:number number:decimal-places="0" number:min-decimal-places="0" number:min-integer-digits="1" number:grouping="true"/>
    </number:number-style>
    <number:number-style style:name="N4">
      <number:number number:decimal-places="2" number:min-decimal-places="2" number:min-integer-digits="1" number:grouping="true"/>
    </number:number-style>
    <number:text-style style:name="N30">
      <number:text-content/>
    </number:text-style>
    <number:number-style style:name="N35P0">
      <number:text> </number:text>
      <number:fill-character> </number:fill-character>
      <number:number number:decimal-places="2" number:min-decimal-places="2" number:min-integer-digits="1" number:grouping="true"/>
      <number:text> </number:text>
    </number:number-style>
    <number:number-style style:name="N35P1">
      <number:text>-</number:text>
      <number:fill-character> </number:fill-character>
      <number:number number:decimal-places="2" number:min-decimal-places="2" number:min-integer-digits="1" number:grouping="true"/>
      <number:text> </number:text>
    </number:number-style>
    <number:number-style style:name="N35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5">
      <number:text> </number:text>
      <number:text-content/>
      <number:text> </number:text>
      <style:map style:condition="value()&gt;0" style:apply-style-name="N35P0"/>
      <style:map style:condition="value()&lt;0" style:apply-style-name="N35P1"/>
      <style:map style:condition="value()=0" style:apply-style-name="N35P2"/>
    </number:text-style>
    <number:number-style style:name="N36P0">
      <number:number number:decimal-places="0" number:min-decimal-places="0" number:min-integer-digits="1" number:grouping="true">
        <number:embedded-text number:position="0"> </number:embedded-text>
      </number:number>
    </number:number-style>
    <number:number-style style:name="N36">
      <style:text-properties fo:color="#FF0000"/>
      <number:text>-</number:text>
      <number:number number:decimal-places="0" number:min-decimal-places="0" number:min-integer-digits="1" number:grouping="true">
        <number:embedded-text number:position="0"> </number:embedded-text>
      </number:number>
      <style:map style:condition="value()&gt;=0" style:apply-style-name="N36P0"/>
    </number:number-style>
    <style:style style:name="Migliaia" style:family="table-cell" style:data-style-name="N35"/>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in" fo:margin-bottom="0in" fo:margin-left="0in" fo:margin-right="0in" style:print-orientation="portrait" style:print-page-order="ttb" style:first-page-number="continue" style:scale-to-X="1" style:scale-to-Y="6" style:table-centering="none" style:print="objects charts drawings"/>
      <style:header-style>
        <style:header-footer-properties fo:min-height="0in" fo:margin-left="0in" fo:margin-right="0in" fo:margin-bottom="0in"/>
      </style:header-style>
      <style:footer-style>
        <style:header-footer-properties fo:min-height="0in" fo:margin-left="0in" fo:margin-right="0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7932</meta:generator>
    <meta:initial-creator>Abbruzzese Alessio - LGT</meta:initial-creator>
    <dc:creator>Pettine Silvia - CAP</dc:creator>
    <meta:creation-date>2024-10-24T13:44:03Z</meta:creation-date>
    <dc:date>2026-05-28T08:11:20Z</dc:date>
    <meta:print-date>2024-11-20T11:41:18Z</meta:print-date>
  </office:meta>
</office:document-meta>
</file>